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1.2mm"/>
    </style:style>
    <style:style style:name="co2" style:family="table-column">
      <style:table-column-properties fo:break-before="auto" style:column-width="9.21mm"/>
    </style:style>
    <style:style style:name="co3" style:family="table-column">
      <style:table-column-properties fo:break-before="auto" style:column-width="17.18mm"/>
    </style:style>
    <style:style style:name="co4" style:family="table-column">
      <style:table-column-properties fo:break-before="auto" style:column-width="15.19mm"/>
    </style:style>
    <style:style style:name="co5" style:family="table-column">
      <style:table-column-properties fo:break-before="auto" style:column-width="4.71mm"/>
    </style:style>
    <style:style style:name="co6" style:family="table-column">
      <style:table-column-properties fo:break-before="auto" style:column-width="8.45mm"/>
    </style:style>
    <style:style style:name="co7" style:family="table-column">
      <style:table-column-properties fo:break-before="auto" style:column-width="22.4mm"/>
    </style:style>
    <style:style style:name="co8" style:family="table-column">
      <style:table-column-properties fo:break-before="auto" style:column-width="17.73mm"/>
    </style:style>
    <style:style style:name="ro1" style:family="table-row">
      <style:table-row-properties style:row-height="13.23mm" fo:break-before="auto" style:use-optimal-row-height="false"/>
    </style:style>
    <style:style style:name="ro2" style:family="table-row">
      <style:table-row-properties style:row-height="9.26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45.84mm" fo:break-before="auto" style:use-optimal-row-height="false"/>
    </style:style>
    <style:style style:name="ro5" style:family="table-row">
      <style:table-row-properties style:row-height="5.29mm" fo:break-before="auto" style:use-optimal-row-height="false"/>
    </style:style>
    <style:style style:name="ro6" style:family="table-row">
      <style:table-row-properties style:row-height="17.46mm" fo:break-before="auto" style:use-optimal-row-height="false"/>
    </style:style>
    <style:style style:name="ro7" style:family="table-row">
      <style:table-row-properties style:row-height="22.97mm" fo:break-before="auto" style:use-optimal-row-height="false"/>
    </style:style>
    <style:style style:name="ro8" style:family="table-row">
      <style:table-row-properties style:row-height="11.38mm" fo:break-before="auto" style:use-optimal-row-height="false"/>
    </style:style>
    <style:style style:name="ro9" style:family="table-row">
      <style:table-row-properties style:row-height="14.09mm" fo:break-before="auto" style:use-optimal-row-height="false"/>
    </style:style>
    <style:style style:name="ro10" style:family="table-row">
      <style:table-row-properties style:row-height="5.82mm" fo:break-before="auto" style:use-optimal-row-height="false"/>
    </style:style>
    <style:style style:name="ro11" style:family="table-row">
      <style:table-row-properties style:row-height="6.61mm" fo:break-before="auto" style:use-optimal-row-height="false"/>
    </style:style>
    <style:style style:name="ta1" style:family="table" style:master-page-name="PageStyle_5f_一舍1樓">
      <style:table-properties table:display="true" style:writing-mode="lr-tb"/>
    </style:style>
    <style:style style:name="ta2" style:family="table" style:master-page-name="PageStyle_5f_一舍2樓">
      <style:table-properties table:display="true" style:writing-mode="lr-tb"/>
    </style:style>
    <style:style style:name="ta3" style:family="table" style:master-page-name="PageStyle_5f_一舍3樓">
      <style:table-properties table:display="true" style:writing-mode="lr-tb"/>
    </style:style>
    <style:style style:name="ta4" style:family="table" style:master-page-name="PageStyle_5f_一舍4樓">
      <style:table-properties table:display="true" style:writing-mode="lr-tb"/>
    </style:style>
    <style:style style:name="ta5" style:family="table" style:master-page-name="PageStyle_5f_一舍5樓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" fo:font-size="20pt" fo:font-style="normal" fo:text-shadow="none" style:text-underline-style="none" fo:font-weight="bold" style:font-name-asian="新細明體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" style:family="table-cell" style:parent-style-name="Default">
      <style:table-cell-properties fo:padding="0.71mm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none" fo:padding="0.71mm" style:rotation-align="none"/>
    </style:style>
    <style:style style:name="ce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2.49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6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2.49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7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4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46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382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2.49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6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9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05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0.74pt solid #000000" style:rotation-angle="0" style:rotation-align="none" style:shrink-to-fit="false" fo:border-top="2.49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1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8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82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8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8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9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9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2.49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9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2" style:family="table-cell" style:parent-style-name="Default">
      <style:table-cell-properties fo:border-bottom="0.06pt solid #000000" style:diagonal-bl-tr="none" style:diagonal-tl-br="none" fo:border-left="none" fo:padding="0.71mm" fo:border-right="2.49pt solid #000000" style:rotation-align="none" fo:border-top="0.06pt solid #000000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</style:style>
    <style:style style:name="ce1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</style:style>
    <style:style style:name="ce11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6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6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45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</style:style>
    <style:style style:name="ce4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1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6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3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3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3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1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3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4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4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4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4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8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5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5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969696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49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55" style:family="table-cell" style:parent-style-name="Default">
      <style:table-cell-properties fo:border-bottom="none" style:diagonal-bl-tr="none" style:diagonal-tl-br="none" fo:border-left="none" fo:padding="0.71mm" fo:border-right="0.74pt solid #000000" style:rotation-align="none" fo:border-top="none"/>
    </style:style>
    <style:style style:name="ce15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5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1.76pt dashed #ff0000" style:vertical-align="top" loext:vertical-justify="auto"/>
      <style:paragraph-properties fo:text-align="center" css3t:text-justify="auto" fo:margin-left="0mm" style:writing-mode="page"/>
    </style:style>
    <style:style style:name="ce49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0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1.76pt dashed #ff0000" style:vertical-align="top" loext:vertical-justify="auto"/>
      <style:paragraph-properties fo:text-align="center" css3t:text-justify="auto" fo:margin-left="0mm" style:writing-mode="page"/>
    </style:style>
    <style:style style:name="ce1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0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7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</style:style>
    <style:style style:name="ce17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</style:style>
    <style:style style:name="ce17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</style:style>
    <style:style style:name="ce1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</style:style>
    <style:style style:name="ce17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</style:style>
    <style:style style:name="ce17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7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8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88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9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3" style:family="table-cell" style:parent-style-name="Default">
      <style:table-cell-properties fo:border-bottom="0.74pt solid #000000" style:diagonal-bl-tr="none" style:diagonal-tl-br="none" fo:border-left="none" fo:padding="0.71mm" fo:border-right="none" style:rotation-align="none" fo:border-top="0.74pt solid #000000"/>
    </style:style>
    <style:style style:name="ce19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99" style:family="table-cell" style:parent-style-name="Default">
      <style:table-cell-properties fo:border-bottom="0.74pt solid #000000" style:diagonal-bl-tr="none" style:diagonal-tl-br="none" fo:border-left="none" fo:padding="0.71mm" fo:border-right="none" style:rotation-align="none" fo:border-top="none"/>
    </style:style>
    <style:style style:name="ce20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0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8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0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solid #ff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4" style:family="table-cell" style:parent-style-name="Default">
      <style:table-cell-properties style:glyph-orientation-vertical="0" fo:border-bottom="2.49pt solid #ff0000" style:diagonal-bl-tr="none" style:diagonal-tl-br="none" style:text-align-source="fix" style:repeat-content="false" fo:wrap-option="wrap" fo:border-left="2.49pt solid #ff0000" style:direction="ltr" fo:padding="0.71mm" fo:border-right="2.49pt solid #ff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0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7" style:family="table-cell" style:parent-style-name="Default">
      <style:table-cell-properties fo:border-bottom="none" style:diagonal-bl-tr="none" style:diagonal-tl-br="none" fo:border-left="2.49pt double-thin #000000" style:border-line-width-left="0.18mm 0.53mm 0.18mm" fo:padding="0.71mm" fo:border-right="2.49pt double-thin #000000" style:border-line-width-right="0.18mm 0.53mm 0.18mm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1.76pt dashed #ff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1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1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1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2.49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4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2.49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2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2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3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0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5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3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58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5" style:family="table-cell" style:parent-style-name="Default">
      <style:table-cell-properties style:glyph-orientation-vertical="0" fo:border-bottom="0.06pt solid #000000" style:diagonal-bl-tr="0.06pt solid #000000" style:diagonal-tl-br="none" style:text-align-source="fix" style:repeat-content="false" fo:wrap-option="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0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0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0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4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5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25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2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9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5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dashed #ff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dashed #ff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2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74pt solid #000000"/>
    </style:style>
    <style:style style:name="ce263" style:family="table-cell" style:parent-style-name="Default">
      <style:table-cell-properties fo:border-bottom="none" style:diagonal-bl-tr="none" style:diagonal-tl-br="none" fo:border-left="none" fo:padding="0.71mm" fo:border-right="0.74pt solid #000000" style:rotation-align="none" fo:border-top="0.74pt solid #000000"/>
    </style:style>
    <style:style style:name="ce26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6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0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none"/>
    </style:style>
    <style:style style:name="ce27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7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4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5" style:family="table-cell" style:parent-style-name="Default">
      <style:table-cell-properties style:glyph-orientation-vertical="0" fo:border-bottom="0.74pt solid #ff0000" style:diagonal-bl-tr="none" style:diagonal-tl-br="none" style:text-align-source="fix" style:repeat-content="false" fo:wrap-option="no-wrap" fo:border-left="2.49pt solid #ff0000" style:direction="ltr" fo:padding="0.71mm" fo:border-right="2.49pt solid #ff0000" style:rotation-angle="0" style:rotation-align="none" style:shrink-to-fit="false" fo:border-top="2.49pt solid #ff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76" style:family="table-cell" style:parent-style-name="Default">
      <style:table-cell-properties style:glyph-orientation-vertical="0" fo:border-bottom="2.49pt solid #ff0000" style:diagonal-bl-tr="none" style:diagonal-tl-br="none" style:text-align-source="fix" style:repeat-content="false" fo:wrap-option="wrap" fo:border-left="2.49pt solid #ff0000" style:direction="ltr" fo:padding="0.71mm" fo:border-right="2.49pt solid #ff0000" style:rotation-angle="0" style:rotation-align="none" style:shrink-to-fit="false" fo:border-top="0.74pt solid #ff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77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none"/>
    </style:style>
    <style:style style:name="ce27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27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8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2.49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8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8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8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8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8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8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8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63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6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30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0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0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06pt solid #000000" style:direction="ltr" fo:padding="0.71mm" fo:border-right="0.74pt solid #000000" style:rotation-angle="0" style:rotation-align="none" style:shrink-to-fit="false" fo:border-top="1.76pt dashed #ff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1.76pt dashed #ff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solid #000000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3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6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65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317" style:family="table-cell" style:parent-style-name="Default">
      <style:table-cell-properties fo:border-bottom="none" style:diagonal-bl-tr="none" style:diagonal-tl-br="none" fo:border-left="2.49pt double-thin #000000" style:border-line-width-left="0.18mm 0.53mm 0.18mm" fo:padding="0.71mm" fo:border-right="2.49pt double-thin #000000" style:border-line-width-right="0.18mm 0.53mm 0.18mm" style:rotation-align="none" fo:border-top="non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3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2.49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66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3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0.74pt solid #000000"/>
    </style:style>
    <style:style style:name="ce3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6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2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3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0.74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4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5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36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3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5" style:family="table-cell" style:parent-style-name="Excel_5f_BuiltIn_5f_Currency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2.49pt solid #000000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6" style:family="table-cell" style:parent-style-name="Excel_5f_BuiltIn_5f_Currency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4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4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4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50" style:family="table-cell" style:parent-style-name="Excel_5f_BuiltIn_5f_Currency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5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5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54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2.49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min-height="7.97mm" fo:min-width="25.12mm" fo:padding-top="0.76mm" fo:padding-bottom="0mm" fo:padding-left="0.76mm" fo:padding-right="0mm" fo:wrap-option="wrap" draw:shadow-color="#808080"/>
    </style:style>
    <style:style style:name="gr2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5.5mm" fo:min-width="2.54mm" fo:padding-top="0.56mm" fo:padding-bottom="0.56mm" fo:padding-left="0.56mm" fo:padding-right="0.56mm" fo:wrap-option="wrap" draw:shadow-color="#808080"/>
    </style:style>
    <style:style style:name="gr3" style:family="graphic">
      <style:graphic-properties draw:stroke="solid" svg:stroke-width="1.06mm" svg:stroke-color="#ff0000" draw:stroke-linejoin="miter" svg:stroke-linecap="square" draw:fill="none" draw:fill-color="#ffffff" draw:textarea-horizontal-align="justify" draw:textarea-vertical-align="top" draw:auto-grow-height="false" fo:padding-top="0.56mm" fo:padding-bottom="0.56mm" fo:padding-left="0.56mm" fo:padding-right="0.56mm" fo:wrap-option="wrap" draw:shadow-color="#808080"/>
    </style:style>
    <style:style style:name="gr4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5.81mm" fo:min-width="2.84mm" fo:padding-top="0.56mm" fo:padding-bottom="0.56mm" fo:padding-left="0.56mm" fo:padding-right="0.56mm" fo:wrap-option="wrap" draw:shadow-color="#808080"/>
    </style:style>
    <style:style style:name="gr5" style:family="graphic">
      <style:graphic-properties draw:stroke="none" draw:fill="none" draw:fill-color="#ffffff" draw:textarea-horizontal-align="right" draw:textarea-vertical-align="justify" draw:auto-grow-height="false" fo:min-height="90.05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62.98mm" fo:min-width="13.01mm" fo:padding-top="0.56mm" fo:padding-bottom="0.56mm" fo:padding-left="0.56mm" fo:padding-right="0.56mm" fo:wrap-option="wrap" draw:shadow-color="#808080"/>
    </style:style>
    <style:style style:name="gr7" style:family="graphic">
      <style:graphic-properties draw:stroke="none" draw:fill="none" draw:fill-color="#ffffff" draw:textarea-horizontal-align="right" draw:textarea-vertical-align="justify" draw:auto-grow-height="false" fo:min-height="89.27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8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60.76mm" fo:min-width="11.71mm" fo:padding-top="0.56mm" fo:padding-bottom="0.56mm" fo:padding-left="0.56mm" fo:padding-right="0.56mm" fo:wrap-option="wrap" draw:shadow-color="#808080"/>
    </style:style>
    <style:style style:name="gr9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14mm" fo:min-width="2.31mm" fo:padding-top="0.56mm" fo:padding-bottom="0.56mm" fo:padding-left="0.56mm" fo:padding-right="0.56mm" fo:wrap-option="wrap" draw:shadow-color="#808080"/>
    </style:style>
    <style:style style:name="gr10" style:family="graphic">
      <style:graphic-properties draw:stroke="solid" svg:stroke-width="1.06mm" svg:stroke-color="#0000ff" draw:stroke-linejoin="miter" svg:stroke-linecap="square" draw:fill="none" draw:fill-color="#ffffff" draw:textarea-horizontal-align="justify" draw:textarea-vertical-align="top" draw:auto-grow-height="false" fo:padding-top="0.56mm" fo:padding-bottom="0.56mm" fo:padding-left="0.56mm" fo:padding-right="0.56mm" fo:wrap-option="wrap" draw:shadow-color="#808080"/>
    </style:style>
    <style:style style:name="gr11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83mm" fo:min-width="2.59mm" fo:padding-top="0.56mm" fo:padding-bottom="0.56mm" fo:padding-left="0.56mm" fo:padding-right="0.56mm" fo:wrap-option="wrap" draw:shadow-color="#808080"/>
    </style:style>
    <style:style style:name="gr12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06mm" fo:min-width="0.38mm" fo:padding-top="0.56mm" fo:padding-bottom="0.56mm" fo:padding-left="0.56mm" fo:padding-right="0.56mm" fo:wrap-option="wrap" draw:shadow-color="#808080"/>
    </style:style>
    <style:style style:name="gr13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92mm" fo:min-width="3.78mm" fo:padding-top="0.56mm" fo:padding-bottom="0.56mm" fo:padding-left="0.56mm" fo:padding-right="0.56mm" fo:wrap-option="wrap" draw:shadow-color="#808080"/>
    </style:style>
    <style:style style:name="gr14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55mm" fo:min-width="6.76mm" fo:padding-top="0.56mm" fo:padding-bottom="0.56mm" fo:padding-left="0.56mm" fo:padding-right="0.56mm" fo:wrap-option="wrap" draw:shadow-color="#808080"/>
    </style:style>
    <style:style style:name="gr15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.25mm" fo:min-width="32.65mm" fo:padding-top="0.56mm" fo:padding-bottom="0.56mm" fo:padding-left="0.56mm" fo:padding-right="0.56mm" fo:wrap-option="wrap" draw:shadow-color="#808080"/>
    </style:style>
    <style:style style:name="gr1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.24mm" fo:min-width="25.03mm" fo:padding-top="0.56mm" fo:padding-bottom="0.56mm" fo:padding-left="0.56mm" fo:padding-right="0.56mm" fo:wrap-option="wrap" draw:shadow-color="#808080"/>
    </style:style>
    <style:style style:name="gr17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3.16mm" fo:min-width="6.23mm" fo:padding-top="0.56mm" fo:padding-bottom="0.56mm" fo:padding-left="0.56mm" fo:padding-right="0.56mm" fo:wrap-option="wrap" draw:shadow-color="#808080"/>
    </style:style>
    <style:style style:name="gr1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3.36mm" fo:min-width="6.82mm" fo:padding-top="0.56mm" fo:padding-bottom="0.56mm" fo:padding-left="0.56mm" fo:padding-right="0.56mm" fo:wrap-option="wrap" draw:shadow-color="#808080"/>
    </style:style>
    <style:style style:name="gr19" style:family="graphic">
      <style:graphic-properties draw:stroke="solid" svg:stroke-width="0.79mm" svg:stroke-color="#0000ff" draw:stroke-linejoin="miter" svg:stroke-linecap="square" draw:fill="none" draw:fill-color="#ffffff" draw:textarea-horizontal-align="justify" draw:textarea-vertical-align="top" draw:auto-grow-height="false" fo:padding-top="0.56mm" fo:padding-bottom="0.56mm" fo:padding-left="0.56mm" fo:padding-right="0.56mm" fo:wrap-option="wrap" draw:shadow-color="#808080"/>
    </style:style>
    <style:style style:name="gr20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8.37mm" fo:min-width="0mm" fo:padding-top="0.56mm" fo:padding-bottom="0.56mm" fo:padding-left="0.56mm" fo:padding-right="0.56mm" fo:wrap-option="wrap" draw:shadow-color="#808080"/>
    </style:style>
    <style:style style:name="gr21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6.74mm" fo:min-width="5.56mm" fo:padding-top="0.56mm" fo:padding-bottom="0.56mm" fo:padding-left="0.56mm" fo:padding-right="0.56mm" fo:wrap-option="wrap" draw:shadow-color="#808080"/>
    </style:style>
    <style:style style:name="gr22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7.1mm" fo:min-width="6.09mm" fo:padding-top="0.56mm" fo:padding-bottom="0.56mm" fo:padding-left="0.56mm" fo:padding-right="0.56mm" fo:wrap-option="wrap" draw:shadow-color="#808080"/>
    </style:style>
    <style:style style:name="gr23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15mm" fo:min-width="1.95mm" fo:padding-top="0.56mm" fo:padding-bottom="0.56mm" fo:padding-left="0.56mm" fo:padding-right="0.56mm" fo:wrap-option="wrap" draw:shadow-color="#808080"/>
    </style:style>
    <style:style style:name="gr24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15mm" fo:min-width="1.84mm" fo:padding-top="0.56mm" fo:padding-bottom="0.56mm" fo:padding-left="0.56mm" fo:padding-right="0.56mm" fo:wrap-option="wrap" draw:shadow-color="#808080"/>
    </style:style>
    <style:style style:name="gr25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8.08mm" fo:min-width="99.67mm" fo:padding-top="0.56mm" fo:padding-bottom="0.56mm" fo:padding-left="0.56mm" fo:padding-right="0.56mm" fo:wrap-option="wrap" draw:shadow-color="#808080"/>
    </style:style>
    <style:style style:name="gr26" style:family="graphic">
      <style:graphic-properties draw:stroke="none" draw:fill="none" draw:fill-color="#ffffff" draw:textarea-horizontal-align="justify" draw:textarea-vertical-align="top" draw:auto-grow-height="false" fo:min-height="10.79mm" fo:min-width="83.63mm" fo:padding-top="0.88mm" fo:padding-bottom="0mm" fo:padding-left="1.01mm" fo:padding-right="0mm" fo:wrap-option="wrap" draw:shadow-color="#808080"/>
    </style:style>
    <style:style style:name="gr27" style:family="graphic">
      <style:graphic-properties draw:stroke="solid" svg:stroke-width="1.06mm" svg:stroke-color="#0000ff" draw:stroke-linejoin="miter" svg:stroke-linecap="square" draw:fill="solid" draw:fill-color="#ffffff" draw:textarea-horizontal-align="justify" draw:textarea-vertical-align="top" draw:auto-grow-height="false" fo:min-height="2.37mm" fo:min-width="4.58mm" fo:padding-top="0.56mm" fo:padding-bottom="0.56mm" fo:padding-left="0.56mm" fo:padding-right="0.56mm" fo:wrap-option="wrap" draw:shadow-color="#808080"/>
    </style:style>
    <style:style style:name="gr28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10.78mm" fo:min-width="161.79mm" fo:padding-top="0.88mm" fo:padding-bottom="0mm" fo:padding-left="1.01mm" fo:padding-right="1.01mm" fo:wrap-option="wrap" draw:shadow-color="#808080"/>
    </style:style>
    <style:style style:name="gr29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8.48mm" fo:min-width="21.02mm" fo:padding-top="0.56mm" fo:padding-bottom="0.56mm" fo:padding-left="0.56mm" fo:padding-right="0.56mm" fo:wrap-option="wrap" draw:shadow-color="#808080"/>
    </style:style>
    <style:style style:name="gr30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6.5mm" fo:min-width="8.25mm" fo:padding-top="0.56mm" fo:padding-bottom="0.56mm" fo:padding-left="0.56mm" fo:padding-right="0.56mm" fo:wrap-option="wrap" draw:shadow-color="#808080"/>
    </style:style>
    <style:style style:name="gr3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69mm" fo:padding-top="0.56mm" fo:padding-bottom="0.56mm" fo:padding-left="0.56mm" fo:padding-right="0.56mm" fo:wrap-option="wrap" draw:shadow-color="#808080"/>
    </style:style>
    <style:style style:name="gr32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59mm" fo:padding-top="0.56mm" fo:padding-bottom="0.56mm" fo:padding-left="0.56mm" fo:padding-right="0.56mm" fo:wrap-option="wrap" draw:shadow-color="#808080"/>
    </style:style>
    <style:style style:name="gr33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1.54mm" fo:min-width="13.3mm" fo:padding-top="0.56mm" fo:padding-bottom="0.56mm" fo:padding-left="0.56mm" fo:padding-right="0.56mm" fo:wrap-option="wrap" draw:shadow-color="#808080"/>
    </style:style>
    <style:style style:name="gr34" style:family="graphic">
      <style:graphic-properties draw:stroke="none" draw:fill="none" draw:fill-color="#ffffff" draw:textarea-horizontal-align="justify" draw:textarea-vertical-align="top" draw:auto-grow-height="false" fo:min-height="10.78mm" fo:min-width="75.89mm" fo:padding-top="0.88mm" fo:padding-bottom="0mm" fo:padding-left="1.01mm" fo:padding-right="0mm" fo:wrap-option="wrap" draw:shadow-color="#808080"/>
    </style:style>
    <style:style style:name="gr35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5mm" fo:min-width="4.86mm" fo:padding-top="0.56mm" fo:padding-bottom="0.56mm" fo:padding-left="0.56mm" fo:padding-right="0.56mm" fo:wrap-option="wrap" draw:shadow-color="#808080"/>
    </style:style>
    <style:style style:name="gr36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81mm" fo:min-width="5.34mm" fo:padding-top="0.56mm" fo:padding-bottom="0.56mm" fo:padding-left="0.56mm" fo:padding-right="0.56mm" fo:wrap-option="wrap" draw:shadow-color="#808080"/>
    </style:style>
    <style:style style:name="gr37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3.14mm" fo:min-width="448.35mm" fo:padding-top="0.56mm" fo:padding-bottom="0.56mm" fo:padding-left="0.56mm" fo:padding-right="0.56mm" fo:wrap-option="wrap" draw:shadow-color="#808080"/>
    </style:style>
    <style:style style:name="gr38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8.31mm" fo:min-width="0mm" fo:padding-top="0.56mm" fo:padding-bottom="0.56mm" fo:padding-left="0.56mm" fo:padding-right="0.56mm" fo:wrap-option="wrap" draw:shadow-color="#808080"/>
    </style:style>
    <style:style style:name="gr39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3.32mm" fo:min-width="6.23mm" fo:padding-top="0.56mm" fo:padding-bottom="0.56mm" fo:padding-left="0.56mm" fo:padding-right="0.56mm" fo:wrap-option="wrap" draw:shadow-color="#808080"/>
    </style:style>
    <style:style style:name="gr40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3.54mm" fo:min-width="6.82mm" fo:padding-top="0.56mm" fo:padding-bottom="0.56mm" fo:padding-left="0.56mm" fo:padding-right="0.56mm" fo:wrap-option="wrap" draw:shadow-color="#808080"/>
    </style:style>
    <style:style style:name="gr4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1.54mm" fo:min-width="11.33mm" fo:padding-top="0.56mm" fo:padding-bottom="0.56mm" fo:padding-left="0.56mm" fo:padding-right="0.56mm" fo:wrap-option="wrap" draw:shadow-color="#808080"/>
    </style:style>
    <style:style style:name="gr42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7mm" fo:padding-top="0.56mm" fo:padding-bottom="0.56mm" fo:padding-left="0.56mm" fo:padding-right="0.56mm" fo:wrap-option="wrap" draw:shadow-color="#808080"/>
    </style:style>
    <style:style style:name="gr43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61mm" fo:padding-top="0.56mm" fo:padding-bottom="0.56mm" fo:padding-left="0.56mm" fo:padding-right="0.56mm" fo:wrap-option="wrap" draw:shadow-color="#808080"/>
    </style:style>
    <style:style style:name="gr44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7.78mm" fo:min-width="5.76mm" fo:padding-top="0.56mm" fo:padding-bottom="0.56mm" fo:padding-left="0.56mm" fo:padding-right="0.56mm" fo:wrap-option="wrap" draw:shadow-color="#808080"/>
    </style:style>
    <style:style style:name="gr45" style:family="graphic">
      <style:graphic-properties draw:stroke="solid" svg:stroke-width="1.06mm" svg:stroke-color="#cc6600" draw:stroke-linejoin="miter" svg:stroke-linecap="square" draw:fill="none" draw:fill-color="#ffffff" draw:textarea-horizontal-align="justify" draw:textarea-vertical-align="top" draw:auto-grow-height="false" fo:padding-top="0.56mm" fo:padding-bottom="0.56mm" fo:padding-left="0.56mm" fo:padding-right="0.56mm" fo:wrap-option="wrap" draw:shadow-color="#808080"/>
    </style:style>
    <style:style style:name="gr46" style:family="graphic">
      <style:graphic-properties draw:stroke="solid" svg:stroke-width="0.26mm" svg:stroke-color="#ff6600" draw:stroke-linejoin="miter" svg:stroke-linecap="square" draw:fill="solid" draw:fill-color="#ffffff" draw:textarea-horizontal-align="justify" draw:textarea-vertical-align="top" draw:auto-grow-height="false" fo:min-height="15.45mm" fo:min-width="0mm" fo:padding-top="0.56mm" fo:padding-bottom="0.56mm" fo:padding-left="0.56mm" fo:padding-right="0.56mm" fo:wrap-option="wrap" draw:shadow-color="#808080"/>
    </style:style>
    <style:style style:name="gr47" style:family="graphic">
      <style:graphic-properties draw:stroke="solid" svg:stroke-width="0.26mm" svg:stroke-color="#0000ff" draw:stroke-linejoin="miter" svg:stroke-linecap="square" draw:fill="solid" draw:fill-color="#ffffff" draw:textarea-horizontal-align="justify" draw:textarea-vertical-align="top" draw:auto-grow-height="false" fo:min-height="15.45mm" fo:min-width="0mm" fo:padding-top="0.56mm" fo:padding-bottom="0.56mm" fo:padding-left="0.56mm" fo:padding-right="0.56mm" fo:wrap-option="wrap" draw:shadow-color="#808080"/>
    </style:style>
    <style:style style:name="gr48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7.76mm" fo:min-width="5.75mm" fo:padding-top="0.56mm" fo:padding-bottom="0.56mm" fo:padding-left="0.56mm" fo:padding-right="0.56mm" fo:wrap-option="wrap" draw:shadow-color="#808080"/>
    </style:style>
    <style:style style:name="gr49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7.76mm" fo:min-width="5.56mm" fo:padding-top="0.56mm" fo:padding-bottom="0.56mm" fo:padding-left="0.56mm" fo:padding-right="0.56mm" fo:wrap-option="wrap" draw:shadow-color="#808080"/>
    </style:style>
    <style:style style:name="gr50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1.77mm" fo:min-width="0mm" fo:padding-top="0.56mm" fo:padding-bottom="0.56mm" fo:padding-left="0.56mm" fo:padding-right="0.56mm" fo:wrap-option="wrap" draw:shadow-color="#808080"/>
    </style:style>
    <style:style style:name="gr51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0mm" fo:min-width="3.84mm" fo:padding-top="0.56mm" fo:padding-bottom="0.56mm" fo:padding-left="0.56mm" fo:padding-right="0.56mm" fo:wrap-option="wrap" draw:shadow-color="#808080"/>
    </style:style>
    <style:style style:name="gr52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20.63mm" fo:min-width="0.64mm" fo:padding-top="0.56mm" fo:padding-bottom="0.56mm" fo:padding-left="0.56mm" fo:padding-right="0.56mm" fo:wrap-option="wrap" draw:shadow-color="#808080"/>
    </style:style>
    <style:style style:name="gr53" style:family="graphic">
      <style:graphic-properties draw:stroke="solid" svg:stroke-width="1.06mm" svg:stroke-color="#0000ff" draw:stroke-linejoin="miter" svg:stroke-linecap="square" draw:fill="solid" draw:fill-color="#ffffff" draw:textarea-horizontal-align="justify" draw:textarea-vertical-align="top" draw:auto-grow-height="false" fo:min-height="2.29mm" fo:min-width="4.65mm" fo:padding-top="0.56mm" fo:padding-bottom="0.56mm" fo:padding-left="0.56mm" fo:padding-right="0.56mm" fo:wrap-option="wrap" draw:shadow-color="#808080"/>
    </style:style>
    <style:style style:name="gr54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7.58mm" fo:min-width="2.05mm" fo:padding-top="0.56mm" fo:padding-bottom="0.56mm" fo:padding-left="0.56mm" fo:padding-right="0.56mm" fo:wrap-option="wrap" draw:shadow-color="#808080"/>
    </style:style>
    <style:style style:name="gr55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60.25mm" fo:min-width="2.3mm" fo:padding-top="0.56mm" fo:padding-bottom="0.56mm" fo:padding-left="0.56mm" fo:padding-right="0.56mm" fo:wrap-option="wrap" draw:shadow-color="#808080"/>
    </style:style>
    <style:style style:name="gr56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0mm" fo:min-width="0mm" fo:padding-top="0.56mm" fo:padding-bottom="0.56mm" fo:padding-left="0.56mm" fo:padding-right="0.56mm" fo:wrap-option="wrap" draw:shadow-color="#808080"/>
    </style:style>
    <style:style style:name="gr57" style:family="graphic">
      <style:graphic-properties draw:stroke="solid" svg:stroke-width="0.26mm" svg:stroke-color="#0000ff" draw:stroke-linejoin="miter" svg:stroke-linecap="square" draw:fill="solid" draw:fill-color="#ffffff" draw:textarea-horizontal-align="justify" draw:textarea-vertical-align="top" draw:auto-grow-height="false" fo:min-height="5.28mm" fo:min-width="0mm" fo:padding-top="0.56mm" fo:padding-bottom="0.56mm" fo:padding-left="0.56mm" fo:padding-right="0.56mm" fo:wrap-option="wrap" draw:shadow-color="#808080"/>
    </style:style>
    <style:style style:name="gr58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57mm" fo:min-width="0.91mm" fo:padding-top="0.56mm" fo:padding-bottom="0.56mm" fo:padding-left="0.56mm" fo:padding-right="0.56mm" fo:wrap-option="wrap" draw:shadow-color="#808080"/>
    </style:style>
    <style:style style:name="gr59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57mm" fo:min-width="0.81mm" fo:padding-top="0.56mm" fo:padding-bottom="0.56mm" fo:padding-left="0.56mm" fo:padding-right="0.56mm" fo:wrap-option="wrap" draw:shadow-color="#808080"/>
    </style:style>
    <style:style style:name="gr60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42mm" fo:min-width="0.91mm" fo:padding-top="0.56mm" fo:padding-bottom="0.56mm" fo:padding-left="0.56mm" fo:padding-right="0.56mm" fo:wrap-option="wrap" draw:shadow-color="#808080"/>
    </style:style>
    <style:style style:name="gr61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42mm" fo:min-width="0.81mm" fo:padding-top="0.56mm" fo:padding-bottom="0.56mm" fo:padding-left="0.56mm" fo:padding-right="0.56mm" fo:wrap-option="wrap" draw:shadow-color="#808080"/>
    </style:style>
    <style:style style:name="gr62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0mm" fo:min-width="3.06mm" fo:padding-top="0.56mm" fo:padding-bottom="0.56mm" fo:padding-left="0.56mm" fo:padding-right="0.56mm" fo:wrap-option="wrap" draw:shadow-color="#808080"/>
    </style:style>
    <style:style style:name="gr63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0.51mm" fo:min-width="3.38mm" fo:padding-top="0.56mm" fo:padding-bottom="0.56mm" fo:padding-left="0.56mm" fo:padding-right="0.56mm" fo:wrap-option="wrap" draw:shadow-color="#808080"/>
    </style:style>
    <style:style style:name="gr64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7.24mm" fo:min-width="5.99mm" fo:padding-top="0.56mm" fo:padding-bottom="0.56mm" fo:padding-left="0.56mm" fo:padding-right="0.56mm" fo:wrap-option="wrap" draw:shadow-color="#808080"/>
    </style:style>
    <style:style style:name="gr65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72mm" fo:min-width="2.69mm" fo:padding-top="0.56mm" fo:padding-bottom="0.56mm" fo:padding-left="0.56mm" fo:padding-right="0.56mm" fo:wrap-option="wrap" draw:shadow-color="#808080"/>
    </style:style>
    <style:style style:name="gr66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4mm" fo:min-width="3.01mm" fo:padding-top="0.56mm" fo:padding-bottom="0.56mm" fo:padding-left="0.56mm" fo:padding-right="0.56mm" fo:wrap-option="wrap" draw:shadow-color="#808080"/>
    </style:style>
    <style:style style:name="gr67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8.83mm" fo:min-width="2mm" fo:padding-top="0.56mm" fo:padding-bottom="0.56mm" fo:padding-left="0.56mm" fo:padding-right="0.56mm" fo:wrap-option="wrap" draw:shadow-color="#808080"/>
    </style:style>
    <style:style style:name="gr68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9.3mm" fo:min-width="2.25mm" fo:padding-top="0.56mm" fo:padding-bottom="0.56mm" fo:padding-left="0.56mm" fo:padding-right="0.56mm" fo:wrap-option="wrap" draw:shadow-color="#808080"/>
    </style:style>
    <style:style style:name="gr69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13mm" fo:min-width="2.89mm" fo:padding-top="0.56mm" fo:padding-bottom="0.56mm" fo:padding-left="0.56mm" fo:padding-right="0.56mm" fo:wrap-option="wrap" draw:shadow-color="#808080"/>
    </style:style>
    <style:style style:name="gr70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13mm" fo:min-width="2.66mm" fo:padding-top="0.56mm" fo:padding-bottom="0.56mm" fo:padding-left="0.56mm" fo:padding-right="0.56mm" fo:wrap-option="wrap" draw:shadow-color="#808080"/>
    </style:style>
    <style:style style:name="gr71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48mm" fo:min-width="0.65mm" fo:padding-top="0.56mm" fo:padding-bottom="0.56mm" fo:padding-left="0.56mm" fo:padding-right="0.56mm" fo:wrap-option="wrap" draw:shadow-color="#808080"/>
    </style:style>
    <style:style style:name="gr72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48mm" fo:min-width="0.55mm" fo:padding-top="0.56mm" fo:padding-bottom="0.56mm" fo:padding-left="0.56mm" fo:padding-right="0.56mm" fo:wrap-option="wrap" draw:shadow-color="#808080"/>
    </style:style>
    <style:style style:name="gr73" style:family="graphic">
      <style:graphic-properties draw:stroke="solid" svg:stroke-width="0.26mm" svg:stroke-color="#0000ff" draw:stroke-linejoin="miter" svg:stroke-linecap="square" draw:fill="solid" draw:fill-color="#ffffff" draw:textarea-horizontal-align="justify" draw:textarea-vertical-align="top" draw:auto-grow-height="false" fo:min-height="7.23mm" fo:min-width="0mm" fo:padding-top="0.56mm" fo:padding-bottom="0.56mm" fo:padding-left="0.56mm" fo:padding-right="0.56mm" fo:wrap-option="wrap" draw:shadow-color="#808080"/>
    </style:style>
    <style:style style:name="gr74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14mm" fo:min-width="2.88mm" fo:padding-top="0.56mm" fo:padding-bottom="0.56mm" fo:padding-left="0.56mm" fo:padding-right="0.56mm" fo:wrap-option="wrap" draw:shadow-color="#808080"/>
    </style:style>
    <style:style style:name="gr75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14mm" fo:min-width="2.67mm" fo:padding-top="0.56mm" fo:padding-bottom="0.56mm" fo:padding-left="0.56mm" fo:padding-right="0.56mm" fo:wrap-option="wrap" draw:shadow-color="#808080"/>
    </style:style>
    <style:style style:name="gr76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5.98mm" fo:min-width="4.78mm" fo:padding-top="0.56mm" fo:padding-bottom="0.56mm" fo:padding-left="0.56mm" fo:padding-right="0.56mm" fo:wrap-option="wrap" draw:shadow-color="#808080"/>
    </style:style>
    <style:style style:name="gr77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5.58mm" fo:min-width="5.56mm" fo:padding-top="0.56mm" fo:padding-bottom="0.56mm" fo:padding-left="0.56mm" fo:padding-right="0.56mm" fo:wrap-option="wrap" draw:shadow-color="#808080"/>
    </style:style>
    <style:style style:name="gr78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4.02mm" fo:min-width="3.06mm" fo:padding-top="0.56mm" fo:padding-bottom="0.56mm" fo:padding-left="0.56mm" fo:padding-right="0.56mm" fo:wrap-option="wrap" draw:shadow-color="#808080"/>
    </style:style>
    <style:style style:name="gr79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4.26mm" fo:min-width="3.39mm" fo:padding-top="0.56mm" fo:padding-bottom="0.56mm" fo:padding-left="0.56mm" fo:padding-right="0.56mm" fo:wrap-option="wrap" draw:shadow-color="#808080"/>
    </style:style>
    <style:style style:name="gr80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14mm" fo:min-width="0.35mm" fo:padding-top="0.56mm" fo:padding-bottom="0.56mm" fo:padding-left="0.56mm" fo:padding-right="0.56mm" fo:wrap-option="wrap" draw:shadow-color="#808080"/>
    </style:style>
    <style:style style:name="gr81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93mm" fo:min-width="3.74mm" fo:padding-top="0.56mm" fo:padding-bottom="0.56mm" fo:padding-left="0.56mm" fo:padding-right="0.56mm" fo:wrap-option="wrap" draw:shadow-color="#808080"/>
    </style:style>
    <style:style style:name="gr82" style:family="graphic">
      <style:graphic-properties draw:stroke="none" draw:fill="none" draw:fill-color="#ffffff" draw:textarea-horizontal-align="right" draw:textarea-vertical-align="justify" draw:auto-grow-height="false" fo:min-height="97.91mm" fo:min-width="8.72mm" fo:padding-top="0mm" fo:padding-bottom="0mm" fo:padding-left="0mm" fo:padding-right="1.01mm" fo:wrap-option="wrap" draw:shadow-color="#808080"/>
      <style:paragraph-properties style:writing-mode="tb-rl"/>
    </style:style>
    <style:style style:name="gr83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12.76mm" fo:min-width="8.36mm" fo:padding-top="0.56mm" fo:padding-bottom="0.56mm" fo:padding-left="0.56mm" fo:padding-right="0.56mm" fo:wrap-option="wrap" draw:shadow-color="#808080"/>
    </style:style>
    <style:style style:name="gr84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16.82mm" fo:min-width="101.1mm" fo:padding-top="0.56mm" fo:padding-bottom="0.56mm" fo:padding-left="0.56mm" fo:padding-right="0.56mm" fo:wrap-option="wrap" draw:shadow-color="#808080"/>
    </style:style>
    <style:style style:name="gr85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13.34mm" fo:min-width="99.14mm" fo:padding-top="0.56mm" fo:padding-bottom="0.56mm" fo:padding-left="0.56mm" fo:padding-right="0.56mm" fo:wrap-option="wrap" draw:shadow-color="#808080"/>
    </style:style>
    <style:style style:name="gr86" style:family="graphic">
      <style:graphic-properties draw:stroke="none" draw:fill="none" draw:fill-color="#ffffff" draw:textarea-horizontal-align="right" draw:textarea-vertical-align="justify" draw:auto-grow-height="false" fo:min-height="84.37mm" fo:min-width="10.21mm" fo:padding-top="0mm" fo:padding-bottom="0mm" fo:padding-left="0mm" fo:padding-right="1.01mm" fo:wrap-option="wrap" draw:shadow-color="#808080"/>
      <style:paragraph-properties style:writing-mode="tb-rl"/>
    </style:style>
    <style:style style:name="gr87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7.71mm" fo:min-width="72.93mm" fo:padding-top="0.56mm" fo:padding-bottom="0.56mm" fo:padding-left="0.56mm" fo:padding-right="0.56mm" fo:wrap-option="wrap" draw:shadow-color="#808080"/>
    </style:style>
    <style:style style:name="gr88" style:family="graphic">
      <style:graphic-properties draw:stroke="none" draw:fill="none" draw:fill-color="#ffffff" draw:textarea-horizontal-align="justify" draw:textarea-vertical-align="top" draw:auto-grow-height="false" fo:min-height="10.79mm" fo:min-width="62.71mm" fo:padding-top="0.88mm" fo:padding-bottom="0mm" fo:padding-left="1.01mm" fo:padding-right="0mm" fo:wrap-option="wrap" draw:shadow-color="#808080"/>
    </style:style>
    <style:style style:name="gr89" style:family="graphic">
      <style:graphic-properties draw:stroke="none" draw:fill="none" draw:fill-color="#ffffff" draw:textarea-horizontal-align="justify" draw:textarea-vertical-align="top" draw:auto-grow-height="false" fo:min-height="10.79mm" fo:min-width="51.26mm" fo:padding-top="0.88mm" fo:padding-bottom="0mm" fo:padding-left="1.01mm" fo:padding-right="0mm" fo:wrap-option="wrap" draw:shadow-color="#808080"/>
    </style:style>
    <style:style style:name="gr90" style:family="graphic">
      <style:graphic-properties draw:stroke="none" draw:fill="none" draw:fill-color="#ffffff" draw:textarea-horizontal-align="justify" draw:textarea-vertical-align="top" draw:auto-grow-height="false" fo:min-height="10.79mm" fo:min-width="100.81mm" fo:padding-top="0.88mm" fo:padding-bottom="0mm" fo:padding-left="1.01mm" fo:padding-right="0mm" fo:wrap-option="wrap" draw:shadow-color="#808080"/>
    </style:style>
    <style:style style:name="gr9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68mm" fo:padding-top="0.56mm" fo:padding-bottom="0.56mm" fo:padding-left="0.56mm" fo:padding-right="0.56mm" fo:wrap-option="wrap" draw:shadow-color="#808080"/>
    </style:style>
    <style:style style:name="gr92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3mm" fo:min-width="1.58mm" fo:padding-top="0.56mm" fo:padding-bottom="0.56mm" fo:padding-left="0.56mm" fo:padding-right="0.56mm" fo:wrap-option="wrap" draw:shadow-color="#808080"/>
    </style:style>
    <style:style style:name="gr93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0.78mm" fo:min-width="1510.82mm" fo:padding-top="0.56mm" fo:padding-bottom="0.56mm" fo:padding-left="0.56mm" fo:padding-right="0.56mm" fo:wrap-option="wrap" draw:shadow-color="#808080"/>
    </style:style>
    <style:style style:name="gr94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10.14mm" fo:min-width="6.78mm" fo:padding-top="0.56mm" fo:padding-bottom="0.56mm" fo:padding-left="0.56mm" fo:padding-right="0.56mm" fo:wrap-option="wrap" draw:shadow-color="#808080"/>
    </style:style>
    <style:style style:name="gr95" style:family="graphic">
      <style:graphic-properties draw:stroke="none" draw:fill="none" draw:fill-color="#ffffff" draw:textarea-horizontal-align="justify" draw:textarea-vertical-align="top" draw:auto-grow-height="false" fo:min-height="9.14mm" fo:min-width="90.12mm" fo:padding-top="0.88mm" fo:padding-bottom="0mm" fo:padding-left="1.01mm" fo:padding-right="0mm" fo:wrap-option="wrap" draw:shadow-color="#808080"/>
    </style:style>
    <style:style style:name="gr9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52.52mm" fo:min-width="339.74mm" fo:padding-top="0.56mm" fo:padding-bottom="0.56mm" fo:padding-left="0.56mm" fo:padding-right="0.56mm" fo:wrap-option="wrap" draw:shadow-color="#808080"/>
    </style:style>
    <style:style style:name="gr97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0.67mm" fo:min-width="33.09mm" fo:padding-top="0.56mm" fo:padding-bottom="0.56mm" fo:padding-left="0.56mm" fo:padding-right="0.56mm" fo:wrap-option="wrap" draw:shadow-color="#808080"/>
    </style:style>
    <style:style style:name="gr9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8mm" fo:min-width="2.61mm" fo:padding-top="0.56mm" fo:padding-bottom="0.56mm" fo:padding-left="0.56mm" fo:padding-right="0.56mm" fo:wrap-option="wrap" draw:shadow-color="#808080"/>
    </style:style>
    <style:style style:name="gr99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47mm" fo:min-width="2.93mm" fo:padding-top="0.56mm" fo:padding-bottom="0.56mm" fo:padding-left="0.56mm" fo:padding-right="0.56mm" fo:wrap-option="wrap" draw:shadow-color="#808080"/>
    </style:style>
    <style:style style:name="gr100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0.12mm" fo:min-width="0.43mm" fo:padding-top="0.56mm" fo:padding-bottom="0.56mm" fo:padding-left="0.56mm" fo:padding-right="0.56mm" fo:wrap-option="wrap" draw:shadow-color="#808080"/>
    </style:style>
    <style:style style:name="gr10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0.12mm" fo:min-width="0.38mm" fo:padding-top="0.56mm" fo:padding-bottom="0.56mm" fo:padding-left="0.56mm" fo:padding-right="0.56mm" fo:wrap-option="wrap" draw:shadow-color="#808080"/>
    </style:style>
    <style:style style:name="gr102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2.25mm" fo:min-width="16.04mm" fo:padding-top="0.56mm" fo:padding-bottom="0.56mm" fo:padding-left="0.56mm" fo:padding-right="0.56mm" fo:wrap-option="wrap" draw:shadow-color="#808080"/>
    </style:style>
    <style:style style:name="gr103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1.11mm" fo:min-width="20.84mm" fo:padding-top="0.56mm" fo:padding-bottom="0.56mm" fo:padding-left="0.56mm" fo:padding-right="0.56mm" fo:wrap-option="wrap" draw:shadow-color="#808080"/>
    </style:style>
    <style:style style:name="gr104" style:family="graphic">
      <style:graphic-properties draw:stroke="solid" svg:stroke-width="0.79mm" svg:stroke-color="#ff0000" draw:stroke-linejoin="miter" svg:stroke-linecap="square" draw:fill="solid" draw:fill-color="#ffffff" draw:textarea-horizontal-align="justify" draw:textarea-vertical-align="top" draw:auto-grow-height="false" fo:min-height="0.13mm" fo:min-width="2.89mm" fo:padding-top="0.56mm" fo:padding-bottom="0.56mm" fo:padding-left="0.56mm" fo:padding-right="0.56mm" fo:wrap-option="wrap" draw:shadow-color="#808080"/>
    </style:style>
    <style:style style:name="gr105" style:family="graphic">
      <style:graphic-properties draw:stroke="solid" svg:stroke-width="0.79mm" svg:stroke-color="#ff0000" draw:stroke-linejoin="miter" svg:stroke-linecap="square" draw:fill="solid" draw:fill-color="#ffffff" draw:textarea-horizontal-align="justify" draw:textarea-vertical-align="top" draw:auto-grow-height="false" fo:min-height="0.13mm" fo:min-width="2.66mm" fo:padding-top="0.56mm" fo:padding-bottom="0.56mm" fo:padding-left="0.56mm" fo:padding-right="0.56mm" fo:wrap-option="wrap" draw:shadow-color="#808080"/>
    </style:style>
    <style:style style:name="gr106" style:family="graphic">
      <style:graphic-properties draw:stroke="none" draw:fill="none" draw:fill-color="#ffffff" draw:textarea-horizontal-align="justify" draw:textarea-vertical-align="top" draw:auto-grow-height="false" fo:min-height="7.56mm" fo:min-width="57.7mm" fo:padding-top="0.88mm" fo:padding-bottom="0mm" fo:padding-left="1.01mm" fo:padding-right="0mm" fo:wrap-option="wrap" draw:shadow-color="#808080"/>
    </style:style>
    <style:style style:name="gr107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.67mm" fo:min-width="76.06mm" fo:padding-top="0.56mm" fo:padding-bottom="0.56mm" fo:padding-left="0.56mm" fo:padding-right="0.56mm" fo:wrap-option="wrap" draw:shadow-color="#808080"/>
    </style:style>
    <style:style style:name="gr10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39mm" fo:min-width="6.53mm" fo:padding-top="0.56mm" fo:padding-bottom="0.56mm" fo:padding-left="0.56mm" fo:padding-right="0.56mm" fo:wrap-option="wrap" draw:shadow-color="#808080"/>
    </style:style>
    <style:style style:name="gr109" style:family="graphic">
      <style:graphic-properties draw:stroke="none" draw:fill="none" draw:fill-color="#ffffff" draw:textarea-horizontal-align="right" draw:textarea-vertical-align="justify" draw:auto-grow-height="false" fo:min-height="158.64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110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41.96mm" fo:min-width="177.53mm" fo:padding-top="0.56mm" fo:padding-bottom="0.56mm" fo:padding-left="0.56mm" fo:padding-right="0.56mm" fo:wrap-option="wrap" draw:shadow-color="#808080"/>
    </style:style>
    <style:style style:name="gr111" style:family="graphic">
      <style:graphic-properties draw:stroke="none" draw:fill="none" draw:fill-color="#ffffff" draw:textarea-horizontal-align="right" draw:textarea-vertical-align="justify" draw:auto-grow-height="false" fo:min-height="90.21mm" fo:min-width="10.21mm" fo:padding-top="0mm" fo:padding-bottom="0mm" fo:padding-left="0mm" fo:padding-right="1.01mm" fo:wrap-option="wrap" draw:shadow-color="#808080"/>
      <style:paragraph-properties style:writing-mode="tb-rl"/>
    </style:style>
    <style:style style:name="gr112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76.18mm" fo:min-width="12.5mm" fo:padding-top="0.56mm" fo:padding-bottom="0.56mm" fo:padding-left="0.56mm" fo:padding-right="0.56mm" fo:wrap-option="wrap" draw:shadow-color="#808080"/>
    </style:style>
    <style:style style:name="gr113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2.6mm" fo:min-width="51.11mm" fo:padding-top="0.56mm" fo:padding-bottom="0.56mm" fo:padding-left="0.56mm" fo:padding-right="0.56mm" fo:wrap-option="wrap" draw:shadow-color="#808080"/>
    </style:style>
    <style:style style:name="gr114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8.08mm" fo:min-width="59.15mm" fo:padding-top="0.56mm" fo:padding-bottom="0.56mm" fo:padding-left="0.56mm" fo:padding-right="0.56mm" fo:wrap-option="wrap" draw:shadow-color="#808080"/>
    </style:style>
    <style:style style:name="gr115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1mm" fo:min-width="5.99mm" fo:padding-top="0.56mm" fo:padding-bottom="0.56mm" fo:padding-left="0.56mm" fo:padding-right="0.56mm" fo:wrap-option="wrap" draw:shadow-color="#808080"/>
    </style:style>
    <style:style style:name="gr116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39mm" fo:min-width="6.55mm" fo:padding-top="0.56mm" fo:padding-bottom="0.56mm" fo:padding-left="0.56mm" fo:padding-right="0.56mm" fo:wrap-option="wrap" draw:shadow-color="#808080"/>
    </style:style>
    <style:style style:name="gr117" style:family="graphic">
      <style:graphic-properties draw:stroke="none" draw:fill="none" draw:fill-color="#ffffff" draw:textarea-horizontal-align="justify" draw:textarea-vertical-align="top" draw:auto-grow-height="false" fo:min-height="10.78mm" fo:min-width="59.47mm" fo:padding-top="0.88mm" fo:padding-bottom="0mm" fo:padding-left="1.01mm" fo:padding-right="0mm" fo:wrap-option="wrap" draw:shadow-color="#808080"/>
    </style:style>
    <style:style style:name="gr118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2.6mm" fo:min-width="81.52mm" fo:padding-top="0.56mm" fo:padding-bottom="0.56mm" fo:padding-left="0.56mm" fo:padding-right="0.56mm" fo:wrap-option="wrap" draw:shadow-color="#808080"/>
    </style:style>
    <style:style style:name="gr119" style:family="graphic">
      <style:graphic-properties draw:stroke="none" draw:fill="none" draw:fill-color="#ffffff" draw:textarea-horizontal-align="justify" draw:textarea-vertical-align="top" draw:auto-grow-height="false" fo:min-height="10.78mm" fo:min-width="59.46mm" fo:padding-top="0.88mm" fo:padding-bottom="0mm" fo:padding-left="1.01mm" fo:padding-right="0mm" fo:wrap-option="wrap" draw:shadow-color="#808080"/>
    </style:style>
    <style:style style:name="gr120" style:family="graphic">
      <style:graphic-properties draw:stroke="solid" svg:stroke-width="1.06mm" svg:stroke-color="#0000ff" draw:stroke-linejoin="miter" svg:stroke-linecap="square" draw:fill="solid" draw:fill-color="#ffffff" draw:textarea-horizontal-align="justify" draw:textarea-vertical-align="top" draw:auto-grow-height="false" fo:min-height="2.3mm" fo:min-width="4.58mm" fo:padding-top="0.56mm" fo:padding-bottom="0.56mm" fo:padding-left="0.56mm" fo:padding-right="0.56mm" fo:wrap-option="wrap" draw:shadow-color="#808080"/>
    </style:style>
    <style:style style:name="gr121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2.59mm" fo:min-width="51.11mm" fo:padding-top="0.56mm" fo:padding-bottom="0.56mm" fo:padding-left="0.56mm" fo:padding-right="0.56mm" fo:wrap-option="wrap" draw:shadow-color="#808080"/>
    </style:style>
    <style:style style:name="gr122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03mm" fo:min-width="6.01mm" fo:padding-top="0.56mm" fo:padding-bottom="0.56mm" fo:padding-left="0.56mm" fo:padding-right="0.56mm" fo:wrap-option="wrap" draw:shadow-color="#808080"/>
    </style:style>
    <style:style style:name="gr123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32mm" fo:min-width="6.58mm" fo:padding-top="0.56mm" fo:padding-bottom="0.56mm" fo:padding-left="0.56mm" fo:padding-right="0.56mm" fo:wrap-option="wrap" draw:shadow-color="#808080"/>
    </style:style>
    <style:style style:name="gr124" style:family="graphic">
      <style:graphic-properties draw:stroke="solid" svg:stroke-width="0.26mm" svg:stroke-color="#000000" draw:stroke-linejoin="miter" svg:stroke-linecap="square" draw:fill="solid" draw:fill-color="#ffffff" draw:textarea-horizontal-align="justify" draw:textarea-vertical-align="top" draw:auto-grow-height="false" fo:min-height="4.02mm" fo:min-width="12.91mm" fo:padding-top="0.76mm" fo:padding-bottom="0mm" fo:padding-left="0.76mm" fo:padding-right="0mm" fo:wrap-option="wrap" draw:shadow-color="#808080"/>
    </style:style>
    <style:style style:name="gr125" style:family="graphic">
      <style:graphic-properties draw:stroke="none" draw:fill="none" draw:fill-color="#ffffff" draw:textarea-horizontal-align="justify" draw:textarea-vertical-align="top" draw:auto-grow-height="false" fo:min-height="10.79mm" fo:min-width="103.03mm" fo:padding-top="0.88mm" fo:padding-bottom="0mm" fo:padding-left="1.01mm" fo:padding-right="0mm" fo:wrap-option="wrap" draw:shadow-color="#808080"/>
    </style:style>
    <style:style style:name="gr12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58.12mm" fo:min-width="862.5mm" fo:padding-top="0.56mm" fo:padding-bottom="0.56mm" fo:padding-left="0.56mm" fo:padding-right="0.56mm" fo:wrap-option="wrap" draw:shadow-color="#808080"/>
    </style:style>
    <style:style style:name="gr127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0mm" fo:min-width="0mm" fo:padding-top="0.56mm" fo:padding-bottom="0.56mm" fo:padding-left="0.56mm" fo:padding-right="0.56mm" fo:wrap-option="wrap" draw:shadow-color="#808080"/>
    </style:style>
    <style:style style:name="gr12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22mm" fo:min-width="2.72mm" fo:padding-top="0.56mm" fo:padding-bottom="0.56mm" fo:padding-left="0.56mm" fo:padding-right="0.56mm" fo:wrap-option="wrap" draw:shadow-color="#808080"/>
    </style:style>
    <style:style style:name="gr129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85mm" fo:min-width="3.03mm" fo:padding-top="0.56mm" fo:padding-bottom="0.56mm" fo:padding-left="0.56mm" fo:padding-right="0.56mm" fo:wrap-option="wrap" draw:shadow-color="#808080"/>
    </style:style>
    <style:style style:name="gr130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0.22mm" fo:min-width="9.39mm" fo:padding-top="0.56mm" fo:padding-bottom="0.56mm" fo:padding-left="0.56mm" fo:padding-right="0.56mm" fo:wrap-option="wrap" draw:shadow-color="#808080"/>
    </style:style>
    <style:style style:name="gr131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45.67mm" fo:min-width="23.13mm" fo:padding-top="0.88mm" fo:padding-bottom="0mm" fo:padding-left="1.01mm" fo:padding-right="0mm" fo:wrap-option="wrap" draw:shadow-color="#808080"/>
    </style:style>
    <style:style style:name="gr132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2.63mm" fo:min-width="3.84mm" fo:padding-top="0.56mm" fo:padding-bottom="0.56mm" fo:padding-left="0.56mm" fo:padding-right="0.56mm" fo:wrap-option="wrap" draw:shadow-color="#808080"/>
    </style:style>
    <style:style style:name="gr133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02mm" fo:min-width="2.52mm" fo:padding-top="0.56mm" fo:padding-bottom="0.56mm" fo:padding-left="0.56mm" fo:padding-right="0.56mm" fo:wrap-option="wrap" draw:shadow-color="#808080"/>
    </style:style>
    <style:style style:name="gr134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71mm" fo:min-width="2.84mm" fo:padding-top="0.56mm" fo:padding-bottom="0.56mm" fo:padding-left="0.56mm" fo:padding-right="0.56mm" fo:wrap-option="wrap" draw:shadow-color="#808080"/>
    </style:style>
    <style:style style:name="gr135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2.88mm" fo:min-width="27.13mm" fo:padding-top="0.56mm" fo:padding-bottom="0.56mm" fo:padding-left="0.56mm" fo:padding-right="0.56mm" fo:wrap-option="wrap" draw:shadow-color="#808080"/>
    </style:style>
    <style:style style:name="gr136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17.45mm" fo:min-width="0.31mm" fo:padding-top="0.56mm" fo:padding-bottom="0.56mm" fo:padding-left="0.56mm" fo:padding-right="0.56mm" fo:wrap-option="wrap" draw:shadow-color="#808080"/>
    </style:style>
    <style:style style:name="gr137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36mm" fo:min-width="0.35mm" fo:padding-top="0.56mm" fo:padding-bottom="0.56mm" fo:padding-left="0.56mm" fo:padding-right="0.56mm" fo:wrap-option="wrap" draw:shadow-color="#808080"/>
    </style:style>
    <style:style style:name="gr138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98mm" fo:min-width="3.74mm" fo:padding-top="0.56mm" fo:padding-bottom="0.56mm" fo:padding-left="0.56mm" fo:padding-right="0.56mm" fo:wrap-option="wrap" draw:shadow-color="#808080"/>
    </style:style>
    <style:style style:name="gr139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3.31mm" fo:min-width="51.46mm" fo:padding-top="0.56mm" fo:padding-bottom="0.56mm" fo:padding-left="0.56mm" fo:padding-right="0.56mm" fo:wrap-option="wrap" draw:shadow-color="#808080"/>
    </style:style>
    <style:style style:name="gr140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73.75mm" fo:min-width="3.74mm" fo:padding-top="0.56mm" fo:padding-bottom="0.56mm" fo:padding-left="0.56mm" fo:padding-right="0.56mm" fo:wrap-option="wrap" draw:shadow-color="#808080"/>
    </style:style>
    <style:style style:name="gr141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77.15mm" fo:min-width="4.12mm" fo:padding-top="0.56mm" fo:padding-bottom="0.56mm" fo:padding-left="0.56mm" fo:padding-right="0.56mm" fo:wrap-option="wrap" draw:shadow-color="#808080"/>
    </style:style>
    <style:style style:name="gr142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03.39mm" fo:min-width="56.99mm" fo:padding-top="0.56mm" fo:padding-bottom="0.56mm" fo:padding-left="0.56mm" fo:padding-right="0.56mm" fo:wrap-option="wrap" draw:shadow-color="#808080"/>
    </style:style>
    <style:style style:name="gr143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11.43mm" fo:min-width="6.17mm" fo:padding-top="0.56mm" fo:padding-bottom="0.56mm" fo:padding-left="0.56mm" fo:padding-right="0.56mm" fo:wrap-option="wrap" draw:shadow-color="#808080"/>
    </style:style>
    <style:style style:name="gr144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3.32mm" fo:min-width="21.97mm" fo:padding-top="0.56mm" fo:padding-bottom="0.56mm" fo:padding-left="0.56mm" fo:padding-right="0.56mm" fo:wrap-option="wrap" draw:shadow-color="#808080"/>
    </style:style>
    <style:style style:name="gr145" style:family="graphic">
      <style:graphic-properties draw:stroke="none" draw:fill="none" draw:fill-color="#ffffff" draw:textarea-horizontal-align="justify" draw:textarea-vertical-align="top" draw:auto-grow-height="false" fo:min-height="7.56mm" fo:min-width="57.73mm" fo:padding-top="0.88mm" fo:padding-bottom="0mm" fo:padding-left="1.01mm" fo:padding-right="0mm" fo:wrap-option="wrap" draw:shadow-color="#808080"/>
    </style:style>
    <style:style style:name="gr14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.72mm" fo:min-width="76.08mm" fo:padding-top="0.56mm" fo:padding-bottom="0.56mm" fo:padding-left="0.56mm" fo:padding-right="0.56mm" fo:wrap-option="wrap" draw:shadow-color="#808080"/>
    </style:style>
    <style:style style:name="gr147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0.16mm" fo:min-width="70.1mm" fo:padding-top="0.56mm" fo:padding-bottom="0.56mm" fo:padding-left="0.56mm" fo:padding-right="0.56mm" fo:wrap-option="wrap" draw:shadow-color="#808080"/>
    </style:style>
    <style:style style:name="gr148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13mm" fo:min-width="0.35mm" fo:padding-top="0.56mm" fo:padding-bottom="0.56mm" fo:padding-left="0.56mm" fo:padding-right="0.56mm" fo:wrap-option="wrap" draw:shadow-color="#808080"/>
    </style:style>
    <style:style style:name="gr149" style:family="graphic">
      <style:graphic-properties draw:stroke="none" draw:fill="none" draw:fill-color="#ffffff" draw:textarea-horizontal-align="right" draw:textarea-vertical-align="justify" draw:auto-grow-height="false" fo:min-height="111.21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150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33.71mm" fo:min-width="9.89mm" fo:padding-top="0.56mm" fo:padding-bottom="0.56mm" fo:padding-left="0.56mm" fo:padding-right="0.56mm" fo:wrap-option="wrap" draw:shadow-color="#808080"/>
    </style:style>
    <style:style style:name="gr151" style:family="graphic">
      <style:graphic-properties draw:stroke="none" draw:fill="none" draw:fill-color="#ffffff" draw:textarea-horizontal-align="right" draw:textarea-vertical-align="justify" draw:auto-grow-height="false" fo:min-height="89.52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152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72.28mm" fo:min-width="11.39mm" fo:padding-top="0.56mm" fo:padding-bottom="0.56mm" fo:padding-left="0.56mm" fo:padding-right="0.56mm" fo:wrap-option="wrap" draw:shadow-color="#808080"/>
    </style:style>
    <style:style style:name="gr153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2mm" fo:min-width="2.31mm" fo:padding-top="0.56mm" fo:padding-bottom="0.56mm" fo:padding-left="0.56mm" fo:padding-right="0.56mm" fo:wrap-option="wrap" draw:shadow-color="#808080"/>
    </style:style>
    <style:style style:name="gr154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4.89mm" fo:min-width="2.58mm" fo:padding-top="0.56mm" fo:padding-bottom="0.56mm" fo:padding-left="0.56mm" fo:padding-right="0.56mm" fo:wrap-option="wrap" draw:shadow-color="#808080"/>
    </style:style>
    <style:style style:name="gr155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1mm" fo:min-width="0.38mm" fo:padding-top="0.56mm" fo:padding-bottom="0.56mm" fo:padding-left="0.56mm" fo:padding-right="0.56mm" fo:wrap-option="wrap" draw:shadow-color="#808080"/>
    </style:style>
    <style:style style:name="gr156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94mm" fo:min-width="3.78mm" fo:padding-top="0.56mm" fo:padding-bottom="0.56mm" fo:padding-left="0.56mm" fo:padding-right="0.56mm" fo:wrap-option="wrap" draw:shadow-color="#808080"/>
    </style:style>
    <style:style style:name="gr157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.57mm" fo:min-width="6.76mm" fo:padding-top="0.56mm" fo:padding-bottom="0.56mm" fo:padding-left="0.56mm" fo:padding-right="0.56mm" fo:wrap-option="wrap" draw:shadow-color="#808080"/>
    </style:style>
    <style:style style:name="gr158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3.8mm" fo:min-width="14.07mm" fo:padding-top="0.56mm" fo:padding-bottom="0.56mm" fo:padding-left="0.56mm" fo:padding-right="0.56mm" fo:wrap-option="wrap" draw:shadow-color="#808080"/>
    </style:style>
    <style:style style:name="gr159" style:family="graphic">
      <style:graphic-properties draw:stroke="none" draw:fill="solid" draw:fill-color="#ffffff" draw:textarea-horizontal-align="justify" draw:textarea-vertical-align="top" draw:auto-grow-height="false" fo:min-height="6.66mm" fo:min-width="1.95mm" fo:padding-top="0.56mm" fo:padding-bottom="0.56mm" fo:padding-left="0.56mm" fo:padding-right="0.56mm" fo:wrap-option="wrap" draw:shadow-color="#808080"/>
    </style:style>
    <style:style style:name="gr160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14mm" fo:min-width="1.95mm" fo:padding-top="0.56mm" fo:padding-bottom="0.56mm" fo:padding-left="0.56mm" fo:padding-right="0.56mm" fo:wrap-option="wrap" draw:shadow-color="#808080"/>
    </style:style>
    <style:style style:name="gr16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14mm" fo:min-width="1.84mm" fo:padding-top="0.56mm" fo:padding-bottom="0.56mm" fo:padding-left="0.56mm" fo:padding-right="0.56mm" fo:wrap-option="wrap" draw:shadow-color="#808080"/>
    </style:style>
    <style:style style:name="gr162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1mm" fo:min-width="6.02mm" fo:padding-top="0.56mm" fo:padding-bottom="0.56mm" fo:padding-left="0.56mm" fo:padding-right="0.56mm" fo:wrap-option="wrap" draw:shadow-color="#808080"/>
    </style:style>
    <style:style style:name="gr163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39mm" fo:min-width="6.59mm" fo:padding-top="0.56mm" fo:padding-bottom="0.56mm" fo:padding-left="0.56mm" fo:padding-right="0.56mm" fo:wrap-option="wrap" draw:shadow-color="#808080"/>
    </style:style>
    <style:style style:name="gr164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8.08mm" fo:min-width="65.3mm" fo:padding-top="0.56mm" fo:padding-bottom="0.56mm" fo:padding-left="0.56mm" fo:padding-right="0.56mm" fo:wrap-option="wrap" draw:shadow-color="#808080"/>
    </style:style>
    <style:style style:name="gr165" style:family="graphic">
      <style:graphic-properties draw:stroke="none" draw:fill="none" draw:fill-color="#ffffff" draw:textarea-horizontal-align="justify" draw:textarea-vertical-align="top" draw:auto-grow-height="false" fo:min-height="10.79mm" fo:min-width="57.99mm" fo:padding-top="0.88mm" fo:padding-bottom="0mm" fo:padding-left="1.01mm" fo:padding-right="0mm" fo:wrap-option="wrap" draw:shadow-color="#808080"/>
    </style:style>
    <style:style style:name="gr166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7.58mm" fo:min-width="143.6mm" fo:padding-top="0.88mm" fo:padding-bottom="0mm" fo:padding-left="1.01mm" fo:padding-right="0mm" fo:wrap-option="wrap" draw:shadow-color="#808080"/>
    </style:style>
    <style:style style:name="gr167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2mm" fo:min-width="1.69mm" fo:padding-top="0.56mm" fo:padding-bottom="0.56mm" fo:padding-left="0.56mm" fo:padding-right="0.56mm" fo:wrap-option="wrap" draw:shadow-color="#808080"/>
    </style:style>
    <style:style style:name="gr168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2mm" fo:min-width="1.59mm" fo:padding-top="0.56mm" fo:padding-bottom="0.56mm" fo:padding-left="0.56mm" fo:padding-right="0.56mm" fo:wrap-option="wrap" draw:shadow-color="#808080"/>
    </style:style>
    <style:style style:name="gr169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8.13mm" fo:min-width="135.41mm" fo:padding-top="0.88mm" fo:padding-bottom="0mm" fo:padding-left="0mm" fo:padding-right="1.01mm" fo:wrap-option="wrap" draw:shadow-color="#808080"/>
    </style:style>
    <style:style style:name="gr170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3.11mm" fo:min-width="6.8mm" fo:padding-top="0.56mm" fo:padding-bottom="0.56mm" fo:padding-left="0.56mm" fo:padding-right="0.56mm" fo:wrap-option="wrap" draw:shadow-color="#808080"/>
    </style:style>
    <style:style style:name="gr171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53.63mm" fo:min-width="10mm" fo:padding-top="0.56mm" fo:padding-bottom="0.56mm" fo:padding-left="0.56mm" fo:padding-right="0.56mm" fo:wrap-option="wrap" draw:shadow-color="#808080"/>
    </style:style>
    <style:style style:name="gr172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15.85mm" fo:min-width="4.69mm" fo:padding-top="0.56mm" fo:padding-bottom="0.56mm" fo:padding-left="0.56mm" fo:padding-right="0.56mm" fo:wrap-option="wrap" draw:shadow-color="#808080"/>
    </style:style>
    <style:style style:name="gr173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9.67mm" fo:min-width="26.62mm" fo:padding-top="0.56mm" fo:padding-bottom="0.56mm" fo:padding-left="0.56mm" fo:padding-right="0.56mm" fo:wrap-option="wrap" draw:shadow-color="#808080"/>
    </style:style>
    <style:style style:name="gr174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8.22mm" fo:min-width="9.56mm" fo:padding-top="0.56mm" fo:padding-bottom="0.56mm" fo:padding-left="0.56mm" fo:padding-right="0.56mm" fo:wrap-option="wrap" draw:shadow-color="#808080"/>
    </style:style>
    <style:style style:name="gr175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5mm" fo:min-width="1.68mm" fo:padding-top="0.56mm" fo:padding-bottom="0.56mm" fo:padding-left="0.56mm" fo:padding-right="0.56mm" fo:wrap-option="wrap" draw:shadow-color="#808080"/>
    </style:style>
    <style:style style:name="gr176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5mm" fo:min-width="1.58mm" fo:padding-top="0.56mm" fo:padding-bottom="0.56mm" fo:padding-left="0.56mm" fo:padding-right="0.56mm" fo:wrap-option="wrap" draw:shadow-color="#808080"/>
    </style:style>
    <style:style style:name="gr177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7.04mm" fo:min-width="116.98mm" fo:padding-top="0.88mm" fo:padding-bottom="0mm" fo:padding-left="1.01mm" fo:padding-right="0mm" fo:wrap-option="wrap" draw:shadow-color="#808080"/>
    </style:style>
    <style:style style:name="gr17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23mm" fo:min-width="2.72mm" fo:padding-top="0.56mm" fo:padding-bottom="0.56mm" fo:padding-left="0.56mm" fo:padding-right="0.56mm" fo:wrap-option="wrap" draw:shadow-color="#808080"/>
    </style:style>
    <style:style style:name="gr179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13.87mm" fo:min-width="3.03mm" fo:padding-top="0.56mm" fo:padding-bottom="0.56mm" fo:padding-left="0.56mm" fo:padding-right="0.56mm" fo:wrap-option="wrap" draw:shadow-color="#808080"/>
    </style:style>
    <style:style style:name="gr180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1.53mm" fo:min-width="11.33mm" fo:padding-top="0.56mm" fo:padding-bottom="0.56mm" fo:padding-left="0.56mm" fo:padding-right="0.56mm" fo:wrap-option="wrap" draw:shadow-color="#808080"/>
    </style:style>
    <style:style style:name="gr181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2mm" fo:min-width="1.7mm" fo:padding-top="0.56mm" fo:padding-bottom="0.56mm" fo:padding-left="0.56mm" fo:padding-right="0.56mm" fo:wrap-option="wrap" draw:shadow-color="#808080"/>
    </style:style>
    <style:style style:name="gr182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2.32mm" fo:min-width="1.61mm" fo:padding-top="0.56mm" fo:padding-bottom="0.56mm" fo:padding-left="0.56mm" fo:padding-right="0.56mm" fo:wrap-option="wrap" draw:shadow-color="#808080"/>
    </style:style>
    <style:style style:name="gr183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7.77mm" fo:min-width="5.71mm" fo:padding-top="0.56mm" fo:padding-bottom="0.56mm" fo:padding-left="0.56mm" fo:padding-right="0.56mm" fo:wrap-option="wrap" draw:shadow-color="#808080"/>
    </style:style>
    <style:style style:name="gr184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7.76mm" fo:min-width="5.52mm" fo:padding-top="0.56mm" fo:padding-bottom="0.56mm" fo:padding-left="0.56mm" fo:padding-right="0.56mm" fo:wrap-option="wrap" draw:shadow-color="#808080"/>
    </style:style>
    <style:style style:name="gr185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2.71mm" fo:min-width="3.84mm" fo:padding-top="0.56mm" fo:padding-bottom="0.56mm" fo:padding-left="0.56mm" fo:padding-right="0.56mm" fo:wrap-option="wrap" draw:shadow-color="#808080"/>
    </style:style>
    <style:style style:name="gr186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29mm" fo:min-width="0.35mm" fo:padding-top="0.56mm" fo:padding-bottom="0.56mm" fo:padding-left="0.56mm" fo:padding-right="0.56mm" fo:wrap-option="wrap" draw:shadow-color="#808080"/>
    </style:style>
    <style:style style:name="gr187" style:family="graphic">
      <style:graphic-properties draw:stroke="solid" svg:stroke-width="1.06mm" svg:stroke-color="#0000ff" draw:stroke-linejoin="miter" svg:stroke-linecap="square" draw:fill="solid" draw:fill-color="#ffffff" draw:textarea-horizontal-align="justify" draw:textarea-vertical-align="top" draw:auto-grow-height="false" fo:min-height="2.25mm" fo:min-width="4.65mm" fo:padding-top="0.56mm" fo:padding-bottom="0.56mm" fo:padding-left="0.56mm" fo:padding-right="0.56mm" fo:wrap-option="wrap" draw:shadow-color="#808080"/>
    </style:style>
    <style:style style:name="gr188" style:family="graphic">
      <style:graphic-properties draw:stroke="solid" svg:stroke-width="0.26mm" svg:stroke-color="#000000" draw:stroke-linejoin="miter" svg:stroke-linecap="square" draw:fill="solid" draw:fill-color="#ffffff" draw:textarea-horizontal-align="justify" draw:textarea-vertical-align="top" draw:auto-grow-height="false" fo:min-height="8.8mm" fo:min-width="15.18mm" fo:padding-top="0.88mm" fo:padding-bottom="0mm" fo:padding-left="1.01mm" fo:padding-right="1.01mm" fo:wrap-option="wrap" draw:shadow-color="#808080"/>
    </style:style>
    <style:style style:name="gr189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8.85mm" fo:min-width="2mm" fo:padding-top="0.56mm" fo:padding-bottom="0.56mm" fo:padding-left="0.56mm" fo:padding-right="0.56mm" fo:wrap-option="wrap" draw:shadow-color="#808080"/>
    </style:style>
    <style:style style:name="gr190" style:family="graphic">
      <style:graphic-properties draw:stroke="solid" svg:stroke-width="1.06mm" svg:stroke-color="#ff0000" svg:stroke-opacity="100%" draw:stroke-linejoin="round" svg:stroke-linecap="square" draw:fill="none" draw:fill-color="#ffffff" draw:textarea-horizontal-align="justify" draw:textarea-vertical-align="top" draw:auto-grow-height="false" fo:min-height="9.32mm" fo:min-width="2.25mm" fo:padding-top="0.56mm" fo:padding-bottom="0.56mm" fo:padding-left="0.56mm" fo:padding-right="0.56mm" fo:wrap-option="wrap" draw:shadow-color="#808080"/>
    </style:style>
    <style:style style:name="gr191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0mm" fo:min-width="0.92mm" fo:padding-top="0.56mm" fo:padding-bottom="0.56mm" fo:padding-left="0.56mm" fo:padding-right="0.56mm" fo:wrap-option="wrap" draw:shadow-color="#808080"/>
    </style:style>
    <style:style style:name="gr192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115.41mm" fo:min-width="11.41mm" fo:padding-top="0.56mm" fo:padding-bottom="0.56mm" fo:padding-left="0.56mm" fo:padding-right="0.56mm" fo:wrap-option="wrap" draw:shadow-color="#808080"/>
    </style:style>
    <style:style style:name="gr193" style:family="graphic">
      <style:graphic-properties draw:stroke="none" draw:fill="none" draw:fill-color="#ffffff" draw:textarea-horizontal-align="right" draw:textarea-vertical-align="justify" draw:auto-grow-height="false" fo:min-height="92.51mm" fo:min-width="10.22mm" fo:padding-top="0mm" fo:padding-bottom="0mm" fo:padding-left="0mm" fo:padding-right="1.01mm" fo:wrap-option="wrap" draw:shadow-color="#808080"/>
      <style:paragraph-properties style:writing-mode="tb-rl"/>
    </style:style>
    <style:style style:name="gr194" style:family="graphic">
      <style:graphic-properties draw:stroke="solid" svg:stroke-width="0.26mm" svg:stroke-color="#ff0000" draw:stroke-linejoin="miter" svg:stroke-linecap="square" draw:fill="solid" draw:fill-color="#ffffff" draw:textarea-horizontal-align="justify" draw:textarea-vertical-align="top" draw:auto-grow-height="false" fo:min-height="8.08mm" fo:min-width="98.82mm" fo:padding-top="0.56mm" fo:padding-bottom="0.56mm" fo:padding-left="0.56mm" fo:padding-right="0.56mm" fo:wrap-option="wrap" draw:shadow-color="#808080"/>
    </style:style>
    <style:style style:name="gr195" style:family="graphic">
      <style:graphic-properties draw:stroke="none" draw:fill="none" draw:fill-color="#ffffff" draw:textarea-horizontal-align="justify" draw:textarea-vertical-align="top" draw:auto-grow-height="false" fo:min-height="10.79mm" fo:min-width="74.67mm" fo:padding-top="0.88mm" fo:padding-bottom="0mm" fo:padding-left="1.01mm" fo:padding-right="0mm" fo:wrap-option="wrap" draw:shadow-color="#808080"/>
    </style:style>
    <style:style style:name="gr196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1.47mm" fo:min-width="13.29mm" fo:padding-top="0.56mm" fo:padding-bottom="0.56mm" fo:padding-left="0.56mm" fo:padding-right="0.56mm" fo:wrap-option="wrap" draw:shadow-color="#808080"/>
    </style:style>
    <style:style style:name="gr197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6.11mm" fo:min-width="5.99mm" fo:padding-top="0.56mm" fo:padding-bottom="0.56mm" fo:padding-left="0.56mm" fo:padding-right="0.56mm" fo:wrap-option="wrap" draw:shadow-color="#808080"/>
    </style:style>
    <style:style style:name="gr19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6.45mm" fo:min-width="6.56mm" fo:padding-top="0.56mm" fo:padding-bottom="0.56mm" fo:padding-left="0.56mm" fo:padding-right="0.56mm" fo:wrap-option="wrap" draw:shadow-color="#808080"/>
    </style:style>
    <style:style style:name="gr199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3.09mm" fo:min-width="6.8mm" fo:padding-top="0.56mm" fo:padding-bottom="0.56mm" fo:padding-left="0.56mm" fo:padding-right="0.56mm" fo:wrap-option="wrap" draw:shadow-color="#808080"/>
    </style:style>
    <style:style style:name="gr200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27.26mm" fo:min-width="4.8mm" fo:padding-top="0.56mm" fo:padding-bottom="0.56mm" fo:padding-left="0.56mm" fo:padding-right="0.56mm" fo:wrap-option="wrap" draw:shadow-color="#808080"/>
    </style:style>
    <style:style style:name="gr201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28.55mm" fo:min-width="5.27mm" fo:padding-top="0.56mm" fo:padding-bottom="0.56mm" fo:padding-left="0.56mm" fo:padding-right="0.56mm" fo:wrap-option="wrap" draw:shadow-color="#808080"/>
    </style:style>
    <style:style style:name="gr202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55.28mm" fo:min-width="8.8mm" fo:padding-top="0.56mm" fo:padding-bottom="0.56mm" fo:padding-left="0.56mm" fo:padding-right="0.56mm" fo:wrap-option="wrap" draw:shadow-color="#808080"/>
    </style:style>
    <style:style style:name="gr203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6.82mm" fo:min-width="25.54mm" fo:padding-top="0.56mm" fo:padding-bottom="0.56mm" fo:padding-left="0.56mm" fo:padding-right="0.56mm" fo:wrap-option="wrap" draw:shadow-color="#808080"/>
    </style:style>
    <style:style style:name="gr204" style:family="graphic">
      <style:graphic-properties draw:stroke="solid" svg:stroke-width="0.26mm" svg:stroke-color="#ff0000" draw:stroke-linejoin="miter" svg:stroke-linecap="square" draw:fill="none" draw:fill-color="#ffffff" draw:textarea-horizontal-align="justify" draw:textarea-vertical-align="top" draw:auto-grow-height="false" fo:min-height="7.58mm" fo:min-width="261.11mm" fo:padding-top="0.88mm" fo:padding-bottom="0mm" fo:padding-left="1.01mm" fo:padding-right="1.01mm" fo:wrap-option="wrap" draw:shadow-color="#808080"/>
    </style:style>
    <style:style style:name="gr205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0mm" fo:min-width="0.84mm" fo:padding-top="0.56mm" fo:padding-bottom="0.56mm" fo:padding-left="0.56mm" fo:padding-right="0.56mm" fo:wrap-option="wrap" draw:shadow-color="#808080"/>
    </style:style>
    <style:style style:name="gr206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0mm" fo:min-width="0.78mm" fo:padding-top="0.56mm" fo:padding-bottom="0.56mm" fo:padding-left="0.56mm" fo:padding-right="0.56mm" fo:wrap-option="wrap" draw:shadow-color="#808080"/>
    </style:style>
    <style:style style:name="gr207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08mm" fo:min-width="5.57mm" fo:padding-top="0.56mm" fo:padding-bottom="0.56mm" fo:padding-left="0.56mm" fo:padding-right="0.56mm" fo:wrap-option="wrap" draw:shadow-color="#808080"/>
    </style:style>
    <style:style style:name="gr208" style:family="graphic">
      <style:graphic-properties draw:stroke="solid" svg:stroke-width="1.06mm" svg:stroke-color="#0000ff" svg:stroke-opacity="100%" draw:stroke-linejoin="round" svg:stroke-linecap="square" draw:fill="none" draw:fill-color="#ffffff" draw:textarea-horizontal-align="justify" draw:textarea-vertical-align="top" draw:auto-grow-height="false" fo:min-height="5.36mm" fo:min-width="6.09mm" fo:padding-top="0.56mm" fo:padding-bottom="0.56mm" fo:padding-left="0.56mm" fo:padding-right="0.56mm" fo:wrap-option="wrap" draw:shadow-color="#808080"/>
    </style:style>
    <style:style style:name="gr209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5.68mm" fo:min-width="0mm" fo:padding-top="0.56mm" fo:padding-bottom="0.56mm" fo:padding-left="0.56mm" fo:padding-right="0.56mm" fo:wrap-option="wrap" draw:shadow-color="#808080"/>
    </style:style>
    <style:style style:name="gr210" style:family="graphic">
      <style:graphic-properties draw:stroke="solid" svg:stroke-width="0.26mm" svg:stroke-color="#ff0000" draw:stroke-linejoin="miter" svg:stroke-linecap="square" draw:fill="solid" draw:fill-color="#ff0000" draw:textarea-horizontal-align="justify" draw:textarea-vertical-align="top" draw:auto-grow-height="false" fo:min-height="5.7mm" fo:min-width="0mm" fo:padding-top="0.56mm" fo:padding-bottom="0.56mm" fo:padding-left="0.56mm" fo:padding-right="0.56mm" fo:wrap-option="wrap" draw:shadow-color="#808080"/>
    </style:style>
    <style:style style:name="gr211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11.23mm" fo:min-width="0.35mm" fo:padding-top="0.56mm" fo:padding-bottom="0.56mm" fo:padding-left="0.56mm" fo:padding-right="0.56mm" fo:wrap-option="wrap" draw:shadow-color="#808080"/>
    </style:style>
    <style:style style:name="gr212" style:family="graphic">
      <style:graphic-properties draw:stroke="solid" svg:stroke-width="1.06mm" svg:stroke-color="#ff0000" draw:stroke-linejoin="miter" svg:stroke-linecap="square" draw:fill="solid" draw:fill-color="#ffffff" draw:textarea-horizontal-align="justify" draw:textarea-vertical-align="top" draw:auto-grow-height="false" fo:min-height="0.96mm" fo:min-width="3.73mm" fo:padding-top="0.56mm" fo:padding-bottom="0.56mm" fo:padding-left="0.56mm" fo:padding-right="0.56mm" fo:wrap-option="wrap" draw:shadow-color="#808080"/>
    </style:style>
    <style:style style:name="gr213" style:family="graphic">
      <style:graphic-properties draw:stroke="solid" svg:stroke-width="0.26mm" svg:stroke-color="#ffffff" draw:stroke-linejoin="miter" svg:stroke-linecap="square" draw:fill="solid" draw:fill-color="#ffffff" draw:textarea-horizontal-align="justify" draw:textarea-vertical-align="top" draw:auto-grow-height="false" fo:min-height="9.95mm" fo:min-width="29.31mm" fo:padding-top="0.56mm" fo:padding-bottom="0.56mm" fo:padding-left="0.56mm" fo:padding-right="0.56mm" fo:wrap-option="wrap" draw:shadow-color="#808080"/>
    </style:style>
    <style:style style:name="gr214" style:family="graphic">
      <style:graphic-properties draw:stroke="solid" svg:stroke-width="1.06mm" svg:stroke-color="#cc6600" svg:stroke-opacity="100%" draw:stroke-linejoin="round" svg:stroke-linecap="square" draw:fill="none" draw:fill-color="#ffffff" draw:textarea-horizontal-align="justify" draw:textarea-vertical-align="top" draw:auto-grow-height="false" fo:min-height="16.57mm" fo:min-width="0mm" fo:padding-top="0.56mm" fo:padding-bottom="0.56mm" fo:padding-left="0.56mm" fo:padding-right="0.56mm" fo:wrap-option="wrap" draw:shadow-color="#808080"/>
    </style:style>
    <style:style style:name="gr215" style:family="graphic">
      <style:graphic-properties draw:stroke="solid" svg:stroke-width="0.26mm" svg:stroke-color="#000000" draw:stroke-linejoin="miter" svg:stroke-linecap="square" draw:fill="solid" draw:fill-color="#ffffff" draw:textarea-horizontal-align="justify" draw:textarea-vertical-align="top" draw:auto-grow-height="false" fo:min-height="8.8mm" fo:min-width="15.17mm" fo:padding-top="0.88mm" fo:padding-bottom="0mm" fo:padding-left="1.01mm" fo:padding-right="1.01mm" fo:wrap-option="wrap" draw:shadow-color="#808080"/>
    </style:style>
    <style:style style:name="gr216" style:family="graphic">
      <style:graphic-properties draw:stroke="solid" svg:stroke-width="0.26mm" svg:stroke-color="#008000" draw:stroke-linejoin="miter" svg:stroke-linecap="square" draw:fill="solid" draw:fill-color="#008000" draw:textarea-horizontal-align="justify" draw:textarea-vertical-align="top" draw:auto-grow-height="false" fo:min-height="2.38mm" fo:min-width="0.92mm" fo:padding-top="0.56mm" fo:padding-bottom="0.56mm" fo:padding-left="0.56mm" fo:padding-right="0.56mm" fo:wrap-option="wrap" draw:shadow-color="#808080"/>
    </style:style>
    <style:style style:name="gr217" style:family="graphic">
      <style:graphic-properties draw:stroke="solid" svg:stroke-width="0.26mm" svg:stroke-color="#0000ff" draw:stroke-linejoin="miter" svg:stroke-linecap="square" draw:fill="solid" draw:fill-color="#ffffff" draw:textarea-horizontal-align="justify" draw:textarea-vertical-align="top" draw:auto-grow-height="false" fo:min-height="7.22mm" fo:min-width="0mm" fo:padding-top="0.56mm" fo:padding-bottom="0.56mm" fo:padding-left="0.56mm" fo:padding-right="0.56mm" fo:wrap-option="wrap" draw:shadow-color="#808080"/>
    </style:style>
    <style:style style:name="P1" style:family="paragraph">
      <style:paragraph-properties fo:text-align="start"/>
    </style:style>
    <style:style style:name="P2" style:family="paragraph">
      <loext:graphic-properties draw:fill="none" draw:fill-color="#ffffff"/>
      <style:paragraph-properties fo:text-align="start" style:writing-mode="lr-tb"/>
    </style:style>
    <style:style style:name="P3" style:family="paragraph">
      <loext:graphic-properties draw:fill="none" draw:fill-color="#ffffff"/>
      <style:paragraph-properties style:writing-mode="lr-tb"/>
    </style:style>
    <style:style style:name="P4" style:family="paragraph">
      <loext:graphic-properties draw:fill="none" draw:fill-color="#ffffff"/>
      <style:paragraph-properties fo:text-align="center" style:writing-mode="lr-tb"/>
    </style:style>
    <style:style style:name="P5" style:family="paragraph">
      <style:paragraph-properties fo:text-align="start" style:writing-mode="tb-rl"/>
    </style:style>
    <style:style style:name="P6" style:family="paragraph">
      <loext:graphic-properties draw:fill="none" draw:fill-color="#ffffff"/>
      <style:paragraph-properties fo:text-align="start" style:writing-mode="tb-rl"/>
    </style:style>
    <style:style style:name="P7" style:family="paragraph">
      <loext:graphic-properties draw:fill="solid" draw:fill-color="#ffffff"/>
      <style:paragraph-properties style:writing-mode="lr-tb"/>
    </style:style>
    <style:style style:name="P8" style:family="paragraph">
      <loext:graphic-properties draw:fill="solid" draw:fill-color="#ff0000"/>
      <style:paragraph-properties style:writing-mode="lr-tb"/>
    </style:style>
    <style:style style:name="P9" style:family="paragraph">
      <style:paragraph-properties fo:text-align="center"/>
    </style:style>
    <style:style style:name="P10" style:family="paragraph">
      <loext:graphic-properties draw:fill="solid" draw:fill-color="#008000"/>
      <style:paragraph-properties style:writing-mode="lr-tb"/>
    </style:style>
    <style:style style:name="P11" style:family="paragraph">
      <loext:graphic-properties draw:fill="solid" draw:fill-color="#ffffff"/>
      <style:paragraph-properties fo:text-align="start" style:writing-mode="lr-tb"/>
    </style:style>
    <style:style style:name="P12" style:family="paragraph">
      <style:paragraph-properties fo:text-align="end"/>
    </style:style>
    <style:style style:name="P13" style:family="paragraph">
      <loext:graphic-properties draw:fill="none" draw:fill-color="#ffffff"/>
      <style:paragraph-properties fo:text-align="end" style:writing-mode="lr-tb"/>
    </style:style>
    <style:style style:name="P14" style:family="paragraph">
      <loext:graphic-properties draw:fill="solid" draw:fill-color="#ffffff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2" style:family="text">
      <style:text-properties fo:color="#ff0000" style:text-outline="false" style:text-line-through-style="none" style:text-line-through-type="none" style:text-position="0% 100%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T3" style:family="text">
      <style:text-properties fo:color="#000000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fo:color="#000000" style:text-outline="false" style:text-line-through-style="none" style:text-line-through-type="none" style:text-position="0% 100%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T5" style:family="text">
      <style:text-properties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樓" table:style-name="ta1" table:print-ranges="1樓.A1:1樓.AS42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number-columns-repeated="10" table:default-cell-style-name="ce5"/>
        <table:table-column table:style-name="co4" table:default-cell-style-name="ce5"/>
        <table:table-column table:style-name="co5" table:default-cell-style-name="ce5"/>
        <table:table-column table:style-name="co3" table:number-columns-repeated="20" table:default-cell-style-name="ce5"/>
        <table:table-column table:style-name="co2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985" table:default-cell-style-name="Default"/>
        <table:table-row table:style-name="ro1">
          <table:table-cell table:style-name="ce1" office:value-type="string" calcext:value-type="string" table:number-columns-spanned="33" table:number-rows-spanned="1">
            <text:p>建國科技大學學生宿舍 1 樓消防設備與逃生疏散路線暨床位分配表</text:p>
            <draw:custom-shape table:end-cell-address="1樓.C1" table:end-x="9.23mm" table:end-y="11.11mm" draw:z-index="55" draw:name="Text Box 356" draw:style-name="gr1" draw:text-style-name="P2" svg:width="25.88mm" svg:height="8.73mm" svg:x="3.73mm" svg:y="2.38mm">
              <text:p text:style-name="P1"><text:span text:style-name="T1">附件</text:span><text:span text:style-name="T1">2-1-1</text:span></text:p>
              <draw:enhanced-geometry svg:viewBox="0 0 21600 21600" draw:type="mso-spt202" draw:enhanced-path="M 0 0 L 21600 0 21600 21600 0 21600 0 0 Z N"/>
            </draw:custom-shape>
          </table:table-cell>
          <table:covered-table-cell table:number-columns-repeated="32" table:style-name="ce1"/>
          <table:table-cell table:style-name="ce531" office:value-type="string" calcext:value-type="string" table:number-columns-spanned="5" table:number-rows-spanned="1">
            <text:p>100.8.18製圖</text:p>
          </table:table-cell>
          <table:covered-table-cell table:number-columns-repeated="4" table:style-name="ce531"/>
          <table:table-cell table:number-columns-repeated="986"/>
        </table:table-row>
        <table:table-row table:style-name="ro2">
          <table:table-cell table:style-name="ce2" office:value-type="string" calcext:value-type="string" table:number-columns-spanned="35" table:number-rows-spanned="1">
            <text:p>外庭</text:p>
          </table:table-cell>
          <table:covered-table-cell table:number-columns-repeated="33" table:style-name="ce6"/>
          <table:covered-table-cell table:style-name="ce6">
            <draw:g table:end-cell-address="1樓.AI2" table:end-x="17.18mm" table:end-y="9.19mm" draw:z-index="29" draw:name="Group 230">
              <draw:g draw:name="Group 231">
                <draw:g draw:name="Group 232">
                  <draw:custom-shape draw:name="Arc 233" draw:style-name="gr2" draw:text-style-name="P3" svg:width="3.66mm" svg:height="6.62mm" draw:transform="rotate (1.5707963267949) translate (10.35mm 4.82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34" draw:style-name="gr3" draw:text-style-name="P4" svg:x1="10.47mm" svg:y1="1.18mm" svg:x2="16.97mm" svg:y2="1.18mm">
                    <text:p/>
                  </draw:line>
                </draw:g>
                <draw:g draw:name="Group 235">
                  <draw:custom-shape draw:name="Arc 236" draw:style-name="gr4" draw:text-style-name="P3" svg:width="3.95mm" svg:height="6.92mm" draw:transform="rotate (1.5707963267949) translate (9.75mm 8.98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37" draw:style-name="gr3" draw:text-style-name="P4" svg:x1="9.87mm" svg:y1="8.98mm" svg:x2="16.67mm" svg:y2="8.98mm">
                    <text:p/>
                  </draw:line>
                </draw:g>
              </draw:g>
              <draw:line draw:name="Line 238" draw:style-name="gr3" draw:text-style-name="P4" svg:x1="17.18mm" svg:y1="1.32mm" svg:x2="17.18mm" svg:y2="9.21mm">
                <text:p/>
              </draw:line>
            </draw:g>
          </table:covered-table-cell>
          <table:table-cell table:style-name="ce193" table:number-columns-repeated="2"/>
          <table:table-cell table:style-name="ce201" office:value-type="string" calcext:value-type="string" table:number-columns-spanned="1" table:number-rows-spanned="22"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>外</text:p>
            <text:p>庭</text:p>
          </table:table-cell>
          <table:table-cell table:number-columns-repeated="986"/>
        </table:table-row>
        <table:table-row table:style-name="ro3">
          <table:table-cell table:style-name="ce31" office:value-type="string" calcext:value-type="string" table:number-columns-spanned="1" table:number-rows-spanned="20"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>外</text:p>
            <text:p>庭</text:p>
          </table:table-cell>
          <table:table-cell table:style-name="ce7" office:value-type="string" calcext:value-type="string" table:number-columns-spanned="2" table:number-rows-spanned="6">
            <text:p>樓</text:p>
            <text:p>梯</text:p>
          </table:table-cell>
          <table:covered-table-cell table:style-name="ce1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61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83" office:value-type="string" calcext:value-type="string" table:number-columns-spanned="2" table:number-rows-spanned="1">
            <text:p>陽台</text:p>
          </table:table-cell>
          <table:covered-table-cell table:style-name="ce87"/>
          <table:table-cell table:style-name="ce76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10" office:value-type="string" calcext:value-type="string" table:number-columns-spanned="1" table:number-rows-spanned="3">
            <text:p>電</text:p>
            <text:p>梯</text:p>
          </table:table-cell>
          <table:table-cell table:style-name="ce118"/>
          <table:table-cell table:style-name="ce124" office:value-type="string" calcext:value-type="string" table:number-columns-spanned="2" table:number-rows-spanned="1">
            <text:p>陽台</text:p>
          </table:table-cell>
          <table:covered-table-cell table:style-name="ce136"/>
          <table:table-cell table:style-name="ce36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94" office:value-type="string" calcext:value-type="string" table:number-columns-spanned="2" table:number-rows-spanned="6">
            <text:p>樓</text:p>
            <text:p>梯</text:p>
          </table:table-cell>
          <table:covered-table-cell table:style-name="ce200"/>
          <table:covered-table-cell table:style-name="ce491"/>
          <table:table-cell table:style-name="ce202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58" office:value-type="float" office:value="2" calcext:value-type="float">
            <text:p>2</text:p>
          </table:table-cell>
          <table:table-cell table:style-name="ce84" office:value-type="string" calcext:value-type="string">
            <text:p>4副樓長</text:p>
          </table:table-cell>
          <table:table-cell table:style-name="ce88" office:value-type="string" calcext:value-type="string">
            <text:p>2樓長</text:p>
          </table:table-cell>
          <table:table-cell table:style-name="ce79" office:value-type="float" office:value="2" calcext:value-type="float" table:number-columns-spanned="2" table:number-rows-spanned="1">
            <text:p>2</text:p>
          </table:table-cell>
          <table:covered-table-cell table:style-name="ce101"/>
          <table:covered-table-cell table:style-name="ce111"/>
          <table:table-cell table:style-name="ce363" table:number-columns-spanned="1" table:number-rows-spanned="5"/>
          <table:table-cell table:style-name="ce125" table:number-columns-spanned="2" table:number-rows-spanned="4"/>
          <table:covered-table-cell table:style-name="ce137"/>
          <table:table-cell table:style-name="ce25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covered-table-cell table:style-name="ce195"/>
          <table:covered-table-cell table:number-columns-repeated="2" table:style-name="ce491"/>
          <table:table-cell table:style-name="ce202" table:number-columns-repeated="986"/>
        </table:table-row>
        <table:table-row table:style-name="ro4">
          <table:covered-table-cell table:style-name="ce31"/>
          <table:covered-table-cell table:style-name="ce31">
            <draw:custom-shape table:end-cell-address="1樓.C8" table:end-x="5mm" table:end-y="4.24mm" draw:z-index="53" draw:name="Text Box 349" draw:style-name="gr5" draw:text-style-name="P6" svg:width="11.23mm" svg:height="90.05mm" svg:x="2.99mm" svg:y="12.25mm">
              <text:p text:style-name="P5"><text:span text:style-name="T2">1</text:span><text:span text:style-name="T2">樓上去由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7">
            <draw:custom-shape table:end-cell-address="1樓.I5" table:end-x="8.74mm" table:end-y="19.95mm" draw:z-index="52" draw:name="AutoShape 348" draw:style-name="gr6" draw:text-style-name="P7" svg:width="16.14mm" svg:height="128.19mm" draw:transform="rotate (-1.5707963267949) translate (-40.47mm 3.83mm)">
              <text:p/>
              <draw:enhanced-geometry draw:text-rotate-angle="270" svg:viewBox="0 0 21600 21600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112"/>
          <table:covered-table-cell table:style-name="ce363"/>
          <table:covered-table-cell table:style-name="ce126"/>
          <table:covered-table-cell table:style-name="ce138"/>
          <table:table-cell table:style-name="ce25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>
            <draw:custom-shape table:end-cell-address="1樓.AK8" table:end-x="6.99mm" table:end-y="2.92mm" draw:z-index="50" draw:name="Text Box 345" draw:style-name="gr7" draw:text-style-name="P6" svg:width="11.23mm" svg:height="89.27mm" svg:x="4.98mm" svg:y="11.71mm">
              <text:p text:style-name="P5"><text:span text:style-name="T2">1</text:span><text:span text:style-name="T2">樓上去由</text:span><text:span text:style-name="T2">2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491">
            <draw:custom-shape table:end-cell-address="1樓.AQ5" table:end-x="10.13mm" table:end-y="20.97mm" draw:z-index="49" draw:name="AutoShape 344" draw:style-name="gr8" draw:text-style-name="P7" svg:width="14.65mm" svg:height="123.75mm" draw:transform="rotate (-1.5707963267949) translate (-35.02mm 6.34mm)">
              <text:p/>
              <draw:enhanced-geometry draw:text-rotate-angle="270" svg:viewBox="0 0 21600 21600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491"/>
          <table:table-cell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6" office:value-type="float" office:value="3" calcext:value-type="float">
            <text:p>3</text:p>
          </table:table-cell>
          <table:table-cell table:style-name="ce37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63" office:value-type="float" office:value="3" calcext:value-type="float">
            <text:p>3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3" calcext:value-type="float">
            <text:p>3</text:p>
          </table:table-cell>
          <table:table-cell table:style-name="ce89" office:value-type="string" calcext:value-type="string">
            <text:p>1室長</text:p>
          </table:table-cell>
          <table:table-cell table:style-name="ce79" office:value-type="float" office:value="1" calcext:value-type="float" table:number-columns-spanned="2" table:number-rows-spanned="1">
            <text:p>1</text:p>
          </table:table-cell>
          <table:covered-table-cell table:style-name="ce102"/>
          <table:table-cell table:style-name="ce449" office:value-type="string" calcext:value-type="string" table:number-columns-spanned="1" table:number-rows-spanned="3">
            <text:p>資</text:p>
            <text:p>源</text:p>
            <text:p>回</text:p>
            <text:p>收</text:p>
            <text:p>桶</text:p>
          </table:table-cell>
          <table:covered-table-cell table:style-name="ce363"/>
          <table:covered-table-cell table:style-name="ce126"/>
          <table:covered-table-cell table:style-name="ce138"/>
          <table:table-cell table:style-name="ce145" office:value-type="float" office:value="5" calcext:value-type="float">
            <text:p>5</text:p>
          </table:table-cell>
          <table:table-cell table:style-name="ce151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195"/>
          <table:covered-table-cell table:number-columns-repeated="2" table:style-name="ce491"/>
          <table:table-cell table:style-name="ce203" office:value-type="string" calcext:value-type="string">
            <text:p>集合地點</text:p>
          </table:table-cell>
          <table:table-cell table:number-columns-repeated="985"/>
        </table:table-row>
        <table:table-row table:style-name="ro4">
          <table:covered-table-cell table:number-columns-repeated="2" table:style-name="ce31"/>
          <table:covered-table-cell table:style-name="ce17"/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449"/>
          <table:covered-table-cell table:style-name="ce363"/>
          <table:covered-table-cell table:style-name="ce127"/>
          <table:covered-table-cell table:style-name="ce139"/>
          <table:table-cell table:style-name="ce146"/>
          <table:table-cell table:style-name="ce152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/>
          <table:covered-table-cell table:number-columns-repeated="2" table:style-name="ce491"/>
          <table:table-cell table:style-name="ce204" office:value-type="string" calcext:value-type="string">
            <text:p>運</text:p>
            <text:p>動</text:p>
            <text:p>公</text:p>
            <text:p>園</text:p>
          </table:table-cell>
          <table:table-cell table:number-columns-repeated="985"/>
        </table:table-row>
        <table:table-row table:style-name="ro5">
          <table:covered-table-cell table:number-columns-repeated="2" table:style-name="ce31"/>
          <table:covered-table-cell table:style-name="ce17"/>
          <table:table-cell table:style-name="ce24" office:value-type="string" calcext:value-type="string" table:number-columns-spanned="2" table:number-rows-spanned="3">
            <text:p>118B</text:p>
          </table:table-cell>
          <table:covered-table-cell table:style-name="ce38"/>
          <table:table-cell table:style-name="ce24" office:value-type="string" calcext:value-type="string" table:number-columns-spanned="2" table:number-rows-spanned="3">
            <text:p>117B</text:p>
          </table:table-cell>
          <table:covered-table-cell table:style-name="ce38"/>
          <table:table-cell table:style-name="ce64" office:value-type="string" calcext:value-type="string" table:number-columns-spanned="2" table:number-rows-spanned="3">
            <text:p>116B</text:p>
          </table:table-cell>
          <table:covered-table-cell table:style-name="ce73"/>
          <table:table-cell table:style-name="ce62" office:value-type="string" calcext:value-type="string" table:number-columns-spanned="2" table:number-rows-spanned="3">
            <text:p>115B</text:p>
          </table:table-cell>
          <table:covered-table-cell table:style-name="ce38"/>
          <table:table-cell table:style-name="ce91" office:value-type="string" calcext:value-type="string" table:number-columns-spanned="2" table:number-rows-spanned="3">
            <text:p>(原<text:span text:style-name="T5">114B)</text:span></text:p>
            <text:p><text:span text:style-name="T5">(2人無障礙套房)</text:span></text:p>
          </table:table-cell>
          <table:covered-table-cell table:style-name="ce103"/>
          <table:covered-table-cell table:style-name="ce449"/>
          <table:covered-table-cell table:style-name="ce363"/>
          <table:table-cell table:style-name="ce128" office:value-type="string" calcext:value-type="string" table:number-columns-spanned="2" table:number-rows-spanned="4">
            <text:p>總教官室</text:p>
          </table:table-cell>
          <table:covered-table-cell table:style-name="ce140"/>
          <table:table-cell table:style-name="ce147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covered-table-cell table:style-name="ce195"/>
          <table:covered-table-cell table:number-columns-repeated="2" table:style-name="ce491"/>
          <table:table-cell table:number-columns-repeated="986"/>
        </table:table-row>
        <table:table-row table:style-name="ro4">
          <table:covered-table-cell table:style-name="ce31"/>
          <table:table-cell table:style-name="ce8" office:value-type="string" calcext:value-type="string" table:number-columns-spanned="1" table:number-rows-spanned="3">
            <text:p>樓</text:p>
            <text:p>梯</text:p>
            <text:p>下</text:p>
            <text:p>儲</text:p>
            <text:p>藏</text:p>
            <text:p>室</text:p>
          </table:table-cell>
          <table:table-cell table:style-name="ce18" office:value-type="string" calcext:value-type="string" table:number-columns-spanned="1" table:number-rows-spanned="3">
            <text:p>樓</text:p>
            <text:p>梯</text:p>
          </table:table-cell>
          <table:covered-table-cell table:style-name="ce27"/>
          <table:covered-table-cell table:style-name="ce39"/>
          <table:covered-table-cell table:style-name="ce27"/>
          <table:covered-table-cell table:style-name="ce39"/>
          <table:covered-table-cell table:style-name="ce65"/>
          <table:covered-table-cell table:style-name="ce74"/>
          <table:covered-table-cell table:style-name="ce65"/>
          <table:covered-table-cell table:style-name="ce39"/>
          <table:covered-table-cell table:style-name="ce92"/>
          <table:covered-table-cell table:style-name="ce104"/>
          <table:table-cell table:style-name="ce114" table:number-columns-spanned="2" table:number-rows-spanned="3">
            <draw:g table:end-cell-address="1樓.N12" table:end-x="13.97mm" table:end-y="4.32mm" draw:z-index="19" draw:name="Group 157">
              <draw:g draw:name="Group 158">
                <draw:g draw:name="Group 159">
                  <draw:custom-shape draw:name="Arc 160" draw:style-name="gr9" draw:text-style-name="P3" svg:width="3.43mm" svg:height="15.26mm" draw:transform="rotate (-3.14159265358979) translate (9.85mm 62.4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1" draw:style-name="gr10" draw:text-style-name="P4" svg:x1="6.45mm" svg:y1="47.41mm" svg:x2="6.45mm" svg:y2="62.39mm">
                    <text:p/>
                  </draw:line>
                </draw:g>
                <draw:g draw:name="Group 162">
                  <draw:custom-shape draw:name="Arc 163" draw:style-name="gr11" draw:text-style-name="P3" svg:width="3.71mm" svg:height="15.95mm" svg:x="10.04mm" svg:y="45.74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4" draw:style-name="gr10" draw:text-style-name="P4" svg:x1="13.78mm" svg:y1="46.03mm" svg:x2="13.78mm" svg:y2="61.69mm">
                    <text:p/>
                  </draw:line>
                </draw:g>
              </draw:g>
              <draw:line draw:name="Line 165" draw:style-name="gr10" draw:text-style-name="P4" svg:x1="6.58mm" svg:y1="62.87mm" svg:x2="13.99mm" svg:y2="62.87mm">
                <text:p/>
              </draw:line>
            </draw:g>
          </table:table-cell>
          <table:covered-table-cell table:style-name="ce455"/>
          <table:covered-table-cell table:style-name="ce129"/>
          <table:covered-table-cell table:style-name="ce141"/>
          <table:table-cell table:style-name="ce25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196" office:value-type="string" calcext:value-type="string" table:number-columns-spanned="1" table:number-rows-spanned="3">
            <text:p>樓</text:p>
            <text:p>梯</text:p>
          </table:table-cell>
          <table:table-cell table:style-name="ce8" office:value-type="string" calcext:value-type="string" table:number-columns-spanned="1" table:number-rows-spanned="3">
            <text:p>樓</text:p>
            <text:p>梯</text:p>
            <text:p>下</text:p>
            <text:p>儲</text:p>
            <text:p>藏</text:p>
            <text:p>室</text:p>
          </table:table-cell>
          <table:covered-table-cell table:style-name="ce144"/>
          <table:table-cell table:style-name="ce205" office:value-type="string" calcext:value-type="string">
            <text:p>圖例</text:p>
            <text:p/>
            <text:p/>
            <text:p/>
            <text:p>疏散方向</text:p>
            <draw:g table:end-cell-address="1樓.AM9" table:end-x="15.57mm" table:end-y="44.82mm" draw:z-index="34" draw:name="Group 286">
              <draw:custom-shape draw:name="Rectangle 283" draw:style-name="gr12" draw:text-style-name="P7" svg:width="1.5mm" svg:height="12.18mm" svg:x="9.72mm" svg:y="32.66mm">
                <text:p/>
                <draw:enhanced-geometry svg:viewBox="0 0 21600 21600" draw:type="rectangle" draw:enhanced-path="M 0 0 L 21600 0 21600 21600 0 21600 0 0 Z N"/>
              </draw:custom-shape>
              <draw:custom-shape draw:name="Rectangle 285" draw:style-name="gr13" draw:text-style-name="P7" svg:width="4.9mm" svg:height="2.04mm" svg:x="10.67mm" svg:y="33.83mm">
                <text:p/>
                <draw:enhanced-geometry svg:viewBox="0 0 21600 21600" draw:type="rectangle" draw:enhanced-path="M 0 0 L 21600 0 21600 21600 0 21600 0 0 Z N"/>
              </draw:custom-shape>
            </draw:g>
            <draw:custom-shape table:end-cell-address="1樓.AM9" table:end-x="16.22mm" table:end-y="22.93mm" draw:z-index="35" draw:name="AutoShape 287" draw:style-name="gr14" draw:text-style-name="P7" svg:width="9mm" svg:height="5.33mm" svg:x="7.22mm" svg:y="17.62mm">
              <text:p/>
              <draw:enhanced-geometry svg:viewBox="0 0 21600 21600" draw:text-areas="0 ?f0 ?f5 ?f2" draw:type="right-arrow" draw:modifiers="16200 5400" draw:enhanced-path="M 0 ?f0 L ?f1 ?f0 ?f1 0 21600 10800 ?f1 21600 ?f1 ?f2 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9"/>
          <table:covered-table-cell table:style-name="ce13"/>
          <table:covered-table-cell table:style-name="ce28"/>
          <table:covered-table-cell table:style-name="ce40"/>
          <table:covered-table-cell table:style-name="ce28"/>
          <table:covered-table-cell table:style-name="ce40"/>
          <table:covered-table-cell table:style-name="ce53"/>
          <table:covered-table-cell table:style-name="ce75"/>
          <table:covered-table-cell table:style-name="ce53"/>
          <table:covered-table-cell table:style-name="ce40"/>
          <table:covered-table-cell table:style-name="ce93"/>
          <table:covered-table-cell table:style-name="ce105"/>
          <table:covered-table-cell table:style-name="ce115"/>
          <table:covered-table-cell table:style-name="ce455"/>
          <table:covered-table-cell table:style-name="ce129"/>
          <table:covered-table-cell table:style-name="ce141"/>
          <table:table-cell table:style-name="ce148" office:value-type="string" calcext:value-type="string" table:number-columns-spanned="2" table:number-rows-spanned="1">
            <text:p>109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108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107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106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105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104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103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102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101C</text:p>
          </table:table-cell>
          <table:covered-table-cell table:style-name="ce153"/>
          <table:covered-table-cell table:style-name="ce111"/>
          <table:covered-table-cell table:style-name="ce9"/>
          <table:covered-table-cell table:style-name="ce144"/>
          <table:table-cell table:style-name="ce206" office:value-type="string" calcext:value-type="string">
            <text:p>緩降機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0"/>
          <table:covered-table-cell table:style-name="ce19"/>
          <table:table-cell table:style-name="ce29" office:value-type="string" calcext:value-type="string" table:number-columns-spanned="2" table:number-rows-spanned="1">
            <text:p>9區</text:p>
            <draw:custom-shape table:end-cell-address="1樓.E12" table:end-x="4.49mm" table:end-y="2.38mm" draw:z-index="54" draw:name="AutoShape 350" draw:style-name="gr15" draw:text-style-name="P7" svg:width="38.58mm" svg:height="8.73mm" draw:transform="rotate (-1.5707963267949) translate (-16.9mm 0mm)">
              <text:p/>
              <draw:enhanced-geometry draw:text-rotate-angle="270" svg:viewBox="0 0 21600 21600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covered-table-cell table:style-name="ce41"/>
          <table:table-cell table:style-name="ce382" office:value-type="string" calcext:value-type="string" table:number-columns-spanned="8" table:number-rows-spanned="1">
            <text:p>8區</text:p>
          </table:table-cell>
          <table:covered-table-cell table:number-columns-repeated="6" table:style-name="ce56"/>
          <table:covered-table-cell table:style-name="ce405"/>
          <table:covered-table-cell table:style-name="ce115"/>
          <table:covered-table-cell table:style-name="ce455"/>
          <table:covered-table-cell table:style-name="ce130"/>
          <table:covered-table-cell table:style-name="ce142"/>
          <table:table-cell table:style-name="ce382" office:value-type="string" calcext:value-type="string" table:number-columns-spanned="2" table:number-rows-spanned="1">
            <text:p>5區</text:p>
          </table:table-cell>
          <table:covered-table-cell table:style-name="ce82"/>
          <table:table-cell table:style-name="ce382" office:value-type="string" calcext:value-type="string" table:number-columns-spanned="4" table:number-rows-spanned="1">
            <text:p>4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3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2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1區</text:p>
          </table:table-cell>
          <table:covered-table-cell table:number-columns-repeated="2" table:style-name="ce56"/>
          <table:covered-table-cell table:style-name="ce405"/>
          <table:covered-table-cell table:style-name="ce111"/>
          <table:covered-table-cell table:style-name="ce10">
            <draw:custom-shape table:end-cell-address="1樓.AM12" table:end-x="3.54mm" table:end-y="2.89mm" draw:z-index="39" draw:name="AutoShape 306" draw:style-name="gr16" draw:text-style-name="P7" svg:width="29.87mm" svg:height="8.72mm" draw:transform="rotate (-1.5707963267949) translate (-8.67mm 0.52mm)">
              <text:p/>
              <draw:enhanced-geometry draw:text-rotate-angle="270" svg:viewBox="0 0 21600 21600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144"/>
          <table:table-cell table:style-name="ce207"/>
          <table:table-cell table:number-columns-repeated="985"/>
        </table:table-row>
        <table:table-row table:style-name="ro6">
          <table:covered-table-cell table:style-name="ce31">
            <draw:g table:end-cell-address="1樓.A12" table:end-x="10.7mm" table:end-y="17.31mm" draw:z-index="21" draw:name="Group 169">
              <draw:g draw:name="Group 170">
                <draw:g draw:name="Group 171">
                  <draw:custom-shape draw:name="Arc 172" draw:style-name="gr17" draw:text-style-name="P3" svg:width="7.35mm" svg:height="4.28mm" draw:transform="rotate (1.5707963267949) translate (6.3mm 8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73" draw:style-name="gr10" draw:text-style-name="P4" svg:x1="6.37mm" svg:y1="1.17mm" svg:x2="10.57mm" svg:y2="1.17mm">
                    <text:p/>
                  </draw:line>
                </draw:g>
                <draw:g draw:name="Group 174">
                  <draw:custom-shape draw:name="Arc 175" draw:style-name="gr18" draw:text-style-name="P3" svg:width="7.93mm" svg:height="4.47mm" draw:transform="rotate (1.5707963267949) translate (5.91mm 16.88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76" draw:style-name="gr10" draw:text-style-name="P4" svg:x1="5.99mm" svg:y1="16.88mm" svg:x2="10.38mm" svg:y2="16.88mm">
                    <text:p/>
                  </draw:line>
                </draw:g>
              </draw:g>
              <draw:line draw:name="Line 177" draw:style-name="gr19" draw:text-style-name="P4" svg:x1="10.7mm" svg:y1="1.46mm" svg:x2="10.7mm" svg:y2="17.31mm">
                <text:p/>
              </draw:line>
            </draw:g>
            <draw:g table:end-cell-address="1樓.C12" table:end-x="0.15mm" table:end-y="10.79mm" draw:z-index="23" draw:name="Group 182">
              <draw:custom-shape draw:name="Oval 183" draw:style-name="gr20" draw:text-style-name="P7" svg:width="0.19mm" svg:height="13.41mm" draw:transform="rotate (1.5707963267949) translate (5.49mm 10.79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84" draw:style-name="gr20" draw:text-style-name="P7" svg:width="0.19mm" svg:height="13.41mm" draw:transform="rotate (1.5707963267949) translate (7.16mm 10.6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85" draw:style-name="gr20" draw:text-style-name="P7" svg:width="0.19mm" svg:height="13.41mm" draw:transform="rotate (1.5707963267949) translate (5.49mm 10.41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table-cell table:style-name="ce150" table:number-columns-spanned="2" table:number-rows-spanned="1"/>
          <table:covered-table-cell table:style-name="ce11"/>
          <table:table-cell table:style-name="ce363" table:number-columns-spanned="32" table:number-rows-spanned="1">
            <draw:g table:end-cell-address="1樓.E12" table:end-x="2.14mm" table:end-y="16.23mm" draw:z-index="14" draw:name="Group 67">
              <draw:g draw:name="Group 65">
                <draw:g draw:name="Group 59">
                  <draw:custom-shape draw:name="Arc 60" draw:style-name="gr21" draw:text-style-name="P3" svg:width="6.68mm" svg:height="7.86mm" draw:transform="rotate (1.5707963267949) translate (10.76mm 8.25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1" draw:style-name="gr10" draw:text-style-name="P4" svg:x1="18.48mm" svg:y1="1.57mm" svg:x2="10.76mm" svg:y2="1.57mm">
                    <text:p/>
                  </draw:line>
                </draw:g>
                <draw:g draw:name="Group 62">
                  <draw:custom-shape draw:name="Arc 63" draw:style-name="gr22" draw:text-style-name="P3" svg:width="7.21mm" svg:height="8.22mm" draw:transform="rotate (1.5707963267949) translate (11.12mm 15.83mm)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4" draw:style-name="gr10" draw:text-style-name="P4" svg:x1="19.19mm" svg:y1="15.83mm" svg:x2="11.12mm" svg:y2="15.83mm">
                    <text:p/>
                  </draw:line>
                </draw:g>
              </draw:g>
              <draw:line draw:name="Line 66" draw:style-name="gr10" draw:text-style-name="P4" svg:x1="10.52mm" svg:y1="1.83mm" svg:x2="10.52mm" svg:y2="16.23mm">
                <text:p/>
              </draw:line>
            </draw:g>
            <draw:g table:end-cell-address="1樓.D12" table:end-x="9.35mm" table:end-y="5.7mm" draw:z-index="15" draw:name="Group 71">
              <draw:custom-shape draw:name="Oval 72" draw:style-name="gr23" draw:text-style-name="P8" svg:width="4.33mm" svg:height="4.61mm" svg:x="5.0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73" draw:style-name="gr24" draw:text-style-name="P8" svg:width="4.18mm" svg:height="4.61mm" svg:x="0.57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covered-table-cell table:style-name="ce363">
            <draw:custom-shape table:end-cell-address="1樓.K12" table:end-x="15.21mm" table:end-y="15.62mm" draw:z-index="0" draw:name="AutoShape 347" draw:style-name="gr25" draw:text-style-name="P7" svg:width="118.24mm" svg:height="13.78mm" svg:x="0.07mm" svg:y="1.84mm">
              <text:p/>
              <draw:enhanced-geometry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363">
            <draw:custom-shape table:end-cell-address="1樓.K12" table:end-x="10.73mm" table:end-y="15.08mm" draw:z-index="51" draw:name="Text Box 346" draw:style-name="gr26" draw:text-style-name="P2" svg:width="84.64mm" svg:height="11.67mm" svg:x="12.01mm" svg:y="3.41mm">
              <text:p text:style-name="P1"><text:span text:style-name="T2">8</text:span><text:span text:style-name="T2">、</text:span><text:span text:style-name="T2">9</text:span><text:span text:style-name="T2">、</text:span><text:span text:style-name="T2">10 </text:span><text:span text:style-name="T2">區由 </text:span><text:span text:style-name="T2">3 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8" table:style-name="ce363"/>
          <table:covered-table-cell table:style-name="ce363">
            <draw:custom-shape table:end-cell-address="1樓.P12" table:end-x="4.5mm" table:end-y="5.05mm" draw:z-index="20" draw:name="AutoShape 168" draw:style-name="gr27" draw:text-style-name="P7" svg:width="5.69mm" svg:height="3.48mm" svg:x="3.54mm" svg:y="1.57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covered-table-cell table:style-name="ce363">
            <draw:custom-shape table:end-cell-address="1樓.Z12" table:end-x="4.5mm" table:end-y="15.35mm" draw:z-index="1" draw:name="Text Box 299" draw:style-name="gr28" draw:text-style-name="P4" svg:width="163.81mm" svg:height="11.66mm" svg:x="12.51mm" svg:y="3.69mm">
              <text:p text:style-name="P9"><text:span text:style-name="T2">3</text:span><text:span text:style-name="T2">、</text:span><text:span text:style-name="T2">4</text:span><text:span text:style-name="T2">、</text:span><text:span text:style-name="T2">5 </text:span><text:span text:style-name="T2">區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  <draw:g table:end-cell-address="1樓.Q15" table:end-x="3.86mm" table:end-y="2.51mm" draw:z-index="38" draw:name="Group 301">
              <draw:custom-shape draw:name="AutoShape 298" draw:style-name="gr29" draw:text-style-name="P7" svg:width="25.96mm" svg:height="14.39mm" draw:transform="rotate (1.5707963267949) translate (3.55mm 32.67mm)">
                <text:p/>
                <draw:enhanced-geometry draw:text-rotate-angle="90" svg:viewBox="0 0 21600 21600" draw:text-areas="?f7 ?f0 21600 ?f2" draw:type="left-arrow" draw:modifiers="4786 3600" draw:enhanced-path="M 21600 ?f0 L ?f1 ?f0 ?f1 0 0 10800 ?f1 21600 ?f1 ?f2 21600 ?f2 Z N">
                  <draw:equation draw:name="f0" draw:formula="$1 "/>
                  <draw:equation draw:name="f1" draw:formula="$0 "/>
                  <draw:equation draw:name="f2" draw:formula="21600-$1 "/>
                  <draw:equation draw:name="f3" draw:formula="21600-?f1 "/>
                  <draw:equation draw:name="f4" draw:formula="?f3 *?f0 /10800"/>
                  <draw:equation draw:name="f5" draw:formula="?f1 +?f4 "/>
                  <draw:equation draw:name="f6" draw:formula="?f1 *?f0 /10800"/>
                  <draw:equation draw:name="f7" draw:formula="?f1 -?f6 "/>
                  <draw:handle draw:handle-position="$0 $1" draw:handle-range-x-minimum="0" draw:handle-range-x-maximum="21600" draw:handle-range-y-minimum="0" draw:handle-range-y-maximum="10800"/>
                </draw:enhanced-geometry>
              </draw:custom-shape>
              <draw:custom-shape draw:name="Rectangle 300" draw:style-name="gr30" draw:text-style-name="P7" svg:width="9.37mm" svg:height="7.62mm" svg:x="11.69mm" svg:y="7.65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number-columns-repeated="9" table:style-name="ce363"/>
          <table:covered-table-cell table:style-name="ce363">
            <draw:g table:end-cell-address="1樓.Z12" table:end-x="9.11mm" table:end-y="17.01mm" draw:z-index="12" draw:name="Group 41">
              <draw:custom-shape draw:name="Oval 42" draw:style-name="gr31" draw:text-style-name="P8" svg:width="3.97mm" svg:height="4.87mm" svg:x="5.16mm" svg:y="12.14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43" draw:style-name="gr32" draw:text-style-name="P8" svg:width="3.83mm" svg:height="4.87mm" svg:x="1.06mm" svg:y="12.14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1樓.AA12" table:end-x="14.47mm" table:end-y="16.92mm" draw:z-index="11" draw:name="Rectangle 40" draw:style-name="gr33" draw:text-style-name="P8" svg:width="14.42mm" svg:height="2.66mm" svg:x="0.07mm" svg:y="14.26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style-name="ce363"/>
          <table:covered-table-cell table:style-name="ce363">
            <draw:custom-shape table:end-cell-address="1樓.AH12" table:end-x="2.27mm" table:end-y="15.62mm" draw:z-index="37" draw:name="Text Box 293" draw:style-name="gr34" draw:text-style-name="P2" svg:width="76.9mm" svg:height="11.66mm" svg:x="11.28mm" svg:y="3.96mm">
              <text:p text:style-name="P1"><text:span text:style-name="T2">1</text:span><text:span text:style-name="T2">、</text:span><text:span text:style-name="T2">2</text:span><text:span text:style-name="T2">、</text:span><text:span text:style-name="T2">6</text:span><text:span text:style-name="T2">、</text:span><text:span text:style-name="T2">7 </text:span><text:span text:style-name="T2">區由 </text:span><text:span text:style-name="T2">2 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5" table:style-name="ce363"/>
          <table:covered-table-cell table:style-name="ce363">
            <draw:g table:end-cell-address="1樓.AI12" table:end-x="17.18mm" table:end-y="15.78mm" draw:z-index="24" draw:name="Group 186">
              <draw:g draw:name="Group 187">
                <draw:g draw:name="Group 188">
                  <draw:custom-shape draw:name="Arc 189" draw:style-name="gr35" draw:text-style-name="P3" svg:width="5.98mm" svg:height="6.62mm" draw:transform="rotate (1.5707963267949) translate (10.35mm 8.64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90" draw:style-name="gr10" draw:text-style-name="P4" svg:x1="10.47mm" svg:y1="2.66mm" svg:x2="16.97mm" svg:y2="2.66mm">
                    <text:p/>
                  </draw:line>
                </draw:g>
                <draw:g draw:name="Group 191">
                  <draw:custom-shape draw:name="Arc 192" draw:style-name="gr36" draw:text-style-name="P3" svg:width="6.45mm" svg:height="6.92mm" draw:transform="rotate (1.5707963267949) translate (9.75mm 15.42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93" draw:style-name="gr10" draw:text-style-name="P4" svg:x1="9.87mm" svg:y1="15.42mm" svg:x2="16.67mm" svg:y2="15.42mm">
                    <text:p/>
                  </draw:line>
                </draw:g>
              </draw:g>
              <draw:line draw:name="Line 194" draw:style-name="gr10" draw:text-style-name="P4" svg:x1="17.18mm" svg:y1="2.9mm" svg:x2="17.18mm" svg:y2="15.78mm">
                <text:p/>
              </draw:line>
            </draw:g>
            <draw:custom-shape table:end-cell-address="1樓.AQ15" table:end-x="11.61mm" table:end-y="1.64mm" draw:z-index="36" draw:name="AutoShape 292" draw:style-name="gr37" draw:text-style-name="P7" svg:width="503.02mm" svg:height="63.6mm" draw:transform="rotate (-3.14159265358979) translate (-874.78mm -95.38mm)">
              <text:p/>
              <draw:enhanced-geometry draw:text-rotate-angle="180" svg:viewBox="0 0 21600 21600" draw:text-areas="?f7 ?f0 21600 ?f2" draw:type="left-arrow" draw:modifiers="4271 4984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14"/>
          <table:table-cell table:style-name="ce14">
            <draw:g table:end-cell-address="1樓.AM12" table:end-x="0.65mm" table:end-y="10.78mm" draw:z-index="25" draw:name="Group 195">
              <draw:custom-shape draw:name="Oval 196" draw:style-name="gr38" draw:text-style-name="P7" svg:width="0.19mm" svg:height="13.33mm" draw:transform="rotate (1.5707963267949) translate (3.31mm 10.78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97" draw:style-name="gr38" draw:text-style-name="P7" svg:width="0.18mm" svg:height="13.33mm" draw:transform="rotate (1.5707963267949) translate (4.98mm 10.59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98" draw:style-name="gr38" draw:text-style-name="P7" svg:width="0.19mm" svg:height="13.33mm" draw:transform="rotate (1.5707963267949) translate (3.31mm 10.41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g table:end-cell-address="1樓.AK12" table:end-x="8.96mm" table:end-y="17.31mm" draw:z-index="26" draw:name="Group 199">
              <draw:g draw:name="Group 200">
                <draw:g draw:name="Group 201">
                  <draw:custom-shape draw:name="Arc 202" draw:style-name="gr39" draw:text-style-name="P3" svg:width="7.35mm" svg:height="4.44mm" draw:transform="rotate (1.5707963267949) translate (4.4mm 8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03" draw:style-name="gr10" draw:text-style-name="P4" svg:x1="4.48mm" svg:y1="1.17mm" svg:x2="8.84mm" svg:y2="1.17mm">
                    <text:p/>
                  </draw:line>
                </draw:g>
                <draw:g draw:name="Group 204">
                  <draw:custom-shape draw:name="Arc 205" draw:style-name="gr40" draw:text-style-name="P3" svg:width="7.93mm" svg:height="4.65mm" draw:transform="rotate (1.5707963267949) translate (4mm 16.88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06" draw:style-name="gr10" draw:text-style-name="P4" svg:x1="4.08mm" svg:y1="16.88mm" svg:x2="8.65mm" svg:y2="16.88mm">
                    <text:p/>
                  </draw:line>
                </draw:g>
              </draw:g>
              <draw:line draw:name="Line 207" draw:style-name="gr10" draw:text-style-name="P4" svg:x1="8.98mm" svg:y1="1.46mm" svg:x2="8.98mm" svg:y2="17.31mm">
                <text:p/>
              </draw:line>
            </draw:g>
          </table:table-cell>
          <table:covered-table-cell table:style-name="ce144"/>
          <table:table-cell table:style-name="ce208" office:value-type="string" calcext:value-type="string">
            <text:p>滅火器</text:p>
            <draw:custom-shape table:end-cell-address="1樓.AM12" table:end-x="17.44mm" table:end-y="17.46mm" draw:z-index="32" draw:name="Rectangle 278" draw:style-name="gr41" draw:text-style-name="P8" svg:width="12.45mm" svg:height="2.66mm" svg:x="4.99mm" svg:y="14.8mm">
              <text:p/>
              <draw:enhanced-geometry svg:viewBox="0 0 21600 21600" draw:type="rectangle" draw:enhanced-path="M 0 0 L 21600 0 21600 21600 0 21600 0 0 Z N"/>
            </draw:custom-shape>
            <draw:g table:end-cell-address="1樓.AM12" table:end-x="15.08mm" table:end-y="5.96mm" draw:z-index="33" draw:name="Group 279">
              <draw:custom-shape draw:name="Oval 280" draw:style-name="gr42" draw:text-style-name="P8" svg:width="3.98mm" svg:height="4.87mm" svg:x="11.1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281" draw:style-name="gr43" draw:text-style-name="P8" svg:width="3.85mm" svg:height="4.87mm" svg:x="6.98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12" office:value-type="string" calcext:value-type="string" table:number-columns-spanned="2" table:number-rows-spanned="9">
            <text:p>儲</text:p>
            <text:p>藏</text:p>
            <text:p>室</text:p>
          </table:table-cell>
          <table:covered-table-cell table:style-name="ce20"/>
          <table:table-cell table:style-name="ce364" office:value-type="string" calcext:value-type="string" table:number-columns-spanned="6" table:number-rows-spanned="1">
            <text:p>10區</text:p>
          </table:table-cell>
          <table:covered-table-cell table:number-columns-repeated="4" table:style-name="ce42"/>
          <table:covered-table-cell table:style-name="ce76"/>
          <table:table-cell table:style-name="ce364" office:value-type="string" calcext:value-type="string" table:number-columns-spanned="2" table:number-rows-spanned="1">
            <text:p>9區</text:p>
          </table:table-cell>
          <table:covered-table-cell table:style-name="ce76"/>
          <table:table-cell table:style-name="ce94" office:value-type="string" calcext:value-type="string" table:number-columns-spanned="1" table:number-rows-spanned="4">
            <text:p>儲</text:p>
            <text:p>藏</text:p>
            <text:p>室</text:p>
          </table:table-cell>
          <table:table-cell table:style-name="ce442" office:value-type="string" calcext:value-type="string" table:number-columns-spanned="1" table:number-rows-spanned="4">
            <text:p>茶</text:p>
            <text:p>水</text:p>
            <text:p>間</text:p>
          </table:table-cell>
          <table:table-cell table:style-name="ce116" office:value-type="string" calcext:value-type="string" table:number-columns-spanned="3" table:number-rows-spanned="4">
            <text:p>樓</text:p>
            <text:p>梯</text:p>
          </table:table-cell>
          <table:covered-table-cell table:style-name="ce456"/>
          <table:covered-table-cell table:style-name="ce467"/>
          <table:table-cell table:style-name="ce143" office:value-type="string" calcext:value-type="string" table:number-columns-spanned="3" table:number-rows-spanned="7">
            <text:p/>
            <text:p/>
            <text:p/>
            <text:p/>
            <text:p/>
            <text:p/>
            <text:p/>
            <text:p/>
            <text:p>中</text:p>
            <text:p>庭</text:p>
            <draw:g table:end-cell-address="1樓.Q14" table:end-x="14.89mm" table:end-y="3.7mm" draw:z-index="2" draw:name="Group 4">
              <draw:custom-shape draw:name="Arc 5" draw:style-name="gr44" draw:text-style-name="P3" svg:width="6.88mm" svg:height="8.9mm" svg:x="8.03mm" svg:y="1.15mm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6" draw:style-name="gr45" draw:text-style-name="P4" svg:x1="8.03mm" svg:y1="9.89mm" svg:x2="8.03mm" svg:y2="1.15mm">
                <text:p/>
              </draw:line>
            </draw:g>
          </table:table-cell>
          <table:covered-table-cell table:number-columns-repeated="2" table:style-name="ce149"/>
          <table:table-cell table:style-name="ce159" office:value-type="string" calcext:value-type="string" table:number-columns-spanned="2" table:number-rows-spanned="1">
            <text:p>電視矮櫃</text:p>
          </table:table-cell>
          <table:covered-table-cell table:style-name="ce164"/>
          <table:table-cell table:style-name="ce167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洗</text:p>
            <text:p>衣</text:p>
            <text:p>間</text:p>
            <draw:g table:end-cell-address="1樓.W13" table:end-x="17.08mm" table:end-y="2.25mm" draw:z-index="5" draw:name="Group 18">
              <draw:custom-shape draw:name="Rectangle 19" draw:style-name="gr46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0" draw:style-name="gr46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1" draw:style-name="gr46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2" draw:style-name="gr46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1樓.W13" table:end-x="17.08mm" table:end-y="2.25mm" draw:z-index="6" draw:name="Group 23">
              <draw:custom-shape draw:name="Rectangle 24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5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6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7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491">
            <draw:g table:end-cell-address="1樓.X14" table:end-x="0.94mm" table:end-y="5.29mm" draw:z-index="10" draw:name="Group 37">
              <draw:custom-shape draw:name="Arc 38" draw:style-name="gr48" draw:text-style-name="P3" svg:width="6.87mm" svg:height="8.88mm" draw:transform="rotate (1.5707963267949) translate (9.26mm 11.6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9" draw:style-name="gr45" draw:text-style-name="P4" svg:x1="9.42mm" svg:y1="4.83mm" svg:x2="18.14mm" svg:y2="4.83mm">
                <text:p/>
              </draw:line>
            </draw:g>
          </table:covered-table-cell>
          <table:table-cell table:style-name="ce171" table:number-columns-spanned="2" table:number-rows-spanned="3"/>
          <table:covered-table-cell table:style-name="ce515">
            <draw:g table:end-cell-address="1樓.Z14" table:end-x="8.13mm" table:end-y="4.64mm" draw:z-index="9" draw:name="Group 34">
              <draw:custom-shape draw:name="Arc 35" draw:style-name="gr49" draw:text-style-name="P3" svg:width="6.68mm" svg:height="8.88mm" draw:transform="rotate (1.5707963267949) translate (16.45mm 10.99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6" draw:style-name="gr45" draw:text-style-name="P4" svg:x1="25.17mm" svg:y1="4.31mm" svg:x2="16.45mm" svg:y2="4.31mm">
                <text:p/>
              </draw:line>
            </draw:g>
          </table:covered-table-cell>
          <table:table-cell table:style-name="ce175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廁</text:p>
            <text:p>所</text:p>
            <draw:g table:end-cell-address="1樓.AA13" table:end-x="17.08mm" table:end-y="2.25mm" draw:z-index="3" draw:name="Group 8">
              <draw:custom-shape draw:name="Rectangle 9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0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1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2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144"/>
          <table:table-cell table:style-name="ce364" office:value-type="string" calcext:value-type="string" table:number-columns-spanned="4" table:number-rows-spanned="1">
            <text:p>7區</text:p>
          </table:table-cell>
          <table:covered-table-cell table:number-columns-repeated="2" table:style-name="ce184"/>
          <table:covered-table-cell table:style-name="ce504"/>
          <table:table-cell table:style-name="ce364" office:value-type="string" calcext:value-type="string" table:number-columns-spanned="4" table:number-rows-spanned="1">
            <text:p>6區</text:p>
          </table:table-cell>
          <table:covered-table-cell table:number-columns-repeated="2" table:style-name="ce184"/>
          <table:covered-table-cell table:style-name="ce504"/>
          <table:table-cell table:style-name="ce197" office:value-type="string" calcext:value-type="string" table:number-columns-spanned="2" table:number-rows-spanned="9">
            <text:p>桌</text:p>
            <text:p>球</text:p>
            <text:p>桌</text:p>
          </table:table-cell>
          <table:covered-table-cell table:style-name="ce111"/>
          <table:covered-table-cell table:style-name="ce144"/>
          <table:table-cell table:style-name="ce206" office:value-type="string" calcext:value-type="string">
            <text:p>消防栓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32" office:value-type="string" calcext:value-type="string" table:number-columns-spanned="2" table:number-rows-spanned="3">
            <text:p>122B</text:p>
          </table:table-cell>
          <table:covered-table-cell table:style-name="ce376"/>
          <table:table-cell table:style-name="ce49" office:value-type="string" calcext:value-type="string" table:number-columns-spanned="2" table:number-rows-spanned="3">
            <text:p>121B</text:p>
          </table:table-cell>
          <table:covered-table-cell table:style-name="ce391"/>
          <table:table-cell table:style-name="ce66" office:value-type="string" calcext:value-type="string" table:number-columns-spanned="2" table:number-rows-spanned="3">
            <text:p>120B</text:p>
          </table:table-cell>
          <table:covered-table-cell table:style-name="ce412"/>
          <table:table-cell table:style-name="ce86" office:value-type="string" calcext:value-type="string" table:number-columns-spanned="2" table:number-rows-spanned="3">
            <text:p>119B</text:p>
          </table:table-cell>
          <table:covered-table-cell table:style-name="ce412"/>
          <table:covered-table-cell table:style-name="ce95"/>
          <table:covered-table-cell table:style-name="ce442"/>
          <table:covered-table-cell table:style-name="ce117"/>
          <table:covered-table-cell table:style-name="ce456"/>
          <table:covered-table-cell table:style-name="ce467"/>
          <table:covered-table-cell table:number-columns-repeated="3" table:style-name="ce144"/>
          <table:table-cell table:style-name="ce497" office:value-type="string" calcext:value-type="string" table:number-columns-spanned="2" table:number-rows-spanned="9">
            <text:p/>
            <text:p/>
            <text:p/>
            <text:p/>
            <text:p/>
            <text:p/>
            <text:p/>
            <text:p>文</text:p>
            <text:p>康</text:p>
            <text:p>中</text:p>
            <text:p>心</text:p>
          </table:table-cell>
          <table:covered-table-cell table:style-name="ce442"/>
          <table:covered-table-cell table:style-name="ce168"/>
          <table:covered-table-cell table:style-name="ce491"/>
          <table:covered-table-cell table:style-name="ce172"/>
          <table:covered-table-cell table:style-name="ce515"/>
          <table:covered-table-cell table:style-name="ce168"/>
          <table:covered-table-cell table:style-name="ce144"/>
          <table:table-cell table:style-name="ce182" office:value-type="string" calcext:value-type="string" table:number-columns-spanned="2" table:number-rows-spanned="1">
            <text:p>113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112C</text:p>
          </table:table-cell>
          <table:covered-table-cell table:style-name="ce189"/>
          <table:table-cell table:style-name="ce182" office:value-type="string" calcext:value-type="string" table:number-columns-spanned="2" table:number-rows-spanned="1">
            <text:p>111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110C</text:p>
          </table:table-cell>
          <table:covered-table-cell table:style-name="ce189"/>
          <table:covered-table-cell table:style-name="ce198"/>
          <table:covered-table-cell table:style-name="ce111">
            <draw:g table:end-cell-address="1樓.AL14" table:end-x="4.06mm" table:end-y="3.84mm" draw:z-index="13" draw:name="Group 44">
              <draw:custom-shape draw:name="Oval 45" draw:style-name="gr50" draw:text-style-name="P8" svg:width="1.45mm" svg:height="4.07mm" draw:transform="rotate (-1.5707963267949) translate (13.29mm 2.39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46" draw:style-name="gr50" draw:text-style-name="P8" svg:width="1.4mm" svg:height="4.07mm" draw:transform="rotate (-1.5707963267949) translate (13.29mm 0.89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144"/>
          <table:table-cell table:style-name="ce207"/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95"/>
          <table:covered-table-cell table:style-name="ce442"/>
          <table:covered-table-cell table:style-name="ce117"/>
          <table:covered-table-cell table:style-name="ce456"/>
          <table:covered-table-cell table:style-name="ce467"/>
          <table:covered-table-cell table:number-columns-repeated="3" table:style-name="ce144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173"/>
          <table:covered-table-cell table:style-name="ce177"/>
          <table:covered-table-cell table:style-name="ce168"/>
          <table:covered-table-cell table:style-name="ce144"/>
          <table:table-cell table:style-name="ce183" office:value-type="string" calcext:value-type="string">
            <text:p>1室長</text:p>
          </table:table-cell>
          <table:table-cell table:style-name="ce185" office:value-type="float" office:value="2" calcext:value-type="float">
            <text:p>2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string" calcext:value-type="string">
            <text:p>2區長</text:p>
          </table:table-cell>
          <table:table-cell table:style-name="ce183" office:value-type="string" calcext:value-type="string">
            <text:p>1室長</text:p>
          </table:table-cell>
          <table:table-cell table:style-name="ce185" office:value-type="float" office:value="2" calcext:value-type="float">
            <text:p>2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string" calcext:value-type="string">
            <text:p>2區長</text:p>
          </table:table-cell>
          <table:covered-table-cell table:style-name="ce198"/>
          <table:covered-table-cell table:style-name="ce111"/>
          <table:covered-table-cell table:style-name="ce144"/>
          <table:table-cell table:style-name="ce206">
            <draw:custom-shape table:end-cell-address="1樓.AN15" table:end-x="6.26mm" table:end-y="6.35mm" draw:z-index="41" draw:name="Rectangle 308" draw:style-name="gr51" draw:text-style-name="P10" svg:width="4.96mm" svg:height="0.07mm" svg:x="27.37mm" svg:y="6.41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96"/>
          <table:covered-table-cell table:style-name="ce442"/>
          <table:covered-table-cell table:style-name="ce117"/>
          <table:covered-table-cell table:style-name="ce456"/>
          <table:covered-table-cell table:style-name="ce467"/>
          <table:covered-table-cell table:number-columns-repeated="3" table:style-name="ce144"/>
          <table:covered-table-cell table:style-name="ce442"/>
          <table:covered-table-cell table:style-name="ce442">
            <draw:custom-shape table:end-cell-address="1樓.W16" table:end-x="0.86mm" table:end-y="8.39mm" draw:z-index="40" draw:name="Rectangle 307" draw:style-name="gr52" draw:text-style-name="P10" svg:width="1.76mm" svg:height="21.75mm" draw:transform="rotate (-1.5707963267949) translate (11.73mm 6.63mm)">
              <text:p/>
              <draw:enhanced-geometry draw:text-rotate-angle="270" svg:viewBox="0 0 21600 21600" draw:type="rectangle" draw:enhanced-path="M 0 0 L 21600 0 21600 21600 0 21600 0 0 Z N"/>
            </draw:custom-shape>
          </table:covered-table-cell>
          <table:covered-table-cell table:style-name="ce168"/>
          <table:covered-table-cell table:style-name="ce491"/>
          <table:table-cell table:style-name="ce174" office:value-type="string" calcext:value-type="string" table:number-columns-spanned="2" table:number-rows-spanned="7">
            <text:p/>
            <text:p/>
            <text:p/>
            <text:p/>
            <text:p/>
            <text:p>公</text:p>
            <text:p>共</text:p>
            <text:p>淋</text:p>
            <text:p>浴</text:p>
            <text:p>間</text:p>
          </table:table-cell>
          <table:covered-table-cell table:style-name="ce178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/>
          <table:covered-table-cell table:style-name="ce144"/>
          <table:table-cell table:style-name="ce209" office:value-type="string" calcext:value-type="string">
            <text:p>公布欄</text:p>
            <text:p/>
            <text:p/>
            <text:p/>
            <text:p/>
            <text:p>公共電話</text:p>
            <draw:custom-shape table:end-cell-address="1樓.AM16" table:end-x="14.73mm" table:end-y="26.15mm" draw:z-index="46" draw:name="AutoShape 336" draw:style-name="gr53" draw:text-style-name="P7" svg:width="5.76mm" svg:height="3.4mm" svg:x="8.97mm" svg:y="22.75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6" office:value-type="string" calcext:value-type="string">
            <text:p>1室長</text:p>
          </table:table-cell>
          <table:table-cell table:style-name="ce43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57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table-cell table:style-name="ce26" office:value-type="string" calcext:value-type="string">
            <text:p>1室長</text:p>
          </table:table-cell>
          <table:table-cell table:style-name="ce90" office:value-type="float" office:value="3" calcext:value-type="float">
            <text:p>3</text:p>
          </table:table-cell>
          <table:table-cell table:style-name="ce97" office:value-type="string" calcext:value-type="string" table:number-columns-spanned="4" table:number-rows-spanned="5">
            <text:p>中</text:p>
            <text:p>華</text:p>
            <text:p>電</text:p>
            <text:p>信</text:p>
            <text:p>網</text:p>
            <text:p>路</text:p>
            <text:p>機</text:p>
            <text:p>房</text:p>
          </table:table-cell>
          <table:covered-table-cell table:number-columns-repeated="2" table:style-name="ce107"/>
          <table:covered-table-cell table:style-name="ce121"/>
          <table:table-cell table:style-name="ce132"/>
          <table:covered-table-cell table:number-columns-repeated="3" table:style-name="ce144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3" calcext:value-type="float">
            <text:p>3</text:p>
          </table:table-cell>
          <table:table-cell table:style-name="ce36" office:value-type="float" office:value="4" calcext:value-type="float">
            <text:p>4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4" calcext:value-type="float">
            <text:p>4</text:p>
          </table:table-cell>
          <table:table-cell table:style-name="ce25" office:value-type="float" office:value="3" calcext:value-type="float">
            <text:p>3</text:p>
          </table:table-cell>
          <table:table-cell table:style-name="ce36" office:value-type="float" office:value="4" calcext:value-type="float">
            <text:p>4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4" calcext:value-type="float">
            <text:p>4</text:p>
          </table:table-cell>
          <table:covered-table-cell table:style-name="ce198"/>
          <table:covered-table-cell table:style-name="ce111"/>
          <table:covered-table-cell table:style-name="ce144"/>
          <table:table-cell table:style-name="ce210" office:value-type="string" calcext:value-type="string">
            <text:p>瓦牆</text:p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table-cell table:style-name="ce25"/>
          <table:table-cell table:style-name="ce79"/>
          <table:covered-table-cell table:style-name="ce98"/>
          <table:covered-table-cell table:number-columns-repeated="2" table:style-name="ce108"/>
          <table:covered-table-cell table:style-name="ce122"/>
          <table:table-cell table:style-name="ce133"/>
          <table:covered-table-cell table:style-name="ce144">
            <draw:g table:end-cell-address="1樓.R21" table:end-x="3.99mm" table:end-y="16.03mm" draw:z-index="16" draw:name="Group 74">
              <draw:g draw:name="Group 75">
                <draw:g draw:name="Group 76">
                  <draw:custom-shape draw:name="Arc 77" draw:style-name="gr54" draw:text-style-name="P3" svg:width="3.17mm" svg:height="58.7mm" draw:transform="rotate (-3.14159265358979) translate (17.38mm 89.32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78" draw:style-name="gr10" draw:text-style-name="P4" svg:x1="14.24mm" svg:y1="31.68mm" svg:x2="14.24mm" svg:y2="89.31mm">
                    <text:p/>
                  </draw:line>
                </draw:g>
                <draw:g draw:name="Group 79">
                  <draw:custom-shape draw:name="Arc 80" draw:style-name="gr55" draw:text-style-name="P3" svg:width="3.42mm" svg:height="61.37mm" svg:x="17.55mm" svg:y="25.23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81" draw:style-name="gr10" draw:text-style-name="P4" svg:x1="21.01mm" svg:y1="26.34mm" svg:x2="21.01mm" svg:y2="86.59mm">
                    <text:p/>
                  </draw:line>
                </draw:g>
              </draw:g>
              <draw:line draw:name="Line 82" draw:style-name="gr19" draw:text-style-name="P4" svg:x1="14.36mm" svg:y1="91.21mm" svg:x2="21.19mm" svg:y2="91.21mm">
                <text:p/>
              </draw:line>
            </draw:g>
          </table:covered-table-cell>
          <table:covered-table-cell table:number-columns-repeated="2" table:style-name="ce144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/>
          <table:covered-table-cell table:style-name="ce144"/>
          <table:table-cell table:style-name="ce208" office:value-type="string" calcext:value-type="string">
            <text:p/>
            <text:p/>
            <text:p/>
            <text:p>木門</text:p>
            <text:p/>
            <text:p/>
            <text:p/>
            <draw:g table:end-cell-address="1樓.AM18" table:end-x="15.18mm" table:end-y="20.22mm" draw:z-index="31" draw:name="Group 275">
              <draw:custom-shape draw:name="Arc 276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77" draw:style-name="gr45" draw:text-style-name="P4" svg:x1="15.16mm" svg:y1="10.74mm" svg:x2="15.16mm" svg:y2="20.24mm">
                <text:p/>
              </draw:line>
            </draw:g>
            <draw:g table:end-cell-address="1樓.AM18" table:end-x="17.66mm" table:end-y="44.83mm" draw:z-index="44" draw:name="Group 328">
              <draw:custom-shape draw:name="Rectangle 329" draw:style-name="gr57" draw:text-style-name="P7" svg:width="0.14mm" svg:height="6.4mm" draw:transform="rotate (1.5707963267949) translate (4.73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30" draw:style-name="gr57" draw:text-style-name="P7" svg:width="0.14mm" svg:height="6.4mm" draw:transform="rotate (1.5707963267949) translate (4.73mm 44.6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31" draw:style-name="gr57" draw:text-style-name="P7" svg:width="0.14mm" svg:height="6.4mm" draw:transform="rotate (1.5707963267949) translate (11.26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32" draw:style-name="gr57" draw:text-style-name="P7" svg:width="0.14mm" svg:height="6.4mm" draw:transform="rotate (1.5707963267949) translate (11.26mm 44.6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1樓.AM18" table:end-x="15.18mm" table:end-y="20.22mm" draw:z-index="45" draw:name="Group 333">
              <draw:custom-shape draw:name="Arc 334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35" draw:style-name="gr45" draw:text-style-name="P4" svg:x1="15.16mm" svg:y1="10.74mm" svg:x2="15.16mm" svg:y2="20.24mm">
                <text:p/>
              </draw:line>
            </draw:g>
            <draw:g table:end-cell-address="1樓.AM18" table:end-x="15.18mm" table:end-y="20.22mm" draw:z-index="47" draw:name="Group 337">
              <draw:custom-shape draw:name="Arc 338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39" draw:style-name="gr45" draw:text-style-name="P4" svg:x1="15.16mm" svg:y1="10.74mm" svg:x2="15.16mm" svg:y2="20.24mm">
                <text:p/>
              </draw:line>
            </draw:g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5" office:value-type="float" office:value="2" calcext:value-type="float">
            <text:p>2</text:p>
          </table:table-cell>
          <table:table-cell table:style-name="ce43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77" office:value-type="float" office:value="4" calcext:value-type="float">
            <text:p>4</text:p>
          </table:table-cell>
          <table:table-cell table:style-name="ce25" office:value-type="float" office:value="2" calcext:value-type="float">
            <text:p>2</text:p>
          </table:table-cell>
          <table:table-cell table:style-name="ce77" office:value-type="float" office:value="4" calcext:value-type="float">
            <text:p>4</text:p>
          </table:table-cell>
          <table:covered-table-cell table:style-name="ce98"/>
          <table:covered-table-cell table:number-columns-repeated="2" table:style-name="ce108"/>
          <table:covered-table-cell table:style-name="ce122"/>
          <table:table-cell table:style-name="ce133"/>
          <table:covered-table-cell table:number-columns-repeated="3" table:style-name="ce144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5" calcext:value-type="float">
            <text:p>5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6" calcext:value-type="float">
            <text:p>6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6" calcext:value-type="float">
            <text:p>6</text:p>
          </table:table-cell>
          <table:covered-table-cell table:style-name="ce198"/>
          <table:covered-table-cell table:style-name="ce111"/>
          <table:covered-table-cell table:style-name="ce144"/>
          <table:table-cell table:style-name="ce211" office:value-type="string" calcext:value-type="string">
            <text:p>鋁窗</text:p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13"/>
          <table:covered-table-cell table:style-name="ce21"/>
          <table:table-cell table:style-name="ce25" office:value-type="string" calcext:value-type="string" table:number-columns-spanned="1" table:number-rows-spanned="2">
            <text:p>朱祐徵</text:p>
          </table:table-cell>
          <table:table-cell table:style-name="ce44" office:value-type="string" calcext:value-type="string" table:number-columns-spanned="1" table:number-rows-spanned="2">
            <text:p>蕭欣杰</text:p>
          </table:table-cell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table-cell table:style-name="ce25" table:number-columns-spanned="1" table:number-rows-spanned="2"/>
          <table:table-cell table:style-name="ce80" table:number-columns-spanned="1" table:number-rows-spanned="2"/>
          <table:covered-table-cell table:style-name="ce98"/>
          <table:covered-table-cell table:number-columns-repeated="2" table:style-name="ce108"/>
          <table:covered-table-cell table:style-name="ce122"/>
          <table:table-cell table:style-name="ce134">
            <draw:g table:end-cell-address="1樓.T20" table:end-x="0.79mm" table:end-y="14.04mm" draw:z-index="17" draw:name="Group 118">
              <draw:g draw:name="Group 100">
                <draw:g draw:name="Group 87">
                  <draw:custom-shape draw:name="Oval 84" draw:style-name="gr58" draw:text-style-name="P7" svg:width="2.87mm" svg:height="3.79mm" svg:x="0.57mm" svg:y="9.78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85" draw:style-name="gr59" draw:text-style-name="P7" svg:width="2.71mm" svg:height="3.79mm" svg:x="3.44mm" svg:y="10.25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86" draw:style-name="gr58" draw:text-style-name="P7" svg:width="2.87mm" svg:height="3.79mm" svg:x="6.15mm" svg:y="9.78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88">
                  <draw:custom-shape draw:name="Oval 89" draw:style-name="gr60" draw:text-style-name="P7" svg:width="2.87mm" svg:height="3.58mm" svg:x="8.52mm" svg:y="9.5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0" draw:style-name="gr61" draw:text-style-name="P7" svg:width="2.71mm" svg:height="3.58mm" svg:x="11.39mm" svg:y="9.97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1" draw:style-name="gr60" draw:text-style-name="P7" svg:width="2.87mm" svg:height="3.58mm" svg:x="14.1mm" svg:y="9.5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92">
                  <draw:custom-shape draw:name="Oval 93" draw:style-name="gr60" draw:text-style-name="P7" svg:width="2.85mm" svg:height="3.58mm" svg:x="17.12mm" svg:y="9.5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4" draw:style-name="gr61" draw:text-style-name="P7" svg:width="2.71mm" svg:height="3.58mm" svg:x="19.97mm" svg:y="9.97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5" draw:style-name="gr60" draw:text-style-name="P7" svg:width="2.87mm" svg:height="3.58mm" svg:x="22.68mm" svg:y="9.5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96">
                  <draw:custom-shape draw:name="Oval 97" draw:style-name="gr60" draw:text-style-name="P7" svg:width="2.87mm" svg:height="3.58mm" svg:x="26.36mm" svg:y="9.0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8" draw:style-name="gr61" draw:text-style-name="P7" svg:width="2.71mm" svg:height="3.58mm" svg:x="29.23mm" svg:y="9.47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99" draw:style-name="gr60" draw:text-style-name="P7" svg:width="2.87mm" svg:height="3.58mm" svg:x="31.94mm" svg:y="9.0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</draw:g>
              <draw:g draw:name="Group 101">
                <draw:g draw:name="Group 102">
                  <draw:custom-shape draw:name="Oval 103" draw:style-name="gr58" draw:text-style-name="P7" svg:width="2.87mm" svg:height="3.79mm" svg:x="35.29mm" svg:y="8.74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04" draw:style-name="gr59" draw:text-style-name="P7" svg:width="2.71mm" svg:height="3.79mm" svg:x="38.16mm" svg:y="9.21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05" draw:style-name="gr58" draw:text-style-name="P7" svg:width="2.87mm" svg:height="3.79mm" svg:x="40.87mm" svg:y="8.74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106">
                  <draw:custom-shape draw:name="Oval 107" draw:style-name="gr60" draw:text-style-name="P7" svg:width="2.87mm" svg:height="3.58mm" svg:x="43.24mm" svg:y="8.4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08" draw:style-name="gr61" draw:text-style-name="P7" svg:width="2.71mm" svg:height="3.58mm" svg:x="46.11mm" svg:y="8.9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09" draw:style-name="gr60" draw:text-style-name="P7" svg:width="2.87mm" svg:height="3.58mm" svg:x="48.82mm" svg:y="8.4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110">
                  <draw:custom-shape draw:name="Oval 111" draw:style-name="gr60" draw:text-style-name="P7" svg:width="2.85mm" svg:height="3.58mm" svg:x="51.84mm" svg:y="8.4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12" draw:style-name="gr61" draw:text-style-name="P7" svg:width="2.71mm" svg:height="3.58mm" svg:x="54.69mm" svg:y="8.9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13" draw:style-name="gr60" draw:text-style-name="P7" svg:width="2.87mm" svg:height="3.58mm" svg:x="57.4mm" svg:y="8.4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  <draw:g draw:name="Group 114">
                  <draw:custom-shape draw:name="Oval 115" draw:style-name="gr60" draw:text-style-name="P7" svg:width="2.87mm" svg:height="3.58mm" svg:x="61.08mm" svg:y="7.9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16" draw:style-name="gr61" draw:text-style-name="P7" svg:width="2.71mm" svg:height="3.58mm" svg:x="63.95mm" svg:y="8.43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  <draw:custom-shape draw:name="Oval 117" draw:style-name="gr60" draw:text-style-name="P7" svg:width="2.87mm" svg:height="3.58mm" svg:x="66.66mm" svg:y="7.99mm">
                    <text:p/>
    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    </draw:custom-shape>
                </draw:g>
              </draw:g>
            </draw:g>
          </table:table-cell>
          <table:table-cell table:style-name="ce144" table:number-columns-repeated="2"/>
          <table:table-cell table:style-name="ce491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covered-table-cell table:style-name="ce198"/>
          <table:covered-table-cell table:style-name="ce111"/>
          <table:covered-table-cell table:style-name="ce144"/>
          <table:table-cell table:style-name="ce207">
            <draw:g table:end-cell-address="1樓.AM21" table:end-x="16.49mm" table:end-y="1.88mm" draw:z-index="43" draw:name="Group 319">
              <draw:g draw:name="Group 320">
                <draw:g draw:name="Group 321">
                  <draw:custom-shape draw:name="Arc 322" draw:style-name="gr62" draw:text-style-name="P3" svg:width="4.18mm" svg:height="11.12mm" draw:transform="rotate (-3.14159265358979) translate (11.52mm 24.51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23" draw:style-name="gr10" draw:text-style-name="P4" svg:x1="7.34mm" svg:y1="13.59mm" svg:x2="7.34mm" svg:y2="24.51mm">
                    <text:p/>
                  </draw:line>
                </draw:g>
                <draw:g draw:name="Group 324">
                  <draw:custom-shape draw:name="Arc 325" draw:style-name="gr63" draw:text-style-name="P3" svg:width="4.5mm" svg:height="11.63mm" svg:x="11.75mm" svg:y="12.39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26" draw:style-name="gr10" draw:text-style-name="P4" svg:x1="16.25mm" svg:y1="12.6mm" svg:x2="16.25mm" svg:y2="24.02mm">
                    <text:p/>
                  </draw:line>
                </draw:g>
              </draw:g>
              <draw:line draw:name="Line 327" draw:style-name="gr10" draw:text-style-name="P4" svg:x1="7.5mm" svg:y1="24.86mm" svg:x2="16.49mm" svg:y2="24.86mm">
                <text:p/>
              </draw:line>
            </draw:g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4">
            <draw:g table:end-cell-address="1樓.B22" table:end-x="8.41mm" table:end-y="0.2mm" draw:z-index="18" draw:name="Group 119">
              <draw:custom-shape draw:name="Arc 120" draw:style-name="gr64" draw:text-style-name="P3" svg:width="7.11mm" svg:height="8.36mm" draw:transform="rotate (-3.14159265358979) translate (8.4mm 23.17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121" draw:style-name="gr3" draw:text-style-name="P4" svg:x1="1.36mm" svg:y1="14.97mm" svg:x2="1.36mm" svg:y2="23.17mm">
                <text:p/>
              </draw:line>
            </draw:g>
          </table:covered-table-cell>
          <table:covered-table-cell table:style-name="ce22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covered-table-cell table:style-name="ce28"/>
          <table:covered-table-cell table:style-name="ce81"/>
          <table:covered-table-cell table:style-name="ce99"/>
          <table:covered-table-cell table:number-columns-repeated="2" table:style-name="ce109"/>
          <table:covered-table-cell table:style-name="ce123"/>
          <table:table-cell table:style-name="ce135"/>
          <table:table-cell table:style-name="ce14" table:number-columns-repeated="2"/>
          <table:table-cell table:style-name="ce155"/>
          <table:covered-table-cell table:number-columns-repeated="2" table:style-name="ce442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covered-table-cell table:style-name="ce28"/>
          <table:covered-table-cell table:style-name="ce75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53"/>
          <table:covered-table-cell table:style-name="ce191"/>
          <table:covered-table-cell table:style-name="ce198">
            <draw:g table:end-cell-address="1樓.AK22" table:end-x="4.73mm" table:end-y="4.77mm" draw:z-index="27" draw:name="Group 208">
              <draw:g draw:name="Group 209">
                <draw:g draw:name="Group 210">
                  <draw:custom-shape draw:name="Arc 211" draw:style-name="gr65" draw:text-style-name="P3" svg:width="3.81mm" svg:height="14.84mm" draw:transform="rotate (-3.14159265358979) translate (13.95mm 27.28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12" draw:style-name="gr10" draw:text-style-name="P4" svg:x1="13.95mm" svg:y1="12.71mm" svg:x2="13.95mm" svg:y2="27.28mm">
                    <text:p/>
                  </draw:line>
                </draw:g>
                <draw:g draw:name="Group 213">
                  <draw:custom-shape draw:name="Arc 214" draw:style-name="gr66" draw:text-style-name="P3" svg:width="4.13mm" svg:height="15.51mm" svg:x="5.8mm" svg:y="11.0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15" draw:style-name="gr10" draw:text-style-name="P4" svg:x1="5.8mm" svg:y1="11.36mm" svg:x2="5.8mm" svg:y2="26.59mm">
                    <text:p/>
                  </draw:line>
                </draw:g>
              </draw:g>
              <draw:line draw:name="Line 216" draw:style-name="gr19" draw:text-style-name="P4" svg:x1="13.8mm" svg:y1="27.74mm" svg:x2="5.57mm" svg:y2="27.74mm">
                <text:p/>
              </draw:line>
            </draw:g>
          </table:covered-table-cell>
          <table:covered-table-cell table:style-name="ce111"/>
          <table:covered-table-cell table:style-name="ce144"/>
          <table:table-cell table:style-name="ce209" office:value-type="string" calcext:value-type="string">
            <text:p>鋁門</text:p>
            <text:p/>
            <text:p>鐵捲門</text:p>
            <draw:g table:end-cell-address="1樓.AM23" table:end-x="15.04mm" table:end-y="4.54mm" draw:z-index="42" draw:name="Group 310">
              <draw:g draw:name="Group 311">
                <draw:g draw:name="Group 312">
                  <draw:custom-shape draw:name="Arc 313" draw:style-name="gr67" draw:text-style-name="P3" svg:width="3.12mm" svg:height="9.95mm" draw:transform="rotate (-3.14159265358979) translate (15.04mm 33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14" draw:style-name="gr3" draw:text-style-name="P4" svg:x1="15.04mm" svg:y1="23.77mm" svg:x2="15.04mm" svg:y2="33.54mm">
                    <text:p/>
                  </draw:line>
                </draw:g>
                <draw:g draw:name="Group 315">
                  <draw:custom-shape draw:name="Arc 316" draw:style-name="gr68" draw:text-style-name="P3" svg:width="3.36mm" svg:height="10.41mm" svg:x="8.39mm" svg:y="22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17" draw:style-name="gr3" draw:text-style-name="P4" svg:x1="8.39mm" svg:y1="22.87mm" svg:x2="8.39mm" svg:y2="33.09mm">
                    <text:p/>
                  </draw:line>
                </draw:g>
              </draw:g>
              <draw:line draw:name="Line 318" draw:style-name="gr3" draw:text-style-name="P4" svg:x1="14.92mm" svg:y1="33.86mm" svg:x2="8.2mm" svg:y2="33.86mm">
                <text:p/>
              </draw:line>
            </draw:g>
            <draw:g table:end-cell-address="1樓.AM21" table:end-x="20.12mm" table:end-y="10.47mm" draw:z-index="48" draw:name="Group 340">
              <draw:custom-shape draw:name="Oval 341" draw:style-name="gr69" draw:text-style-name="P7" svg:width="5.65mm" svg:height="1.77mm" svg:x="3.48mm" svg:y="8.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42" draw:style-name="gr70" draw:text-style-name="P7" svg:width="5.34mm" svg:height="1.77mm" svg:x="9.13mm" svg:y="8.72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43" draw:style-name="gr69" draw:text-style-name="P7" svg:width="5.65mm" svg:height="1.77mm" svg:x="14.47mm" svg:y="8.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14">
            <draw:g table:end-cell-address="1樓.B22" table:end-x="8.33mm" table:end-y="3.59mm" draw:z-index="22" draw:name="Group 178">
              <draw:custom-shape draw:name="Oval 179" draw:style-name="gr71" draw:text-style-name="P7" svg:width="2.49mm" svg:height="2.24mm" svg:x="1mm" svg:y="1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80" draw:style-name="gr72" draw:text-style-name="P7" svg:width="2.35mm" svg:height="2.24mm" svg:x="3.49mm" svg:y="1.3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81" draw:style-name="gr71" draw:text-style-name="P7" svg:width="2.49mm" svg:height="2.24mm" svg:x="5.84mm" svg:y="1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style-name="ce14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82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14" table:number-columns-repeated="4"/>
          <table:table-cell table:style-name="ce30"/>
          <table:table-cell table:style-name="ce150" table:number-columns-spanned="1" table:number-rows-spanned="2"/>
          <table:table-cell table:style-name="ce487" table:number-columns-spanned="2" table:number-rows-spanned="2"/>
          <table:covered-table-cell table:style-name="ce156"/>
          <table:covered-table-cell table:style-name="ce497"/>
          <table:covered-table-cell table:style-name="ce160"/>
          <table:covered-table-cell table:style-name="ce169"/>
          <table:covered-table-cell table:style-name="ce170"/>
          <table:covered-table-cell table:style-name="ce175"/>
          <table:covered-table-cell table:style-name="ce180"/>
          <table:covered-table-cell table:style-name="ce169">
            <draw:g table:end-cell-address="1樓.AA22" table:end-x="8.44mm" table:end-y="5.42mm" draw:z-index="4" draw:name="Group 13">
              <draw:custom-shape draw:name="Rectangle 14" draw:style-name="gr73" draw:text-style-name="P7" svg:width="0.17mm" svg:height="8.35mm" draw:transform="rotate (1.5707963267949) translate (8.78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5" draw:style-name="gr73" draw:text-style-name="P7" svg:width="0.17mm" svg:height="8.35mm" draw:transform="rotate (1.5707963267949) translate (8.78mm 5.19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6" draw:style-name="gr73" draw:text-style-name="P7" svg:width="0.17mm" svg:height="8.35mm" draw:transform="rotate (1.5707963267949) translate (17.29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7" draw:style-name="gr73" draw:text-style-name="P7" svg:width="0.17mm" svg:height="8.35mm" draw:transform="rotate (1.5707963267949) translate (17.29mm 5.19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covered-table-cell>
          <table:covered-table-cell table:style-name="ce623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14">
            <draw:g table:end-cell-address="1樓.AL22" table:end-x="0.19mm" table:end-y="3.07mm" draw:z-index="28" draw:name="Group 217">
              <draw:custom-shape draw:name="Oval 218" draw:style-name="gr74" draw:text-style-name="P7" svg:width="5.64mm" svg:height="1.78mm" svg:x="1.99mm" svg:y="1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219" draw:style-name="gr75" draw:text-style-name="P7" svg:width="5.35mm" svg:height="1.78mm" svg:x="7.63mm" svg:y="1.2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220" draw:style-name="gr74" draw:text-style-name="P7" svg:width="5.64mm" svg:height="1.78mm" svg:x="12.98mm" svg:y="1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style-name="ce14"/>
          <table:covered-table-cell table:style-name="ce144"/>
          <table:table-cell table:style-name="ce207"/>
          <table:table-cell table:number-columns-repeated="985"/>
        </table:table-row>
        <table:table-row table:style-name="ro8">
          <table:table-cell table:style-name="ce4" office:value-type="string" calcext:value-type="string" table:number-columns-spanned="16" table:number-rows-spanned="1">
            <text:p>外庭</text:p>
          </table:table-cell>
          <table:covered-table-cell table:number-columns-repeated="15" table:style-name="ce15"/>
          <table:covered-table-cell table:number-columns-repeated="2" table:style-name="ce150"/>
          <table:covered-table-cell table:style-name="ce487"/>
          <table:table-cell table:style-name="ce601" office:value-type="string" calcext:value-type="string" table:number-columns-spanned="2" table:number-rows-spanned="1">
            <text:p>儲藏室</text:p>
            <draw:g table:end-cell-address="1樓.T23" table:end-x="6.7mm" table:end-y="7.68mm" draw:z-index="7" draw:name="Group 28">
              <draw:custom-shape draw:name="Arc 29" draw:style-name="gr76" draw:text-style-name="P3" svg:width="5.9mm" svg:height="7.1mm" svg:x="0.82mm" svg:y="0.58mm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0" draw:style-name="gr45" draw:text-style-name="P4" svg:x1="0.82mm" svg:y1="7.58mm" svg:x2="0.82mm" svg:y2="0.61mm">
                <text:p/>
              </draw:line>
            </draw:g>
          </table:table-cell>
          <table:covered-table-cell table:style-name="ce161">
            <draw:g table:end-cell-address="1樓.V23" table:end-x="1.66mm" table:end-y="11.17mm" draw:z-index="8" draw:name="Group 31">
              <draw:custom-shape draw:name="Arc 32" draw:style-name="gr77" draw:text-style-name="P3" svg:width="6.68mm" svg:height="6.7mm" draw:transform="rotate (-1.5707963267949) translate (18.86mm 4.47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3" draw:style-name="gr3" draw:text-style-name="P4" svg:x1="12.28mm" svg:y1="11.17mm" svg:x2="18.85mm" svg:y2="11.17mm">
                <text:p/>
              </draw:line>
            </draw:g>
          </table:covered-table-cell>
          <table:table-cell table:style-name="ce4" office:value-type="string" calcext:value-type="string" table:number-columns-spanned="14" table:number-rows-spanned="1">
            <text:p>外庭</text:p>
          </table:table-cell>
          <table:covered-table-cell table:number-columns-repeated="12" table:style-name="ce15"/>
          <table:covered-table-cell table:style-name="ce15">
            <draw:g table:end-cell-address="1樓.AI23" table:end-x="14.94mm" table:end-y="11.29mm" draw:z-index="30" draw:name="Group 239">
              <draw:g draw:name="Group 240">
                <draw:g draw:name="Group 241">
                  <draw:custom-shape draw:name="Arc 242" draw:style-name="gr78" draw:text-style-name="P3" svg:width="4.18mm" svg:height="5.14mm" draw:transform="rotate (1.5707963267949) translate (9.64mm 6.32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43" draw:style-name="gr3" draw:text-style-name="P4" svg:x1="9.73mm" svg:y1="2.14mm" svg:x2="14.77mm" svg:y2="2.14mm">
                    <text:p/>
                  </draw:line>
                </draw:g>
                <draw:g draw:name="Group 244">
                  <draw:custom-shape draw:name="Arc 245" draw:style-name="gr79" draw:text-style-name="P3" svg:width="4.5mm" svg:height="5.37mm" draw:transform="rotate (1.5707963267949) translate (9.19mm 11.05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246" draw:style-name="gr3" draw:text-style-name="P4" svg:x1="9.28mm" svg:y1="11.05mm" svg:x2="14.55mm" svg:y2="11.05mm">
                    <text:p/>
                  </draw:line>
                </draw:g>
              </draw:g>
              <draw:line draw:name="Line 247" draw:style-name="gr3" draw:text-style-name="P4" svg:x1="14.94mm" svg:y1="2.3mm" svg:x2="14.94mm" svg:y2="11.29mm">
                <text:p/>
              </draw:line>
            </draw:g>
          </table:covered-table-cell>
          <table:table-cell table:style-name="ce199" table:number-columns-repeated="2"/>
          <table:covered-table-cell table:style-name="ce181"/>
          <table:table-cell table:style-name="ce212" office:value-type="string" calcext:value-type="string">
            <text:p>鐵門</text:p>
          </table:table-cell>
          <table:table-cell table:number-columns-repeated="985"/>
        </table:table-row>
        <table:table-row table:style-name="ro9">
          <table:table-cell table:number-columns-repeated="1024"/>
        </table:table-row>
        <table:table-row table:style-name="ro10" table:number-rows-repeated="104855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Area" table:base-cell-address="$1樓.$A$1" table:cell-range-address="$1樓.$A$1:.$AM$24" table:range-usable-as="print-range"/>
        </table:named-expressions>
      </table:table>
      <table:table table:name="2樓" table:style-name="ta2" table:print-ranges="2樓.A1:2樓.AM24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number-columns-repeated="10" table:default-cell-style-name="ce5"/>
        <table:table-column table:style-name="co4" table:default-cell-style-name="ce5"/>
        <table:table-column table:style-name="co5" table:default-cell-style-name="ce5"/>
        <table:table-column table:style-name="co3" table:number-columns-repeated="20" table:default-cell-style-name="ce5"/>
        <table:table-column table:style-name="co2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985" table:default-cell-style-name="Default"/>
        <table:table-row table:style-name="ro1">
          <table:table-cell table:style-name="ce1" office:value-type="string" calcext:value-type="string" table:number-columns-spanned="33" table:number-rows-spanned="1">
            <text:p>建國科技大學學生宿舍 2 樓消防設備與逃生疏散路線暨床位分配表</text:p>
            <draw:custom-shape table:end-cell-address="2樓.C1" table:end-x="9.23mm" table:end-y="11.11mm" draw:z-index="46" draw:name="Text Box 387" draw:style-name="gr1" draw:text-style-name="P2" svg:width="25.88mm" svg:height="8.73mm" svg:x="3.73mm" svg:y="2.38mm">
              <text:p text:style-name="P1"><text:span text:style-name="T1">附件</text:span><text:span text:style-name="T1">2-1-2</text:span></text:p>
              <draw:enhanced-geometry svg:viewBox="0 0 21600 21600" draw:type="mso-spt202" draw:enhanced-path="M 0 0 L 21600 0 21600 21600 0 21600 0 0 Z N"/>
            </draw:custom-shape>
          </table:table-cell>
          <table:covered-table-cell table:number-columns-repeated="32" table:style-name="ce1"/>
          <table:table-cell table:style-name="ce531" office:value-type="string" calcext:value-type="string" table:number-columns-spanned="5" table:number-rows-spanned="1">
            <text:p>100.8.18製圖</text:p>
          </table:table-cell>
          <table:covered-table-cell table:number-columns-repeated="4" table:style-name="ce531"/>
          <table:table-cell table:number-columns-repeated="986"/>
        </table:table-row>
        <table:table-row table:style-name="ro2">
          <table:table-cell table:style-name="ce2" table:number-columns-spanned="35" table:number-rows-spanned="1"/>
          <table:covered-table-cell table:number-columns-repeated="13" table:style-name="ce6"/>
          <table:covered-table-cell table:style-name="ce6">
            <draw:g table:end-cell-address="2樓.P4" table:end-x="2.14mm" table:end-y="1.18mm" draw:z-index="28" draw:name="Group 326">
              <draw:custom-shape draw:name="Rectangle 327" draw:style-name="gr80" draw:text-style-name="P7" svg:width="1.47mm" svg:height="12.26mm" svg:x="1.06mm" svg:y="4.55mm">
                <text:p/>
                <draw:enhanced-geometry svg:viewBox="0 0 21600 21600" draw:type="rectangle" draw:enhanced-path="M 0 0 L 21600 0 21600 21600 0 21600 0 0 Z N"/>
              </draw:custom-shape>
              <draw:custom-shape draw:name="Rectangle 328" draw:style-name="gr81" draw:text-style-name="P7" svg:width="4.86mm" svg:height="2.05mm" svg:x="2.01mm" svg:y="5.73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number-columns-repeated="20" table:style-name="ce6"/>
          <table:table-cell table:style-name="ce262" table:number-columns-repeated="2"/>
          <table:table-cell table:style-name="ce201" table:number-columns-spanned="1" table:number-rows-spanned="22"/>
          <table:table-cell table:number-columns-repeated="986"/>
        </table:table-row>
        <table:table-row table:style-name="ro3">
          <table:table-cell table:style-name="ce31" table:number-columns-spanned="1" table:number-rows-spanned="20"/>
          <table:table-cell table:style-name="ce7" office:value-type="string" calcext:value-type="string" table:number-columns-spanned="2" table:number-rows-spanned="9">
            <text:p>樓</text:p>
            <text:p>梯</text:p>
          </table:table-cell>
          <table:covered-table-cell table:style-name="ce1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220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83" office:value-type="string" calcext:value-type="string" table:number-columns-spanned="2" table:number-rows-spanned="1">
            <text:p>陽台</text:p>
          </table:table-cell>
          <table:covered-table-cell table:style-name="ce87"/>
          <table:table-cell table:style-name="ce76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10" office:value-type="string" calcext:value-type="string" table:number-columns-spanned="1" table:number-rows-spanned="3">
            <text:p>電</text:p>
            <text:p>梯</text:p>
          </table:table-cell>
          <table:table-cell table:style-name="ce239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94" office:value-type="string" calcext:value-type="string" table:number-columns-spanned="2" table:number-rows-spanned="6">
            <text:p>樓</text:p>
            <text:p>梯</text:p>
          </table:table-cell>
          <table:covered-table-cell table:style-name="ce200"/>
          <table:covered-table-cell table:style-name="ce491"/>
          <table:table-cell table:style-name="ce202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58" office:value-type="float" office:value="2" calcext:value-type="float">
            <text:p>2</text:p>
          </table:table-cell>
          <table:table-cell table:style-name="ce84" office:value-type="float" office:value="4" calcext:value-type="float">
            <text:p>4</text:p>
          </table:table-cell>
          <table:table-cell table:style-name="ce88" office:value-type="float" office:value="2" calcext:value-type="float">
            <text:p>2</text:p>
          </table:table-cell>
          <table:table-cell table:style-name="ce79" office:value-type="float" office:value="2" calcext:value-type="float" table:number-columns-spanned="2" table:number-rows-spanned="1">
            <text:p>2</text:p>
          </table:table-cell>
          <table:covered-table-cell table:style-name="ce101"/>
          <table:covered-table-cell table:style-name="ce111"/>
          <table:table-cell table:style-name="ce363" table:number-columns-spanned="1" table:number-rows-spanned="5"/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5" calcext:value-type="float">
            <text:p>5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covered-table-cell table:style-name="ce195"/>
          <table:covered-table-cell table:number-columns-repeated="2" table:style-name="ce491"/>
          <table:table-cell table:style-name="ce202" table:number-columns-repeated="986"/>
        </table:table-row>
        <table:table-row table:style-name="ro4">
          <table:covered-table-cell table:style-name="ce31"/>
          <table:covered-table-cell table:style-name="ce31">
            <draw:custom-shape table:end-cell-address="2樓.C9" table:end-x="6.24mm" table:end-y="37.79mm" draw:z-index="42" draw:name="Text Box 379" draw:style-name="gr82" draw:text-style-name="P6" svg:width="9.73mm" svg:height="97.91mm" svg:x="5.73mm" svg:y="43.23mm">
              <text:p text:style-name="P5"><text:span text:style-name="T2">2</text:span><text:span text:style-name="T2">樓上去由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7">
            <draw:custom-shape table:end-cell-address="2樓.M5" table:end-x="0.22mm" table:end-y="25.05mm" draw:z-index="16" draw:name="AutoShape 225" draw:style-name="gr83" draw:text-style-name="P7" svg:width="10.67mm" svg:height="178.94mm" draw:transform="rotate (-1.5707963267949) translate (-25.56mm 14.4mm)">
              <text:p/>
              <draw:enhanced-geometry draw:text-rotate-angle="270" svg:viewBox="0 0 21600 21600" draw:text-areas="?f7 ?f0 21600 ?f2" draw:type="left-arrow" draw:modifiers="3828 3927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112"/>
          <table:covered-table-cell table:style-name="ce363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>
            <draw:custom-shape table:end-cell-address="2樓.AK9" table:end-x="1.28mm" table:end-y="3.59mm" draw:z-index="19" draw:name="AutoShape 234" draw:style-name="gr84" draw:text-style-name="P7" svg:width="102.22mm" svg:height="117.94mm" draw:transform="rotate (1.5707963267949) translate (12.84mm -113.23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  <draw:custom-shape table:end-cell-address="2樓.AJ9" table:end-x="5.6mm" table:end-y="2mm" draw:z-index="31" draw:name="AutoShape 333" draw:style-name="gr85" draw:text-style-name="P7" svg:width="100.26mm" svg:height="114.46mm" draw:transform="rotate (1.5707963267949) translate (11.43mm -109.38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style-name="Default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>
            <draw:custom-shape table:end-cell-address="2樓.AK7" table:end-x="7.48mm" table:end-y="37.07mm" draw:z-index="33" draw:name="Text Box 338" draw:style-name="gr86" draw:text-style-name="P6" svg:width="11.22mm" svg:height="84.37mm" svg:x="5.48mm" svg:y="4.9mm">
              <text:p text:style-name="P5"><text:span text:style-name="T2">由</text:span><text:span text:style-name="T2">2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2" table:style-name="ce491"/>
          <table:table-cell table:style-name="ce274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6" office:value-type="float" office:value="3" calcext:value-type="float">
            <text:p>3</text:p>
          </table:table-cell>
          <table:table-cell table:style-name="ce37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63" office:value-type="float" office:value="3" calcext:value-type="float">
            <text:p>3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3" calcext:value-type="float">
            <text:p>3</text:p>
          </table:table-cell>
          <table:table-cell table:style-name="ce89" office:value-type="string" calcext:value-type="string">
            <text:p>1室長</text:p>
          </table:table-cell>
          <table:table-cell table:style-name="ce79" office:value-type="float" office:value="1" calcext:value-type="float" table:number-columns-spanned="2" table:number-rows-spanned="1">
            <text:p>1</text:p>
          </table:table-cell>
          <table:covered-table-cell table:style-name="ce102"/>
          <table:table-cell table:style-name="ce449" office:value-type="string" calcext:value-type="string" table:number-columns-spanned="1" table:number-rows-spanned="3">
            <text:p>資</text:p>
            <text:p>源</text:p>
            <text:p>回</text:p>
            <text:p>收</text:p>
            <text:p>桶</text:p>
          </table:table-cell>
          <table:covered-table-cell table:style-name="ce363"/>
          <table:table-cell table:style-name="ce14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253" office:value-type="string" calcext:value-type="string">
            <text:p>4副樓長</text:p>
          </table:table-cell>
          <table:table-cell table:style-name="ce151" office:value-type="string" calcext:value-type="string">
            <text:p>3樓長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195"/>
          <table:covered-table-cell table:number-columns-repeated="2" table:style-name="ce491"/>
          <table:table-cell table:style-name="ce275" office:value-type="string" calcext:value-type="string">
            <text:p>集合地點</text:p>
          </table:table-cell>
          <table:table-cell table:number-columns-repeated="985"/>
        </table:table-row>
        <table:table-row table:style-name="ro4">
          <table:covered-table-cell table:number-columns-repeated="2" table:style-name="ce31"/>
          <table:covered-table-cell table:style-name="ce17"/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449"/>
          <table:covered-table-cell table:style-name="ce363"/>
          <table:table-cell table:style-name="ce25"/>
          <table:table-cell table:style-name="ce36"/>
          <table:table-cell table:style-name="ce254"/>
          <table:table-cell table:style-name="ce152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/>
          <table:covered-table-cell table:number-columns-repeated="2" table:style-name="ce491"/>
          <table:table-cell table:style-name="ce276" office:value-type="string" calcext:value-type="string">
            <text:p>運</text:p>
            <text:p>動</text:p>
            <text:p>公</text:p>
            <text:p>園</text:p>
          </table:table-cell>
          <table:table-cell table:style-name="ce274" table:number-columns-repeated="985"/>
        </table:table-row>
        <table:table-row table:style-name="ro5">
          <table:covered-table-cell table:number-columns-repeated="2" table:style-name="ce31"/>
          <table:covered-table-cell table:style-name="ce17"/>
          <table:table-cell table:style-name="ce24" office:value-type="string" calcext:value-type="string" table:number-columns-spanned="2" table:number-rows-spanned="3">
            <text:p>219B</text:p>
          </table:table-cell>
          <table:covered-table-cell table:style-name="ce38"/>
          <table:table-cell table:style-name="ce219" office:value-type="string" calcext:value-type="string" table:number-columns-spanned="2" table:number-rows-spanned="3">
            <text:p>218B</text:p>
          </table:table-cell>
          <table:covered-table-cell table:style-name="ce73"/>
          <table:table-cell table:style-name="ce84" office:value-type="string" calcext:value-type="string" table:number-columns-spanned="2" table:number-rows-spanned="3">
            <text:p>217B</text:p>
          </table:table-cell>
          <table:covered-table-cell table:style-name="ce38"/>
          <table:table-cell table:style-name="ce62" office:value-type="string" calcext:value-type="string" table:number-columns-spanned="2" table:number-rows-spanned="3">
            <text:p>216B</text:p>
          </table:table-cell>
          <table:covered-table-cell table:style-name="ce38"/>
          <table:table-cell table:style-name="ce91" office:value-type="string" calcext:value-type="string" table:number-columns-spanned="2" table:number-rows-spanned="3">
            <text:p>(原<text:span text:style-name="T5">215B)</text:span></text:p>
            <text:p><text:span text:style-name="T5">(2人無障礙套房)</text:span></text:p>
          </table:table-cell>
          <table:covered-table-cell table:style-name="ce103"/>
          <table:covered-table-cell table:style-name="ce449"/>
          <table:covered-table-cell table:style-name="ce363"/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255" office:value-type="float" office:value="2" calcext:value-type="float">
            <text:p>2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covered-table-cell table:style-name="ce195"/>
          <table:covered-table-cell table:number-columns-repeated="2" table:style-name="ce491"/>
          <table:table-cell table:number-columns-repeated="986"/>
        </table:table-row>
        <table:table-row table:style-name="ro4">
          <table:covered-table-cell table:number-columns-repeated="2" table:style-name="ce31"/>
          <table:covered-table-cell table:style-name="ce17"/>
          <table:covered-table-cell table:style-name="ce27"/>
          <table:covered-table-cell table:style-name="ce39"/>
          <table:covered-table-cell table:style-name="ce27"/>
          <table:covered-table-cell table:style-name="ce74"/>
          <table:covered-table-cell table:style-name="ce221"/>
          <table:covered-table-cell table:style-name="ce39"/>
          <table:covered-table-cell table:style-name="ce65"/>
          <table:covered-table-cell table:style-name="ce39"/>
          <table:covered-table-cell table:style-name="ce92"/>
          <table:covered-table-cell table:style-name="ce104"/>
          <table:table-cell table:style-name="ce232" office:value-type="string" calcext:value-type="string" table:number-columns-spanned="2" table:number-rows-spanned="3">
            <text:p>飲</text:p>
            <text:p>料</text:p>
            <text:p>機</text:p>
            <draw:g table:end-cell-address="2樓.N12" table:end-x="13.97mm" table:end-y="4.32mm" draw:z-index="11" draw:name="Group 104">
              <draw:g draw:name="Group 105">
                <draw:g draw:name="Group 106">
                  <draw:custom-shape draw:name="Arc 107" draw:style-name="gr9" draw:text-style-name="P3" svg:width="3.43mm" svg:height="15.26mm" draw:transform="rotate (-3.14159265358979) translate (9.85mm 62.4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08" draw:style-name="gr10" draw:text-style-name="P4" svg:x1="6.45mm" svg:y1="47.41mm" svg:x2="6.45mm" svg:y2="62.39mm">
                    <text:p/>
                  </draw:line>
                </draw:g>
                <draw:g draw:name="Group 109">
                  <draw:custom-shape draw:name="Arc 110" draw:style-name="gr11" draw:text-style-name="P3" svg:width="3.71mm" svg:height="15.95mm" svg:x="10.04mm" svg:y="45.74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11" draw:style-name="gr10" draw:text-style-name="P4" svg:x1="13.78mm" svg:y1="46.03mm" svg:x2="13.78mm" svg:y2="61.69mm">
                    <text:p/>
                  </draw:line>
                </draw:g>
              </draw:g>
              <draw:line draw:name="Line 112" draw:style-name="gr10" draw:text-style-name="P4" svg:x1="6.58mm" svg:y1="62.87mm" svg:x2="13.99mm" svg:y2="62.87mm">
                <text:p/>
              </draw:line>
            </draw:g>
          </table:table-cell>
          <table:covered-table-cell table:style-name="ce580"/>
          <table:table-cell table:style-name="ce245" office:value-type="string" calcext:value-type="string">
            <text:p>床工</text:p>
            <text:p>上讀</text:p>
            <text:p>有生</text:p>
            <text:p>大使</text:p>
            <text:p>樑用</text:p>
          </table:table-cell>
          <table:table-cell table:style-name="ce58" office:value-type="string" calcext:value-type="string">
            <text:p/>
            <text:p/>
            <text:p/>
          </table:table-cell>
          <table:table-cell table:style-name="ce69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8" office:value-type="string" calcext:value-type="string" table:number-columns-spanned="1" table:number-rows-spanned="3">
            <text:p>交</text:p>
            <text:p>服</text:p>
            <text:p>隊</text:p>
            <text:p>器</text:p>
            <text:p>材</text:p>
            <text:p>室</text:p>
          </table:table-cell>
          <table:table-cell table:style-name="ce9" office:value-type="string" calcext:value-type="string" table:number-columns-spanned="1" table:number-rows-spanned="3">
            <text:p>樓</text:p>
            <text:p>梯</text:p>
          </table:table-cell>
          <table:covered-table-cell table:style-name="ce144"/>
          <table:table-cell table:style-name="ce205" office:value-type="string" calcext:value-type="string">
            <text:p>圖例</text:p>
            <text:p/>
            <text:p/>
            <text:p/>
            <text:p>疏散方向</text:p>
            <draw:g table:end-cell-address="2樓.AM9" table:end-x="15.57mm" table:end-y="44.82mm" draw:z-index="24" draw:name="Group 317">
              <draw:custom-shape draw:name="Rectangle 318" draw:style-name="gr12" draw:text-style-name="P7" svg:width="1.5mm" svg:height="12.18mm" svg:x="9.72mm" svg:y="32.66mm">
                <text:p/>
                <draw:enhanced-geometry svg:viewBox="0 0 21600 21600" draw:type="rectangle" draw:enhanced-path="M 0 0 L 21600 0 21600 21600 0 21600 0 0 Z N"/>
              </draw:custom-shape>
              <draw:custom-shape draw:name="Rectangle 319" draw:style-name="gr13" draw:text-style-name="P7" svg:width="4.9mm" svg:height="2.04mm" svg:x="10.67mm" svg:y="33.83mm">
                <text:p/>
                <draw:enhanced-geometry svg:viewBox="0 0 21600 21600" draw:type="rectangle" draw:enhanced-path="M 0 0 L 21600 0 21600 21600 0 21600 0 0 Z N"/>
              </draw:custom-shape>
            </draw:g>
            <draw:custom-shape table:end-cell-address="2樓.AM9" table:end-x="16.22mm" table:end-y="22.93mm" draw:z-index="25" draw:name="AutoShape 320" draw:style-name="gr14" draw:text-style-name="P7" svg:width="9mm" svg:height="5.33mm" svg:x="7.22mm" svg:y="17.62mm">
              <text:p/>
              <draw:enhanced-geometry svg:viewBox="0 0 21600 21600" draw:text-areas="0 ?f0 ?f5 ?f2" draw:type="right-arrow" draw:modifiers="16200 5400" draw:enhanced-path="M 0 ?f0 L ?f1 ?f0 ?f1 0 21600 10800 ?f1 21600 ?f1 ?f2 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covered-table-cell table:style-name="ce28"/>
          <table:covered-table-cell table:style-name="ce40"/>
          <table:covered-table-cell table:style-name="ce28"/>
          <table:covered-table-cell table:style-name="ce75"/>
          <table:covered-table-cell table:style-name="ce222"/>
          <table:covered-table-cell table:style-name="ce40"/>
          <table:covered-table-cell table:style-name="ce53"/>
          <table:covered-table-cell table:style-name="ce40"/>
          <table:covered-table-cell table:style-name="ce93"/>
          <table:covered-table-cell table:style-name="ce105"/>
          <table:covered-table-cell table:style-name="ce233"/>
          <table:covered-table-cell table:style-name="ce580"/>
          <table:table-cell table:style-name="ce158" office:value-type="string" calcext:value-type="string" table:number-columns-spanned="2" table:number-rows-spanned="1">
            <text:p>214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209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208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207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206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205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204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203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202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201C</text:p>
          </table:table-cell>
          <table:covered-table-cell table:style-name="ce153"/>
          <table:covered-table-cell table:number-columns-repeated="2" table:style-name="ce9"/>
          <table:covered-table-cell table:style-name="ce144"/>
          <table:table-cell table:style-name="ce206" office:value-type="string" calcext:value-type="string">
            <text:p>緩降機</text:p>
          </table:table-cell>
          <table:table-cell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9" office:value-type="string" calcext:value-type="string" table:number-columns-spanned="2" table:number-rows-spanned="1">
            <text:p>9區</text:p>
          </table:table-cell>
          <table:covered-table-cell table:style-name="ce41"/>
          <table:table-cell table:style-name="ce382" office:value-type="string" calcext:value-type="string" table:number-columns-spanned="8" table:number-rows-spanned="1">
            <text:p>8區</text:p>
          </table:table-cell>
          <table:covered-table-cell table:number-columns-repeated="6" table:style-name="ce56"/>
          <table:covered-table-cell table:style-name="ce405"/>
          <table:covered-table-cell table:style-name="ce233"/>
          <table:covered-table-cell table:style-name="ce580"/>
          <table:table-cell table:style-name="ce382" office:value-type="string" calcext:value-type="string" table:number-columns-spanned="4" table:number-rows-spanned="1">
            <text:p>5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4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3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2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1區</text:p>
          </table:table-cell>
          <table:covered-table-cell table:number-columns-repeated="2" table:style-name="ce56"/>
          <table:covered-table-cell table:style-name="ce405"/>
          <table:covered-table-cell table:style-name="ce10"/>
          <table:covered-table-cell table:style-name="ce269"/>
          <table:covered-table-cell table:style-name="ce144"/>
          <table:table-cell table:style-name="ce207"/>
          <table:table-cell table:number-columns-repeated="985"/>
        </table:table-row>
        <table:table-row table:style-name="ro6">
          <table:covered-table-cell table:style-name="ce31"/>
          <table:table-cell table:style-name="ce213" table:number-columns-spanned="2" table:number-rows-spanned="1"/>
          <table:covered-table-cell table:style-name="ce150"/>
          <table:table-cell table:style-name="ce363" table:number-columns-spanned="32" table:number-rows-spanned="1">
            <draw:g table:end-cell-address="2樓.D12" table:end-x="9.35mm" table:end-y="5.7mm" draw:z-index="10" draw:name="Group 54">
              <draw:custom-shape draw:name="Oval 55" draw:style-name="gr23" draw:text-style-name="P8" svg:width="4.33mm" svg:height="4.61mm" svg:x="5.0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56" draw:style-name="gr24" draw:text-style-name="P8" svg:width="4.18mm" svg:height="4.61mm" svg:x="0.57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custom-shape table:end-cell-address="2樓.I12" table:end-x="4mm" table:end-y="15.62mm" draw:z-index="14" draw:name="AutoShape 223" draw:style-name="gr87" draw:text-style-name="P7" svg:width="86.87mm" svg:height="13.23mm" svg:x="3.05mm" svg:y="2.39mm">
              <text:p/>
              <draw:enhanced-geometry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covered-table-cell table:style-name="ce363">
            <draw:custom-shape table:end-cell-address="2樓.I12" table:end-x="6mm" table:end-y="16.17mm" draw:z-index="15" draw:name="Text Box 224" draw:style-name="gr88" draw:text-style-name="P2" svg:width="63.72mm" svg:height="11.67mm" svg:x="11.02mm" svg:y="4.5mm">
              <text:p text:style-name="P1"><text:span text:style-name="T2">9</text:span><text:span text:style-name="T2">、</text:span><text:span text:style-name="T2">10 </text:span><text:span text:style-name="T2">區由 </text:span><text:span text:style-name="T2">3 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4" table:style-name="ce363"/>
          <table:covered-table-cell table:style-name="ce363">
            <draw:custom-shape table:end-cell-address="2樓.M12" table:end-x="1.77mm" table:end-y="15.9mm" draw:z-index="45" draw:name="Text Box 385" draw:style-name="gr89" draw:text-style-name="P2" svg:width="52.27mm" svg:height="11.67mm" svg:x="1.06mm" svg:y="4.23mm">
              <text:p text:style-name="P1"><text:span text:style-name="T2">8 </text:span><text:span text:style-name="T2">區由 </text:span><text:span text:style-name="T2">2 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6" table:style-name="ce363"/>
          <table:covered-table-cell table:style-name="ce363">
            <draw:g table:end-cell-address="2樓.Q12" table:end-x="16.59mm" table:end-y="5.96mm" draw:z-index="27" draw:name="Group 323">
              <draw:custom-shape draw:name="Oval 324" draw:style-name="gr31" draw:text-style-name="P8" svg:width="3.97mm" svg:height="4.87mm" svg:x="12.6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25" draw:style-name="gr32" draw:text-style-name="P8" svg:width="3.83mm" svg:height="4.87mm" svg:x="8.5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number-columns-repeated="6" table:style-name="ce363"/>
          <table:covered-table-cell table:style-name="ce363">
            <draw:custom-shape table:end-cell-address="2樓.AD12" table:end-x="10.73mm" table:end-y="15.9mm" draw:z-index="18" draw:name="Text Box 227" draw:style-name="gr90" draw:text-style-name="P2" svg:width="101.82mm" svg:height="11.67mm" svg:x="12.01mm" svg:y="4.23mm">
              <text:p text:style-name="P1"><text:span text:style-name="T2">1</text:span><text:span text:style-name="T2">、</text:span><text:span text:style-name="T2">2</text:span><text:span text:style-name="T2">、</text:span><text:span text:style-name="T2">3</text:span><text:span text:style-name="T2">、</text:span><text:span text:style-name="T2">4</text:span><text:span text:style-name="T2">、</text:span><text:span text:style-name="T2">5</text:span><text:span text:style-name="T2">、</text:span><text:span text:style-name="T2">4</text:span><text:span text:style-name="T2">、</text:span><text:span text:style-name="T2">7 </text:span><text:span text:style-name="T2">區由 </text:span><text:span text:style-name="T2">2 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363"/>
          <table:covered-table-cell table:style-name="ce363">
            <draw:g table:end-cell-address="2樓.Z13" table:end-x="8.85mm" table:end-y="0.1mm" draw:z-index="8" draw:name="Group 39">
              <draw:custom-shape draw:name="Oval 40" draw:style-name="gr91" draw:text-style-name="P8" svg:width="3.96mm" svg:height="4.87mm" svg:x="4.91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41" draw:style-name="gr92" draw:text-style-name="P8" svg:width="3.82mm" svg:height="4.87mm" svg:x="0.82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2樓.AA12" table:end-x="14.47mm" table:end-y="16.92mm" draw:z-index="7" draw:name="Rectangle 38" draw:style-name="gr33" draw:text-style-name="P8" svg:width="14.42mm" svg:height="2.66mm" svg:x="0.07mm" svg:y="14.26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number-columns-repeated="7" table:style-name="ce363"/>
          <table:covered-table-cell table:style-name="ce363">
            <draw:custom-shape table:end-cell-address="2樓.BH15" table:end-x="7.53mm" table:end-y="1.29mm" draw:z-index="17" draw:name="AutoShape 226" draw:style-name="gr93" draw:text-style-name="P7" svg:width="1692.1mm" svg:height="59.24mm" draw:transform="rotate (-3.14159265358979) translate (-2955.68mm -87.01mm)">
              <text:p/>
              <draw:enhanced-geometry draw:text-rotate-angle="180" svg:viewBox="0 0 21600 21600" draw:text-areas="?f7 ?f0 21600 ?f2" draw:type="left-arrow" draw:modifiers="4271 4984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63"/>
          <table:table-cell table:style-name="ce270"/>
          <table:covered-table-cell table:style-name="ce144"/>
          <table:table-cell table:style-name="ce208" office:value-type="string" calcext:value-type="string">
            <text:p>滅火器</text:p>
            <draw:custom-shape table:end-cell-address="2樓.AM12" table:end-x="17.44mm" table:end-y="17.46mm" draw:z-index="22" draw:name="Rectangle 313" draw:style-name="gr41" draw:text-style-name="P8" svg:width="12.45mm" svg:height="2.66mm" svg:x="4.99mm" svg:y="14.8mm">
              <text:p/>
              <draw:enhanced-geometry svg:viewBox="0 0 21600 21600" draw:type="rectangle" draw:enhanced-path="M 0 0 L 21600 0 21600 21600 0 21600 0 0 Z N"/>
            </draw:custom-shape>
            <draw:g table:end-cell-address="2樓.AM12" table:end-x="15.08mm" table:end-y="5.96mm" draw:z-index="23" draw:name="Group 314">
              <draw:custom-shape draw:name="Oval 315" draw:style-name="gr42" draw:text-style-name="P8" svg:width="3.98mm" svg:height="4.87mm" svg:x="11.1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16" draw:style-name="gr43" draw:text-style-name="P8" svg:width="3.85mm" svg:height="4.87mm" svg:x="6.98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214" office:value-type="string" calcext:value-type="string" table:number-columns-spanned="2" table:number-rows-spanned="9">
            <text:p>桌</text:p>
            <text:p>球</text:p>
            <text:p>桌</text:p>
          </table:table-cell>
          <table:covered-table-cell table:style-name="ce217"/>
          <table:table-cell table:style-name="ce364" office:value-type="string" calcext:value-type="string" table:number-columns-spanned="6" table:number-rows-spanned="1">
            <text:p>10區</text:p>
          </table:table-cell>
          <table:covered-table-cell table:number-columns-repeated="4" table:style-name="ce42"/>
          <table:covered-table-cell table:style-name="ce76"/>
          <table:table-cell table:style-name="ce364" office:value-type="string" calcext:value-type="string" table:number-columns-spanned="3" table:number-rows-spanned="1">
            <text:p>9區</text:p>
          </table:table-cell>
          <table:covered-table-cell table:style-name="ce184"/>
          <table:covered-table-cell table:style-name="ce504"/>
          <table:table-cell table:style-name="ce179" office:value-type="string" calcext:value-type="string" table:number-columns-spanned="1" table:number-rows-spanned="4">
            <text:p>茶</text:p>
            <text:p>水</text:p>
            <text:p>間</text:p>
          </table:table-cell>
          <table:table-cell table:style-name="ce234" office:value-type="string" calcext:value-type="string" table:number-columns-spanned="4" table:number-rows-spanned="6">
            <text:p/>
            <text:p/>
            <text:p/>
            <text:p/>
            <text:p/>
            <text:p/>
            <text:p/>
            <text:p/>
            <text:p>下</text:p>
            <text:p>1</text:p>
            <text:p>樓</text:p>
            <text:p>樓</text:p>
            <text:p>梯           </text:p>
          </table:table-cell>
          <table:covered-table-cell table:number-columns-repeated="2" table:style-name="ce241"/>
          <table:covered-table-cell table:style-name="ce246"/>
          <table:table-cell table:style-name="ce256" office:value-type="string" calcext:value-type="string" table:number-columns-spanned="2" table:number-rows-spanned="9">
            <text:p/>
            <text:p/>
            <text:p/>
            <text:p/>
            <text:p/>
            <text:p/>
            <text:p/>
            <text:p/>
            <text:p>川</text:p>
            <text:p>堂</text:p>
          </table:table-cell>
          <table:covered-table-cell table:style-name="ce598"/>
          <table:table-cell table:style-name="ce260" office:value-type="string" calcext:value-type="string" table:number-columns-spanned="2" table:number-rows-spanned="9">
            <text:p/>
            <text:p/>
            <text:p/>
            <text:p/>
            <text:p/>
            <text:p/>
            <text:p/>
            <text:p/>
            <text:p>上</text:p>
            <text:p>3</text:p>
            <text:p>樓</text:p>
            <text:p>樓</text:p>
            <text:p>梯</text:p>
          </table:table-cell>
          <table:covered-table-cell table:style-name="ce261"/>
          <table:table-cell table:style-name="ce167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洗</text:p>
            <text:p>衣</text:p>
            <text:p>間</text:p>
            <draw:g table:end-cell-address="2樓.W13" table:end-x="17.08mm" table:end-y="2.25mm" draw:z-index="3" draw:name="Group 16">
              <draw:custom-shape draw:name="Rectangle 17" draw:style-name="gr46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8" draw:style-name="gr46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9" draw:style-name="gr46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0" draw:style-name="gr46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2樓.W13" table:end-x="17.08mm" table:end-y="2.25mm" draw:z-index="4" draw:name="Group 21">
              <draw:custom-shape draw:name="Rectangle 22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3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4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5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491">
            <draw:g table:end-cell-address="2樓.X14" table:end-x="0.94mm" table:end-y="5.29mm" draw:z-index="6" draw:name="Group 35">
              <draw:custom-shape draw:name="Arc 36" draw:style-name="gr48" draw:text-style-name="P3" svg:width="6.87mm" svg:height="8.88mm" draw:transform="rotate (1.5707963267949) translate (9.26mm 11.6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7" draw:style-name="gr45" draw:text-style-name="P4" svg:x1="9.42mm" svg:y1="4.83mm" svg:x2="18.14mm" svg:y2="4.83mm">
                <text:p/>
              </draw:line>
            </draw:g>
          </table:covered-table-cell>
          <table:table-cell table:style-name="ce171" table:number-columns-spanned="2" table:number-rows-spanned="3"/>
          <table:covered-table-cell table:style-name="ce515">
            <draw:g table:end-cell-address="2樓.Z14" table:end-x="8.87mm" table:end-y="6.23mm" draw:z-index="5" draw:name="Group 32">
              <draw:custom-shape draw:name="Arc 33" draw:style-name="gr49" draw:text-style-name="P3" svg:width="6.68mm" svg:height="8.88mm" draw:transform="rotate (1.5707963267949) translate (17.19mm 12.58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4" draw:style-name="gr45" draw:text-style-name="P4" svg:x1="25.91mm" svg:y1="5.9mm" svg:x2="17.19mm" svg:y2="5.9mm">
                <text:p/>
              </draw:line>
            </draw:g>
          </table:covered-table-cell>
          <table:table-cell table:style-name="ce175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廁</text:p>
            <text:p>所</text:p>
            <draw:g table:end-cell-address="2樓.AA13" table:end-x="17.08mm" table:end-y="2.25mm" draw:z-index="1" draw:name="Group 6">
              <draw:custom-shape draw:name="Rectangle 7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8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9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0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144"/>
          <table:table-cell table:style-name="ce364" office:value-type="string" calcext:value-type="string" table:number-columns-spanned="4" table:number-rows-spanned="1">
            <text:p>7區</text:p>
          </table:table-cell>
          <table:covered-table-cell table:number-columns-repeated="2" table:style-name="ce184"/>
          <table:covered-table-cell table:style-name="ce504"/>
          <table:table-cell table:style-name="ce364" office:value-type="string" calcext:value-type="string" table:number-columns-spanned="4" table:number-rows-spanned="1">
            <text:p>6區</text:p>
          </table:table-cell>
          <table:covered-table-cell table:number-columns-repeated="2" table:style-name="ce184"/>
          <table:covered-table-cell table:style-name="ce504"/>
          <table:table-cell table:style-name="ce264" table:number-columns-spanned="2" table:number-rows-spanned="8">
            <draw:g table:end-cell-address="2樓.AJ14" table:end-x="8.96mm" table:end-y="5.29mm" draw:z-index="29" draw:name="Group 329">
              <draw:custom-shape draw:name="Arc 330" draw:style-name="gr94" draw:text-style-name="P3" svg:width="7.9mm" svg:height="11.26mm" svg:x="1.06mm" svg:y="0.38mm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31" draw:style-name="gr45" draw:text-style-name="P4" svg:x1="8.96mm" svg:y1="11.44mm" svg:x2="8.96mm" svg:y2="0.38mm">
                <text:p/>
              </draw:line>
            </draw:g>
          </table:table-cell>
          <table:covered-table-cell table:style-name="ce156"/>
          <table:covered-table-cell table:style-name="ce144"/>
          <table:table-cell table:style-name="ce206" office:value-type="string" calcext:value-type="string">
            <text:p>消防栓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215"/>
          <table:covered-table-cell table:style-name="ce66"/>
          <table:table-cell table:style-name="ce32" office:value-type="string" calcext:value-type="string" table:number-columns-spanned="2" table:number-rows-spanned="3">
            <text:p>224B</text:p>
          </table:table-cell>
          <table:covered-table-cell table:style-name="ce376"/>
          <table:table-cell table:style-name="ce49" office:value-type="string" calcext:value-type="string" table:number-columns-spanned="2" table:number-rows-spanned="3">
            <text:p>223B</text:p>
          </table:table-cell>
          <table:covered-table-cell table:style-name="ce391"/>
          <table:table-cell table:style-name="ce66" office:value-type="string" calcext:value-type="string" table:number-columns-spanned="2" table:number-rows-spanned="3">
            <text:p>222B</text:p>
          </table:table-cell>
          <table:covered-table-cell table:style-name="ce412"/>
          <table:table-cell table:style-name="ce223" office:value-type="string" calcext:value-type="string" table:number-columns-spanned="2" table:number-rows-spanned="3">
            <text:p>221B</text:p>
          </table:table-cell>
          <table:covered-table-cell table:style-name="ce391"/>
          <table:table-cell table:style-name="ce228" office:value-type="string" calcext:value-type="string" table:number-columns-spanned="1" table:number-rows-spanned="3">
            <text:p>220B</text:p>
          </table:table-cell>
          <table:covered-table-cell table:style-name="ce179"/>
          <table:covered-table-cell table:number-columns-repeated="3" table:style-name="ce456"/>
          <table:covered-table-cell table:style-name="ce247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172"/>
          <table:covered-table-cell table:style-name="ce515"/>
          <table:covered-table-cell table:style-name="ce168"/>
          <table:covered-table-cell table:style-name="ce144"/>
          <table:table-cell table:style-name="ce182" office:value-type="string" calcext:value-type="string" table:number-columns-spanned="2" table:number-rows-spanned="1">
            <text:p>213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212C</text:p>
          </table:table-cell>
          <table:covered-table-cell table:style-name="ce189"/>
          <table:table-cell table:style-name="ce182" office:value-type="string" calcext:value-type="string" table:number-columns-spanned="2" table:number-rows-spanned="1">
            <text:p>211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210C</text:p>
          </table:table-cell>
          <table:covered-table-cell table:style-name="ce189"/>
          <table:covered-table-cell table:style-name="ce265"/>
          <table:covered-table-cell table:style-name="ce156"/>
          <table:covered-table-cell table:style-name="ce144"/>
          <table:table-cell table:style-name="ce207"/>
          <table:table-cell table:number-columns-repeated="985"/>
        </table:table-row>
        <table:table-row table:style-name="ro3">
          <table:covered-table-cell table:style-name="ce31"/>
          <table:covered-table-cell table:style-name="ce215"/>
          <table:covered-table-cell table:style-name="ce66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391"/>
          <table:covered-table-cell table:style-name="ce229"/>
          <table:covered-table-cell table:style-name="ce179"/>
          <table:covered-table-cell table:number-columns-repeated="3" table:style-name="ce456"/>
          <table:covered-table-cell table:style-name="ce247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173"/>
          <table:covered-table-cell table:style-name="ce177"/>
          <table:covered-table-cell table:style-name="ce168"/>
          <table:covered-table-cell table:style-name="ce144"/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covered-table-cell table:style-name="ce265"/>
          <table:covered-table-cell table:style-name="ce156"/>
          <table:covered-table-cell table:style-name="ce144"/>
          <table:table-cell table:style-name="ce206">
            <draw:custom-shape table:end-cell-address="2樓.AN15" table:end-x="6.26mm" table:end-y="6.35mm" draw:z-index="26" draw:name="Rectangle 322" draw:style-name="gr51" draw:text-style-name="P10" svg:width="4.96mm" svg:height="0.07mm" svg:x="27.37mm" svg:y="6.41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215"/>
          <table:covered-table-cell table:style-name="ce66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391"/>
          <table:covered-table-cell table:style-name="ce230"/>
          <table:covered-table-cell table:style-name="ce179">
            <draw:custom-shape table:end-cell-address="2樓.T16" table:end-x="1.62mm" table:end-y="36.82mm" draw:z-index="32" draw:name="Text Box 335" draw:style-name="gr95" draw:text-style-name="P2" svg:width="91.13mm" svg:height="10.02mm" svg:x="16.31mm" svg:y="26.8mm">
              <text:p text:style-name="P1"><text:span text:style-name="T2">1 </text:span><text:span text:style-name="T2">樓</text:span><text:span text:style-name="T2">3</text:span><text:span text:style-name="T2">、</text:span><text:span text:style-name="T2">4</text:span><text:span text:style-name="T2">、</text:span><text:span text:style-name="T2">5 </text:span><text:span text:style-name="T2">區上來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3" table:style-name="ce456"/>
          <table:covered-table-cell table:style-name="ce247"/>
          <table:covered-table-cell table:style-name="ce144"/>
          <table:covered-table-cell table:style-name="ce598"/>
          <table:covered-table-cell table:style-name="ce144"/>
          <table:covered-table-cell table:style-name="ce144">
            <draw:custom-shape table:end-cell-address="2樓.AA18" table:end-x="2.29mm" table:end-y="10.84mm" draw:z-index="0" draw:name="AutoShape 384" draw:style-name="gr96" draw:text-style-name="P7" svg:width="381.47mm" svg:height="99.6mm" draw:transform="rotate (-3.14159265358979) translate (-657.54mm -136.16mm)">
              <text:p/>
              <draw:enhanced-geometry draw:text-rotate-angle="180" svg:viewBox="0 0 21600 21600" draw:text-areas="?f7 ?f0 21600 ?f2" draw:type="left-arrow" draw:modifiers="4271 4984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168"/>
          <table:covered-table-cell table:style-name="ce491"/>
          <table:table-cell table:style-name="ce174" office:value-type="string" calcext:value-type="string" table:number-columns-spanned="2" table:number-rows-spanned="7">
            <text:p/>
            <text:p/>
            <text:p/>
            <text:p/>
            <text:p/>
            <text:p>公</text:p>
            <text:p>共</text:p>
            <text:p>淋</text:p>
            <text:p>浴</text:p>
            <text:p>間</text:p>
          </table:table-cell>
          <table:covered-table-cell table:style-name="ce178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265">
            <draw:custom-shape table:end-cell-address="2樓.AM16" table:end-x="10.6mm" table:end-y="3.9mm" draw:z-index="30" draw:name="Rectangle 332" draw:style-name="gr97" draw:text-style-name="P10" svg:width="34.21mm" svg:height="1.79mm" draw:transform="rotate (1.5707963267949) translate (3.25mm 2.1mm)">
              <text:p/>
              <draw:enhanced-geometry draw:text-rotate-angle="90" svg:viewBox="0 0 21600 21600" draw:mirror-vertical="true" draw:type="rectangle" draw:enhanced-path="M 0 0 L 21600 0 21600 21600 0 21600 0 0 Z N"/>
            </draw:custom-shape>
          </table:covered-table-cell>
          <table:covered-table-cell table:style-name="ce156"/>
          <table:covered-table-cell table:style-name="ce144"/>
          <table:table-cell table:style-name="ce209" office:value-type="string" calcext:value-type="string">
            <text:p>公布欄</text:p>
            <text:p/>
            <text:p/>
            <text:p/>
            <text:p/>
            <text:p>公共電話</text:p>
            <draw:custom-shape table:end-cell-address="2樓.AM16" table:end-x="14.73mm" table:end-y="26.15mm" draw:z-index="38" draw:name="AutoShape 365" draw:style-name="gr53" draw:text-style-name="P7" svg:width="5.76mm" svg:height="3.4mm" svg:x="8.97mm" svg:y="22.75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215"/>
          <table:covered-table-cell table:style-name="ce66"/>
          <table:table-cell table:style-name="ce26" office:value-type="string" calcext:value-type="string">
            <text:p>1室長</text:p>
          </table:table-cell>
          <table:table-cell table:style-name="ce376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table-cell table:style-name="ce26" office:value-type="string" calcext:value-type="string">
            <text:p>1室長</text:p>
          </table:table-cell>
          <table:table-cell table:style-name="ce225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231" office:value-type="float" office:value="3" calcext:value-type="float">
            <text:p>3</text:p>
          </table:table-cell>
          <table:covered-table-cell table:number-columns-repeated="3" table:style-name="ce456"/>
          <table:covered-table-cell table:style-name="ce247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covered-table-cell table:style-name="ce265"/>
          <table:covered-table-cell table:style-name="ce156"/>
          <table:covered-table-cell table:style-name="ce144"/>
          <table:table-cell table:style-name="ce210" office:value-type="string" calcext:value-type="string">
            <text:p>瓦牆</text:p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215"/>
          <table:covered-table-cell table:style-name="ce6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table-cell table:style-name="ce25"/>
          <table:table-cell table:style-name="ce58"/>
          <table:table-cell table:style-name="ce69"/>
          <table:table-cell table:style-name="ce79"/>
          <table:covered-table-cell table:number-columns-repeated="3" table:style-name="ce575"/>
          <table:covered-table-cell table:style-name="ce248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265"/>
          <table:covered-table-cell table:style-name="ce156"/>
          <table:covered-table-cell table:style-name="ce144"/>
          <table:table-cell table:style-name="ce208" office:value-type="string" calcext:value-type="string">
            <text:p/>
            <text:p/>
            <text:p/>
            <text:p>木門</text:p>
            <text:p/>
            <text:p/>
            <text:p/>
            <draw:g table:end-cell-address="2樓.AM18" table:end-x="15.18mm" table:end-y="20.22mm" draw:z-index="13" draw:name="Group 211">
              <draw:custom-shape draw:name="Arc 212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13" draw:style-name="gr45" draw:text-style-name="P4" svg:x1="15.16mm" svg:y1="10.74mm" svg:x2="15.16mm" svg:y2="20.24mm">
                <text:p/>
              </draw:line>
            </draw:g>
            <draw:g table:end-cell-address="2樓.AM18" table:end-x="15.18mm" table:end-y="20.22mm" draw:z-index="21" draw:name="Group 310">
              <draw:custom-shape draw:name="Arc 311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12" draw:style-name="gr45" draw:text-style-name="P4" svg:x1="15.16mm" svg:y1="10.74mm" svg:x2="15.16mm" svg:y2="20.24mm">
                <text:p/>
              </draw:line>
            </draw:g>
            <draw:g table:end-cell-address="2樓.AM18" table:end-x="17.66mm" table:end-y="44.83mm" draw:z-index="36" draw:name="Group 357">
              <draw:custom-shape draw:name="Rectangle 358" draw:style-name="gr57" draw:text-style-name="P7" svg:width="0.14mm" svg:height="6.4mm" draw:transform="rotate (1.5707963267949) translate (4.73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59" draw:style-name="gr57" draw:text-style-name="P7" svg:width="0.14mm" svg:height="6.4mm" draw:transform="rotate (1.5707963267949) translate (4.73mm 44.6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60" draw:style-name="gr57" draw:text-style-name="P7" svg:width="0.14mm" svg:height="6.4mm" draw:transform="rotate (1.5707963267949) translate (11.26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61" draw:style-name="gr57" draw:text-style-name="P7" svg:width="0.14mm" svg:height="6.4mm" draw:transform="rotate (1.5707963267949) translate (11.26mm 44.6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2樓.AM18" table:end-x="15.18mm" table:end-y="20.22mm" draw:z-index="37" draw:name="Group 362">
              <draw:custom-shape draw:name="Arc 363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64" draw:style-name="gr45" draw:text-style-name="P4" svg:x1="15.16mm" svg:y1="10.74mm" svg:x2="15.16mm" svg:y2="20.24mm">
                <text:p/>
              </draw:line>
            </draw:g>
            <draw:g table:end-cell-address="2樓.AM18" table:end-x="15.18mm" table:end-y="20.22mm" draw:z-index="39" draw:name="Group 366">
              <draw:custom-shape draw:name="Arc 367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368" draw:style-name="gr45" draw:text-style-name="P4" svg:x1="15.16mm" svg:y1="10.74mm" svg:x2="15.16mm" svg:y2="20.24mm">
                <text:p/>
              </draw:line>
            </draw:g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215"/>
          <table:covered-table-cell table:style-name="ce66"/>
          <table:table-cell table:style-name="ce25" office:value-type="float" office:value="2" calcext:value-type="float">
            <text:p>2</text:p>
          </table:table-cell>
          <table:table-cell table:style-name="ce376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table-cell table:style-name="ce25" office:value-type="float" office:value="2" calcext:value-type="float">
            <text:p>2</text:p>
          </table:table-cell>
          <table:table-cell table:style-name="ce391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table-cell table:style-name="ce236" office:value-type="string" calcext:value-type="string" table:number-columns-spanned="4" table:number-rows-spanned="3">
            <text:p>文</text:p>
            <text:p>康</text:p>
            <text:p>中</text:p>
            <text:p>心</text:p>
          </table:table-cell>
          <table:covered-table-cell table:number-columns-repeated="2" table:style-name="ce242"/>
          <table:covered-table-cell table:style-name="ce249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covered-table-cell table:style-name="ce265"/>
          <table:covered-table-cell table:style-name="ce156"/>
          <table:covered-table-cell table:style-name="ce144"/>
          <table:table-cell table:style-name="ce211" office:value-type="string" calcext:value-type="string">
            <text:p>鋁窗</text:p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215"/>
          <table:covered-table-cell table:style-name="ce66"/>
          <table:table-cell table:style-name="ce25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table-cell table:style-name="ce25" table:number-columns-spanned="1" table:number-rows-spanned="2"/>
          <table:table-cell table:style-name="ce226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covered-table-cell table:style-name="ce237"/>
          <table:covered-table-cell table:number-columns-repeated="2" table:style-name="ce243"/>
          <table:covered-table-cell table:style-name="ce196"/>
          <table:covered-table-cell table:style-name="ce144"/>
          <table:covered-table-cell table:style-name="ce598"/>
          <table:covered-table-cell table:number-columns-repeated="2" table:style-name="ce144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covered-table-cell table:style-name="ce265">
            <draw:g table:end-cell-address="2樓.AK21" table:end-x="4.63mm" table:end-y="4.14mm" draw:z-index="12" draw:name="Group 153">
              <draw:g draw:name="Group 154">
                <draw:g draw:name="Group 155">
                  <draw:custom-shape draw:name="Arc 156" draw:style-name="gr98" draw:text-style-name="P3" svg:width="3.73mm" svg:height="14.92mm" draw:transform="rotate (-3.14159265358979) translate (13.85mm 26.66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57" draw:style-name="gr10" draw:text-style-name="P4" svg:x1="13.85mm" svg:y1="12.01mm" svg:x2="13.85mm" svg:y2="26.66mm">
                    <text:p/>
                  </draw:line>
                </draw:g>
                <draw:g draw:name="Group 158">
                  <draw:custom-shape draw:name="Arc 159" draw:style-name="gr99" draw:text-style-name="P3" svg:width="4.04mm" svg:height="15.59mm" svg:x="5.89mm" svg:y="10.3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0" draw:style-name="gr10" draw:text-style-name="P4" svg:x1="5.89mm" svg:y1="10.66mm" svg:x2="5.89mm" svg:y2="25.97mm">
                    <text:p/>
                  </draw:line>
                </draw:g>
              </draw:g>
              <draw:line draw:name="Line 161" draw:style-name="gr10" draw:text-style-name="P4" svg:x1="13.7mm" svg:y1="27.12mm" svg:x2="5.65mm" svg:y2="27.12mm">
                <text:p/>
              </draw:line>
            </draw:g>
          </table:covered-table-cell>
          <table:covered-table-cell table:style-name="ce156">
            <draw:g table:end-cell-address="2樓.AL20" table:end-x="1.73mm" table:end-y="8mm" draw:z-index="9" draw:name="Group 42">
              <draw:custom-shape draw:name="Oval 43" draw:style-name="gr100" draw:text-style-name="P8" svg:width="2.17mm" svg:height="1.74mm" draw:transform="rotate (-1.5707963267949) translate (10.96mm 5.83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44" draw:style-name="gr101" draw:text-style-name="P8" svg:width="2.1mm" svg:height="1.74mm" draw:transform="rotate (-1.5707963267949) translate (10.96mm 3.59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144"/>
          <table:table-cell table:style-name="ce207">
            <draw:g table:end-cell-address="2樓.AM21" table:end-x="16.49mm" table:end-y="1.88mm" draw:z-index="35" draw:name="Group 348">
              <draw:g draw:name="Group 349">
                <draw:g draw:name="Group 350">
                  <draw:custom-shape draw:name="Arc 351" draw:style-name="gr62" draw:text-style-name="P3" svg:width="4.18mm" svg:height="11.12mm" draw:transform="rotate (-3.14159265358979) translate (11.52mm 24.51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52" draw:style-name="gr10" draw:text-style-name="P4" svg:x1="7.34mm" svg:y1="13.59mm" svg:x2="7.34mm" svg:y2="24.51mm">
                    <text:p/>
                  </draw:line>
                </draw:g>
                <draw:g draw:name="Group 353">
                  <draw:custom-shape draw:name="Arc 354" draw:style-name="gr63" draw:text-style-name="P3" svg:width="4.5mm" svg:height="11.63mm" svg:x="11.75mm" svg:y="12.39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55" draw:style-name="gr10" draw:text-style-name="P4" svg:x1="16.25mm" svg:y1="12.6mm" svg:x2="16.25mm" svg:y2="24.02mm">
                    <text:p/>
                  </draw:line>
                </draw:g>
              </draw:g>
              <draw:line draw:name="Line 356" draw:style-name="gr10" draw:text-style-name="P4" svg:x1="7.5mm" svg:y1="24.86mm" svg:x2="16.49mm" svg:y2="24.86mm">
                <text:p/>
              </draw:line>
            </draw:g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215"/>
          <table:covered-table-cell table:style-name="ce66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covered-table-cell table:style-name="ce28"/>
          <table:covered-table-cell table:style-name="ce227"/>
          <table:covered-table-cell table:style-name="ce53"/>
          <table:covered-table-cell table:style-name="ce81"/>
          <table:covered-table-cell table:style-name="ce238"/>
          <table:covered-table-cell table:number-columns-repeated="2" table:style-name="ce244"/>
          <table:covered-table-cell table:style-name="ce250"/>
          <table:covered-table-cell table:style-name="ce623">
            <draw:custom-shape table:end-cell-address="2樓.S21" table:end-x="8.98mm" table:end-y="21.45mm" draw:z-index="20" draw:name="Rectangle 282" draw:style-name="gr102" draw:text-style-name="P10" svg:width="17.16mm" svg:height="3.37mm" svg:x="9.02mm" svg:y="18.1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style-name="ce259"/>
          <table:covered-table-cell table:number-columns-repeated="2" table:style-name="ce623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covered-table-cell table:style-name="ce28"/>
          <table:covered-table-cell table:style-name="ce75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53"/>
          <table:covered-table-cell table:style-name="ce191"/>
          <table:table-cell table:style-name="ce266" office:value-type="string" calcext:value-type="string" table:number-columns-spanned="2" table:number-rows-spanned="1">
            <text:p>2樓</text:p>
            <text:p>北門</text:p>
          </table:table-cell>
          <table:covered-table-cell table:style-name="ce271">
            <draw:custom-shape table:end-cell-address="2樓.AL22" table:end-x="7.05mm" table:end-y="4.09mm" draw:z-index="41" draw:name="AutoShape 378" draw:style-name="gr103" draw:text-style-name="P7" svg:width="21.96mm" svg:height="32.23mm" draw:transform="rotate (1.5707963267949) translate (-15.95mm -27.11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144"/>
          <table:table-cell table:style-name="ce209" office:value-type="string" calcext:value-type="string">
            <text:p>鋁門</text:p>
            <text:p/>
            <text:p>鐵捲門</text:p>
            <draw:g table:end-cell-address="2樓.AM23" table:end-x="15.04mm" table:end-y="4.54mm" draw:z-index="34" draw:name="Group 339">
              <draw:g draw:name="Group 340">
                <draw:g draw:name="Group 341">
                  <draw:custom-shape draw:name="Arc 342" draw:style-name="gr67" draw:text-style-name="P3" svg:width="3.12mm" svg:height="9.95mm" draw:transform="rotate (-3.14159265358979) translate (15.04mm 33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43" draw:style-name="gr3" draw:text-style-name="P4" svg:x1="15.04mm" svg:y1="23.77mm" svg:x2="15.04mm" svg:y2="33.54mm">
                    <text:p/>
                  </draw:line>
                </draw:g>
                <draw:g draw:name="Group 344">
                  <draw:custom-shape draw:name="Arc 345" draw:style-name="gr68" draw:text-style-name="P3" svg:width="3.36mm" svg:height="10.41mm" svg:x="8.39mm" svg:y="22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346" draw:style-name="gr3" draw:text-style-name="P4" svg:x1="8.39mm" svg:y1="22.87mm" svg:x2="8.39mm" svg:y2="33.09mm">
                    <text:p/>
                  </draw:line>
                </draw:g>
              </draw:g>
              <draw:line draw:name="Line 347" draw:style-name="gr3" draw:text-style-name="P4" svg:x1="14.92mm" svg:y1="33.86mm" svg:x2="8.2mm" svg:y2="33.86mm">
                <text:p/>
              </draw:line>
            </draw:g>
            <draw:g table:end-cell-address="2樓.AM21" table:end-x="20.12mm" table:end-y="11.82mm" draw:z-index="40" draw:name="Group 369">
              <draw:custom-shape draw:name="Oval 370" draw:style-name="gr104" draw:text-style-name="P7" svg:width="5.65mm" svg:height="1.77mm" svg:x="3.48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71" draw:style-name="gr105" draw:text-style-name="P7" svg:width="5.34mm" svg:height="1.77mm" svg:x="9.13mm" svg:y="10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72" draw:style-name="gr104" draw:text-style-name="P7" svg:width="5.65mm" svg:height="1.77mm" svg:x="14.47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216" office:value-type="string" calcext:value-type="string" table:number-columns-spanned="2" table:number-rows-spanned="1">
            <text:p>陽台</text:p>
          </table:table-cell>
          <table:covered-table-cell table:style-name="ce218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2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14" table:number-columns-repeated="2"/>
          <table:table-cell table:style-name="ce363"/>
          <table:table-cell table:style-name="ce251"/>
          <table:table-cell table:style-name="ce257"/>
          <table:table-cell table:style-name="ce251"/>
          <table:table-cell table:style-name="ce257"/>
          <table:table-cell table:style-name="ce251"/>
          <table:covered-table-cell table:style-name="ce169"/>
          <table:covered-table-cell table:style-name="ce170"/>
          <table:covered-table-cell table:style-name="ce175"/>
          <table:covered-table-cell table:style-name="ce180"/>
          <table:covered-table-cell table:style-name="ce169">
            <draw:g table:end-cell-address="2樓.AA22" table:end-x="8.44mm" table:end-y="5.42mm" draw:z-index="2" draw:name="Group 11">
              <draw:custom-shape draw:name="Rectangle 12" draw:style-name="gr73" draw:text-style-name="P7" svg:width="0.17mm" svg:height="8.35mm" draw:transform="rotate (1.5707963267949) translate (8.78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3" draw:style-name="gr73" draw:text-style-name="P7" svg:width="0.17mm" svg:height="8.35mm" draw:transform="rotate (1.5707963267949) translate (8.78mm 5.19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4" draw:style-name="gr73" draw:text-style-name="P7" svg:width="0.17mm" svg:height="8.35mm" draw:transform="rotate (1.5707963267949) translate (17.29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5" draw:style-name="gr73" draw:text-style-name="P7" svg:width="0.17mm" svg:height="8.35mm" draw:transform="rotate (1.5707963267949) translate (17.29mm 5.19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covered-table-cell>
          <table:covered-table-cell table:style-name="ce623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67" office:value-type="string" calcext:value-type="string" table:number-columns-spanned="2" table:number-rows-spanned="2">
            <text:p>通</text:p>
            <text:p>橋</text:p>
          </table:table-cell>
          <table:covered-table-cell table:style-name="ce272"/>
          <table:covered-table-cell table:style-name="ce144"/>
          <table:table-cell table:style-name="ce207"/>
          <table:table-cell table:number-columns-repeated="985"/>
        </table:table-row>
        <table:table-row table:style-name="ro8">
          <table:table-cell table:style-name="ce4" table:number-columns-spanned="16" table:number-rows-spanned="1"/>
          <table:covered-table-cell table:number-columns-repeated="15" table:style-name="ce15"/>
          <table:table-cell table:style-name="ce252" table:number-columns-repeated="3"/>
          <table:table-cell table:style-name="ce15" table:number-columns-spanned="2" table:number-rows-spanned="1"/>
          <table:covered-table-cell table:style-name="ce15"/>
          <table:table-cell table:style-name="ce15" table:number-columns-spanned="14" table:number-rows-spanned="1"/>
          <table:covered-table-cell table:number-columns-repeated="13" table:style-name="ce15"/>
          <table:covered-table-cell table:style-name="ce268"/>
          <table:covered-table-cell table:style-name="ce273"/>
          <table:covered-table-cell table:style-name="ce623"/>
          <table:table-cell table:style-name="ce212" office:value-type="string" calcext:value-type="string">
            <text:p>鐵門</text:p>
          </table:table-cell>
          <table:table-cell table:number-columns-repeated="985"/>
        </table:table-row>
        <table:table-row table:style-name="ro9">
          <table:table-cell table:number-columns-repeated="32"/>
          <table:table-cell>
            <draw:custom-shape table:end-cell-address="2樓.AK24" table:end-x="7.98mm" table:end-y="10.58mm" draw:z-index="44" draw:name="Text Box 381" draw:style-name="gr106" draw:text-style-name="P2" svg:width="58.71mm" svg:height="8.44mm" svg:x="10.04mm" svg:y="2.16mm">
              <text:p text:style-name="P1"><text:span text:style-name="T2">前往運動公園集合點名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3"/>
          <table:table-cell>
            <draw:custom-shape table:end-cell-address="2樓.AP26" table:end-x="10.88mm" table:end-y="4.97mm" draw:z-index="43" draw:name="AutoShape 380" draw:style-name="gr107" draw:text-style-name="P7" svg:width="77.18mm" svg:height="10.79mm" svg:x="86.4mm" svg:y="24.88mm">
              <text:p/>
              <draw:enhanced-geometry draw:text-rotate-angle="-18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number-columns-repeated="987"/>
        </table:table-row>
        <table:table-row table:style-name="ro10" table:number-rows-repeated="104855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Area" table:base-cell-address="$1樓.$A$1" table:cell-range-address="$2樓.$A$1:.$AM$24" table:range-usable-as="print-range"/>
        </table:named-expressions>
      </table:table>
      <table:table table:name="3樓" table:style-name="ta3" table:print-ranges="3樓.A1:3樓.AM24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number-columns-repeated="10" table:default-cell-style-name="ce5"/>
        <table:table-column table:style-name="co4" table:default-cell-style-name="ce5"/>
        <table:table-column table:style-name="co5" table:default-cell-style-name="ce5"/>
        <table:table-column table:style-name="co3" table:number-columns-repeated="20" table:default-cell-style-name="ce5"/>
        <table:table-column table:style-name="co2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985" table:default-cell-style-name="Default"/>
        <table:table-row table:style-name="ro1">
          <table:table-cell table:style-name="ce1" office:value-type="string" calcext:value-type="string" table:number-columns-spanned="33" table:number-rows-spanned="1">
            <text:p>建國科技大學學生宿舍 3 樓消防設備與逃生疏散路線暨床位分配表</text:p>
            <draw:custom-shape table:end-cell-address="3樓.C1" table:end-x="9.23mm" table:end-y="11.11mm" draw:z-index="56" draw:name="Text Box 258" draw:style-name="gr1" draw:text-style-name="P2" svg:width="25.88mm" svg:height="8.73mm" svg:x="3.73mm" svg:y="2.38mm">
              <text:p text:style-name="P1"><text:span text:style-name="T1">附件</text:span><text:span text:style-name="T1">2-1-3</text:span></text:p>
              <draw:enhanced-geometry svg:viewBox="0 0 21600 21600" draw:type="mso-spt202" draw:enhanced-path="M 0 0 L 21600 0 21600 21600 0 21600 0 0 Z N"/>
            </draw:custom-shape>
          </table:table-cell>
          <table:covered-table-cell table:number-columns-repeated="32" table:style-name="ce1"/>
          <table:table-cell table:style-name="ce531" office:value-type="string" calcext:value-type="string" table:number-columns-spanned="5" table:number-rows-spanned="1">
            <text:p>100.8.18製圖</text:p>
          </table:table-cell>
          <table:covered-table-cell table:number-columns-repeated="4" table:style-name="ce531"/>
          <table:table-cell table:number-columns-repeated="986"/>
        </table:table-row>
        <table:table-row table:style-name="ro2">
          <table:table-cell table:style-name="ce2" table:number-columns-spanned="35" table:number-rows-spanned="1"/>
          <table:covered-table-cell table:number-columns-repeated="34" table:style-name="ce6"/>
          <table:table-cell table:style-name="ce193" table:number-columns-repeated="2"/>
          <table:table-cell table:style-name="ce201" table:number-columns-spanned="1" table:number-rows-spanned="22"/>
          <table:table-cell table:number-columns-repeated="986"/>
        </table:table-row>
        <table:table-row table:style-name="ro3">
          <table:table-cell table:style-name="ce31" table:number-columns-spanned="1" table:number-rows-spanned="20"/>
          <table:table-cell table:style-name="ce7" office:value-type="string" calcext:value-type="string" table:number-columns-spanned="2" table:number-rows-spanned="9">
            <text:p>樓</text:p>
            <text:p>梯</text:p>
          </table:table-cell>
          <table:covered-table-cell table:style-name="ce1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220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83" office:value-type="string" calcext:value-type="string" table:number-columns-spanned="2" table:number-rows-spanned="1">
            <text:p>陽台</text:p>
          </table:table-cell>
          <table:covered-table-cell table:style-name="ce87"/>
          <table:table-cell table:style-name="ce76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10" office:value-type="string" calcext:value-type="string" table:number-columns-spanned="1" table:number-rows-spanned="3">
            <text:p>電</text:p>
            <text:p>梯</text:p>
          </table:table-cell>
          <table:table-cell table:style-name="ce296"/>
          <table:table-cell table:style-name="ce298" office:value-type="string" calcext:value-type="string" table:number-columns-spanned="2" table:number-rows-spanned="1">
            <text:p>陽台</text:p>
          </table:table-cell>
          <table:covered-table-cell table:style-name="ce300"/>
          <table:table-cell table:style-name="ce36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>
            <draw:g table:end-cell-address="3樓.AK5" table:end-x="5.14mm" table:end-y="0.22mm" draw:z-index="42" draw:name="Group 231">
              <draw:g draw:name="Group 232">
                <draw:custom-shape draw:name="Arc 233" draw:style-name="gr108" draw:text-style-name="P3" svg:width="7.65mm" svg:height="14.51mm" draw:transform="rotate (1.52000724556186) translate (16.66mm 12.2mm)">
                  <text:p/>
  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  <draw:equation draw:name="f0" draw:formula=""/>
                    <draw:equation draw:name="f1" draw:formula=""/>
                    <draw:equation draw:name="f2" draw:formula=""/>
                    <draw:equation draw:name="f3" draw:formula=""/>
                    <draw:equation draw:name="f4" draw:formula=""/>
                    <draw:equation draw:name="f5" draw:formula=""/>
                    <draw:equation draw:name="f6" draw:formula=""/>
                    <draw:equation draw:name="f7" draw:formula=""/>
                    <draw:equation draw:name="f8" draw:formula="21600"/>
                  </draw:enhanced-geometry>
                </draw:custom-shape>
                <draw:line draw:name="Line 234" draw:style-name="gr10" draw:text-style-name="P4" svg:x1="16.92mm" svg:y1="5.28mm" svg:x2="31.15mm" svg:y2="4.56mm">
                  <text:p/>
                </draw:line>
              </draw:g>
              <draw:line draw:name="Line 235" draw:style-name="gr10" draw:text-style-name="P4" svg:x1="31.03mm" svg:y1="11.81mm" svg:x2="31.03mm" svg:y2="4.56mm">
                <text:p/>
              </draw:line>
            </draw:g>
          </table:covered-table-cell>
          <table:table-cell table:style-name="ce310" office:value-type="string" calcext:value-type="string" table:number-columns-spanned="2" table:number-rows-spanned="6">
            <text:p/>
            <text:p/>
            <text:p>樓</text:p>
            <text:p>梯</text:p>
          </table:table-cell>
          <table:covered-table-cell table:style-name="ce657"/>
          <table:covered-table-cell table:style-name="ce491"/>
          <table:table-cell table:style-name="ce202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58" office:value-type="float" office:value="2" calcext:value-type="float">
            <text:p>2</text:p>
          </table:table-cell>
          <table:table-cell table:style-name="ce84" office:value-type="float" office:value="4" calcext:value-type="float">
            <text:p>4</text:p>
          </table:table-cell>
          <table:table-cell table:style-name="ce88" office:value-type="float" office:value="2" calcext:value-type="float">
            <text:p>2</text:p>
          </table:table-cell>
          <table:table-cell table:style-name="ce79" office:value-type="float" office:value="2" calcext:value-type="float" table:number-columns-spanned="2" table:number-rows-spanned="1">
            <text:p>2</text:p>
          </table:table-cell>
          <table:covered-table-cell table:style-name="ce101"/>
          <table:covered-table-cell table:style-name="ce111"/>
          <table:table-cell table:style-name="ce363" table:number-columns-spanned="1" table:number-rows-spanned="5"/>
          <table:table-cell table:style-name="ce125" table:number-columns-spanned="2" table:number-rows-spanned="4"/>
          <table:covered-table-cell table:style-name="ce137"/>
          <table:table-cell table:style-name="ce25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covered-table-cell table:style-name="ce311"/>
          <table:covered-table-cell table:style-name="ce657"/>
          <table:covered-table-cell table:style-name="ce491"/>
          <table:table-cell table:style-name="ce202" table:number-columns-repeated="986"/>
        </table:table-row>
        <table:table-row table:style-name="ro4">
          <table:covered-table-cell table:style-name="ce31"/>
          <table:covered-table-cell table:style-name="ce31">
            <draw:custom-shape table:end-cell-address="3樓.C12" table:end-x="5.74mm" table:end-y="1.84mm" draw:z-index="38" draw:name="Text Box 192" draw:style-name="gr109" draw:text-style-name="P6" svg:width="11.23mm" svg:height="158.64mm" svg:x="3.73mm" svg:y="5.08mm">
              <text:p text:style-name="P5"><text:span text:style-name="T2">1</text:span><text:span text:style-name="T2">、</text:span><text:span text:style-name="T2">2</text:span><text:span text:style-name="T2">樓上來，</text:span><text:span text:style-name="T2">4</text:span><text:span text:style-name="T2">、</text:span><text:span text:style-name="T2">5</text:span><text:span text:style-name="T2">樓下來由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7">
            <draw:custom-shape table:end-cell-address="3樓.M5" table:end-x="8.36mm" table:end-y="17.97mm" draw:z-index="0" draw:name="AutoShape 194" draw:style-name="gr110" draw:text-style-name="P7" svg:width="178.65mm" svg:height="343.08mm" draw:transform="rotate (1.5707963267949) translate (-170.88mm -503.75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112"/>
          <table:covered-table-cell table:style-name="ce363"/>
          <table:covered-table-cell table:style-name="ce126"/>
          <table:covered-table-cell table:style-name="ce138"/>
          <table:table-cell table:style-name="ce25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311">
            <draw:custom-shape table:end-cell-address="3樓.AK9" table:end-x="7.48mm" table:end-y="0.72mm" draw:z-index="31" draw:name="Text Box 148" draw:style-name="gr111" draw:text-style-name="P6" svg:width="11.22mm" svg:height="90.21mm" svg:x="5.48mm" svg:y="13.86mm">
              <text:p text:style-name="P5"><text:span text:style-name="T2">4</text:span><text:span text:style-name="T2">樓下去由</text:span><text:span text:style-name="T2">2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657"/>
          <table:covered-table-cell table:style-name="ce491">
            <draw:custom-shape table:end-cell-address="3樓.AQ5" table:end-x="14.46mm" table:end-y="19.21mm" draw:z-index="30" draw:name="AutoShape 143" draw:style-name="gr112" draw:text-style-name="P7" svg:width="15.4mm" svg:height="128.82mm" draw:transform="rotate (-1.5707963267949) translate (-45.72mm 3.83mm)">
              <text:p/>
              <draw:enhanced-geometry draw:text-rotate-angle="270" svg:viewBox="0 0 21600 21600" draw:text-areas="?f7 ?f0 21600 ?f2" draw:type="left-arrow" draw:modifiers="4195 4319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74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6" office:value-type="float" office:value="3" calcext:value-type="float">
            <text:p>3</text:p>
          </table:table-cell>
          <table:table-cell table:style-name="ce37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63" office:value-type="float" office:value="3" calcext:value-type="float">
            <text:p>3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3" calcext:value-type="float">
            <text:p>3</text:p>
          </table:table-cell>
          <table:table-cell table:style-name="ce89" office:value-type="string" calcext:value-type="string">
            <text:p>1室長</text:p>
          </table:table-cell>
          <table:table-cell table:style-name="ce79" office:value-type="float" office:value="1" calcext:value-type="float" table:number-columns-spanned="2" table:number-rows-spanned="1">
            <text:p>1</text:p>
          </table:table-cell>
          <table:covered-table-cell table:style-name="ce102"/>
          <table:table-cell table:style-name="ce449" office:value-type="string" calcext:value-type="string" table:number-columns-spanned="1" table:number-rows-spanned="3">
            <text:p>資</text:p>
            <text:p>源</text:p>
            <text:p>回</text:p>
            <text:p>收</text:p>
            <text:p>桶</text:p>
          </table:table-cell>
          <table:covered-table-cell table:style-name="ce363"/>
          <table:covered-table-cell table:style-name="ce126"/>
          <table:covered-table-cell table:style-name="ce138"/>
          <table:table-cell table:style-name="ce145" office:value-type="string" calcext:value-type="string">
            <text:p>5副樓長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311"/>
          <table:covered-table-cell table:style-name="ce657"/>
          <table:covered-table-cell table:style-name="ce144"/>
          <table:table-cell table:style-name="ce275" office:value-type="string" calcext:value-type="string">
            <text:p>集合地點</text:p>
          </table:table-cell>
          <table:table-cell table:number-columns-repeated="985"/>
        </table:table-row>
        <table:table-row table:style-name="ro4">
          <table:covered-table-cell table:number-columns-repeated="2" table:style-name="ce31"/>
          <table:covered-table-cell table:style-name="ce17"/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449"/>
          <table:covered-table-cell table:style-name="ce363"/>
          <table:covered-table-cell table:style-name="ce127"/>
          <table:covered-table-cell table:style-name="ce139"/>
          <table:table-cell table:style-name="ce146"/>
          <table:table-cell table:style-name="ce152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311"/>
          <table:covered-table-cell table:style-name="ce657"/>
          <table:covered-table-cell table:style-name="ce144"/>
          <table:table-cell table:style-name="ce276" office:value-type="string" calcext:value-type="string">
            <text:p>運</text:p>
            <text:p>動</text:p>
            <text:p>公</text:p>
            <text:p>園</text:p>
          </table:table-cell>
          <table:table-cell table:style-name="ce274" table:number-columns-repeated="985"/>
        </table:table-row>
        <table:table-row table:style-name="ro5">
          <table:covered-table-cell table:number-columns-repeated="2" table:style-name="ce31"/>
          <table:covered-table-cell table:style-name="ce17"/>
          <table:table-cell table:style-name="ce24" office:value-type="string" calcext:value-type="string" table:number-columns-spanned="2" table:number-rows-spanned="3">
            <text:p>318B</text:p>
          </table:table-cell>
          <table:covered-table-cell table:style-name="ce38"/>
          <table:table-cell table:style-name="ce219" office:value-type="string" calcext:value-type="string" table:number-columns-spanned="2" table:number-rows-spanned="3">
            <text:p>317B</text:p>
          </table:table-cell>
          <table:covered-table-cell table:style-name="ce73"/>
          <table:table-cell table:style-name="ce84" office:value-type="string" calcext:value-type="string" table:number-columns-spanned="2" table:number-rows-spanned="3">
            <text:p>316B</text:p>
          </table:table-cell>
          <table:covered-table-cell table:style-name="ce38"/>
          <table:table-cell table:style-name="ce62" office:value-type="string" calcext:value-type="string" table:number-columns-spanned="2" table:number-rows-spanned="3">
            <text:p>315B</text:p>
          </table:table-cell>
          <table:covered-table-cell table:style-name="ce38"/>
          <table:table-cell table:style-name="ce287" office:value-type="string" calcext:value-type="string" table:number-columns-spanned="2" table:number-rows-spanned="3">
            <text:p>(<text:span text:style-name="T5">原314B)</text:span></text:p>
            <text:p><text:span text:style-name="T5">(2人無障礙套房)</text:span></text:p>
          </table:table-cell>
          <table:covered-table-cell table:style-name="ce103"/>
          <table:covered-table-cell table:style-name="ce449"/>
          <table:covered-table-cell table:style-name="ce363"/>
          <table:table-cell table:style-name="ce216" office:value-type="string" calcext:value-type="string" table:number-columns-spanned="2" table:number-rows-spanned="4">
            <text:p>教官值勤室</text:p>
          </table:table-cell>
          <table:covered-table-cell table:style-name="ce301"/>
          <table:table-cell table:style-name="ce147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covered-table-cell table:style-name="ce311"/>
          <table:covered-table-cell table:style-name="ce657"/>
          <table:covered-table-cell table:style-name="ce491"/>
          <table:table-cell table:number-columns-repeated="986"/>
        </table:table-row>
        <table:table-row table:style-name="ro4">
          <table:covered-table-cell table:number-columns-repeated="2" table:style-name="ce31"/>
          <table:covered-table-cell table:style-name="ce17"/>
          <table:covered-table-cell table:style-name="ce27"/>
          <table:covered-table-cell table:style-name="ce39"/>
          <table:covered-table-cell table:style-name="ce27"/>
          <table:covered-table-cell table:style-name="ce74"/>
          <table:covered-table-cell table:style-name="ce221"/>
          <table:covered-table-cell table:style-name="ce39"/>
          <table:covered-table-cell table:style-name="ce65"/>
          <table:covered-table-cell table:style-name="ce39"/>
          <table:covered-table-cell table:style-name="ce92"/>
          <table:covered-table-cell table:style-name="ce104"/>
          <table:table-cell table:style-name="ce233" table:number-columns-spanned="2" table:number-rows-spanned="3">
            <draw:g table:end-cell-address="3樓.N12" table:end-x="13.97mm" table:end-y="4.32mm" draw:z-index="11" draw:name="Group 37">
              <draw:g draw:name="Group 38">
                <draw:g draw:name="Group 39">
                  <draw:custom-shape draw:name="Arc 40" draw:style-name="gr9" draw:text-style-name="P3" svg:width="3.43mm" svg:height="15.26mm" draw:transform="rotate (-3.14159265358979) translate (9.85mm 62.4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1" draw:style-name="gr10" draw:text-style-name="P4" svg:x1="6.45mm" svg:y1="47.41mm" svg:x2="6.45mm" svg:y2="62.39mm">
                    <text:p/>
                  </draw:line>
                </draw:g>
                <draw:g draw:name="Group 42">
                  <draw:custom-shape draw:name="Arc 43" draw:style-name="gr11" draw:text-style-name="P3" svg:width="3.71mm" svg:height="15.95mm" svg:x="10.04mm" svg:y="45.74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4" draw:style-name="gr10" draw:text-style-name="P4" svg:x1="13.78mm" svg:y1="46.03mm" svg:x2="13.78mm" svg:y2="61.69mm">
                    <text:p/>
                  </draw:line>
                </draw:g>
              </draw:g>
              <draw:line draw:name="Line 45" draw:style-name="gr10" draw:text-style-name="P4" svg:x1="6.58mm" svg:y1="62.87mm" svg:x2="13.99mm" svg:y2="62.87mm">
                <text:p/>
              </draw:line>
            </draw:g>
          </table:table-cell>
          <table:covered-table-cell table:style-name="ce639"/>
          <table:covered-table-cell table:style-name="ce129"/>
          <table:covered-table-cell table:style-name="ce625"/>
          <table:table-cell table:style-name="ce25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8" office:value-type="string" calcext:value-type="string" table:number-columns-spanned="1" table:number-rows-spanned="3">
            <text:p>儲</text:p>
            <text:p>藏</text:p>
            <text:p>室</text:p>
          </table:table-cell>
          <table:table-cell table:style-name="ce9" office:value-type="string" calcext:value-type="string" table:number-columns-spanned="1" table:number-rows-spanned="3">
            <text:p/>
            <text:p/>
            <text:p>樓</text:p>
            <text:p>梯</text:p>
          </table:table-cell>
          <table:covered-table-cell table:style-name="ce144"/>
          <table:table-cell table:style-name="ce205" office:value-type="string" calcext:value-type="string">
            <text:p>圖例</text:p>
            <text:p/>
            <text:p/>
            <text:p/>
            <text:p>疏散方向</text:p>
            <draw:g table:end-cell-address="3樓.AM9" table:end-x="15.57mm" table:end-y="44.82mm" draw:z-index="25" draw:name="Group 127">
              <draw:custom-shape draw:name="Rectangle 128" draw:style-name="gr12" draw:text-style-name="P7" svg:width="1.5mm" svg:height="12.18mm" svg:x="9.72mm" svg:y="32.66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29" draw:style-name="gr13" draw:text-style-name="P7" svg:width="4.9mm" svg:height="2.04mm" svg:x="10.67mm" svg:y="33.83mm">
                <text:p/>
                <draw:enhanced-geometry svg:viewBox="0 0 21600 21600" draw:type="rectangle" draw:enhanced-path="M 0 0 L 21600 0 21600 21600 0 21600 0 0 Z N"/>
              </draw:custom-shape>
            </draw:g>
            <draw:custom-shape table:end-cell-address="3樓.AM9" table:end-x="16.22mm" table:end-y="22.93mm" draw:z-index="26" draw:name="AutoShape 130" draw:style-name="gr14" draw:text-style-name="P7" svg:width="9mm" svg:height="5.33mm" svg:x="7.22mm" svg:y="17.62mm">
              <text:p/>
              <draw:enhanced-geometry svg:viewBox="0 0 21600 21600" draw:text-areas="0 ?f0 ?f5 ?f2" draw:type="right-arrow" draw:modifiers="16200 5400" draw:enhanced-path="M 0 ?f0 L ?f1 ?f0 ?f1 0 21600 10800 ?f1 21600 ?f1 ?f2 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covered-table-cell table:style-name="ce28"/>
          <table:covered-table-cell table:style-name="ce40"/>
          <table:covered-table-cell table:style-name="ce28"/>
          <table:covered-table-cell table:style-name="ce75"/>
          <table:covered-table-cell table:style-name="ce222"/>
          <table:covered-table-cell table:style-name="ce40"/>
          <table:covered-table-cell table:style-name="ce53"/>
          <table:covered-table-cell table:style-name="ce40"/>
          <table:covered-table-cell table:style-name="ce93"/>
          <table:covered-table-cell table:style-name="ce105"/>
          <table:covered-table-cell table:style-name="ce233"/>
          <table:covered-table-cell table:style-name="ce639"/>
          <table:covered-table-cell table:style-name="ce129"/>
          <table:covered-table-cell table:style-name="ce625"/>
          <table:table-cell table:style-name="ce148" office:value-type="string" calcext:value-type="string" table:number-columns-spanned="2" table:number-rows-spanned="1">
            <text:p>309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308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307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306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305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304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303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302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301C</text:p>
          </table:table-cell>
          <table:covered-table-cell table:style-name="ce153"/>
          <table:covered-table-cell table:number-columns-repeated="2" table:style-name="ce9"/>
          <table:covered-table-cell table:style-name="ce144"/>
          <table:table-cell table:style-name="ce206" office:value-type="string" calcext:value-type="string">
            <text:p>緩降機</text:p>
          </table:table-cell>
          <table:table-cell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9" office:value-type="string" calcext:value-type="string" table:number-columns-spanned="2" table:number-rows-spanned="1">
            <text:p>9區</text:p>
          </table:table-cell>
          <table:covered-table-cell table:style-name="ce41"/>
          <table:table-cell table:style-name="ce382" office:value-type="string" calcext:value-type="string" table:number-columns-spanned="8" table:number-rows-spanned="1">
            <text:p>8區</text:p>
          </table:table-cell>
          <table:covered-table-cell table:number-columns-repeated="6" table:style-name="ce56"/>
          <table:covered-table-cell table:style-name="ce405"/>
          <table:covered-table-cell table:style-name="ce233"/>
          <table:covered-table-cell table:style-name="ce639"/>
          <table:covered-table-cell table:style-name="ce130"/>
          <table:covered-table-cell table:style-name="ce302"/>
          <table:table-cell table:style-name="ce382" office:value-type="string" calcext:value-type="string" table:number-columns-spanned="2" table:number-rows-spanned="1">
            <text:p>5區</text:p>
          </table:table-cell>
          <table:covered-table-cell table:style-name="ce82"/>
          <table:table-cell table:style-name="ce382" office:value-type="string" calcext:value-type="string" table:number-columns-spanned="4" table:number-rows-spanned="1">
            <text:p>4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3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2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1區</text:p>
          </table:table-cell>
          <table:covered-table-cell table:number-columns-repeated="2" table:style-name="ce56"/>
          <table:covered-table-cell table:style-name="ce405"/>
          <table:covered-table-cell table:style-name="ce10"/>
          <table:covered-table-cell table:style-name="ce269"/>
          <table:covered-table-cell table:style-name="ce144"/>
          <table:table-cell table:style-name="ce207"/>
          <table:table-cell table:number-columns-repeated="985"/>
        </table:table-row>
        <table:table-row table:style-name="ro6">
          <table:covered-table-cell table:style-name="ce31"/>
          <table:table-cell table:style-name="ce278" table:number-columns-spanned="2" table:number-rows-spanned="1"/>
          <table:covered-table-cell table:style-name="ce363">
            <draw:custom-shape table:end-cell-address="3樓.F13" table:end-x="2.95mm" table:end-y="3.83mm" draw:z-index="19" draw:name="AutoShape 88" draw:style-name="gr113" draw:text-style-name="P7" svg:width="52.23mm" svg:height="93.72mm" draw:transform="rotate (1.5707963267949) translate (-47.19mm -124.65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363" table:number-columns-spanned="32" table:number-rows-spanned="1">
            <draw:g table:end-cell-address="3樓.D12" table:end-x="9.35mm" table:end-y="5.7mm" draw:z-index="10" draw:name="Group 34">
              <draw:custom-shape draw:name="Oval 35" draw:style-name="gr23" draw:text-style-name="P8" svg:width="4.33mm" svg:height="4.61mm" svg:x="5.0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6" draw:style-name="gr24" draw:text-style-name="P8" svg:width="4.18mm" svg:height="4.61mm" svg:x="0.57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custom-shape table:end-cell-address="3樓.I12" table:end-x="1.52mm" table:end-y="15.62mm" draw:z-index="18" draw:name="AutoShape 86" draw:style-name="gr114" draw:text-style-name="P7" svg:width="70.7mm" svg:height="13.78mm" svg:x="16.74mm" svg:y="1.84mm">
              <text:p/>
              <draw:enhanced-geometry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  <draw:g table:end-cell-address="3樓.D12" table:end-x="17.17mm" table:end-y="16.77mm" draw:z-index="36" draw:name="Group 174">
              <draw:g draw:name="Group 175">
                <draw:g draw:name="Group 176">
                  <draw:custom-shape draw:name="Arc 177" draw:style-name="gr115" draw:text-style-name="P3" svg:width="7.11mm" svg:height="6.22mm" draw:transform="rotate (1.5707963267949) translate (10.45mm 8.23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78" draw:style-name="gr10" draw:text-style-name="P4" svg:x1="16.56mm" svg:y1="1.17mm" svg:x2="10.45mm" svg:y2="1.17mm">
                    <text:p/>
                  </draw:line>
                </draw:g>
                <draw:g draw:name="Group 179">
                  <draw:custom-shape draw:name="Arc 180" draw:style-name="gr116" draw:text-style-name="P3" svg:width="7.67mm" svg:height="6.51mm" draw:transform="rotate (1.5707963267949) translate (10.67mm 16.34mm)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81" draw:style-name="gr10" draw:text-style-name="P4" svg:x1="17.14mm" svg:y1="16.34mm" svg:x2="10.75mm" svg:y2="16.34mm">
                    <text:p/>
                  </draw:line>
                </draw:g>
              </draw:g>
              <draw:line draw:name="Line 182" draw:style-name="gr10" draw:text-style-name="P4" svg:x1="10.27mm" svg:y1="1.45mm" svg:x2="10.27mm" svg:y2="16.77mm">
                <text:p/>
              </draw:line>
            </draw:g>
          </table:table-cell>
          <table:covered-table-cell table:style-name="ce363">
            <draw:custom-shape table:end-cell-address="3樓.H12" table:end-x="15.21mm" table:end-y="15.62mm" draw:z-index="53" draw:name="Text Box 255" draw:style-name="gr117" draw:text-style-name="P2" svg:width="60.48mm" svg:height="11.66mm" svg:x="6.29mm" svg:y="3.96mm">
              <text:p text:style-name="P1"><text:span text:style-name="T2">9</text:span><text:span text:style-name="T2">、</text:span><text:span text:style-name="T2">10 </text:span><text:span text:style-name="T2">區由 </text:span><text:span text:style-name="T2">3 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3" table:style-name="ce363"/>
          <table:covered-table-cell table:style-name="ce363">
            <draw:custom-shape table:end-cell-address="3樓.N12" table:end-x="10.98mm" table:end-y="16.65mm" draw:z-index="54" draw:name="AutoShape 256" draw:style-name="gr118" draw:text-style-name="P7" svg:width="82.64mm" svg:height="13.72mm" svg:x="14.26mm" svg:y="2.93mm">
              <text:p/>
              <draw:enhanced-geometry svg:viewBox="0 0 21600 21600" draw:mirror-horizontal="true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363">
            <draw:custom-shape table:end-cell-address="3樓.M12" table:end-x="12.22mm" table:end-y="17.19mm" draw:z-index="55" draw:name="Text Box 257" draw:style-name="gr119" draw:text-style-name="P2" svg:width="60.47mm" svg:height="11.66mm" svg:x="3.31mm" svg:y="5.53mm">
              <text:p text:style-name="P1"><text:span text:style-name="T2">8 </text:span><text:span text:style-name="T2">區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5" table:style-name="ce363"/>
          <table:covered-table-cell table:style-name="ce363">
            <draw:custom-shape table:end-cell-address="3樓.P12" table:end-x="6.73mm" table:end-y="4.23mm" draw:z-index="35" draw:name="AutoShape 168" draw:style-name="gr120" draw:text-style-name="P7" svg:width="5.69mm" svg:height="3.41mm" svg:x="1.06mm" svg:y="0.82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covered-table-cell table:style-name="ce363">
            <draw:g table:end-cell-address="3樓.Q12" table:end-x="16.59mm" table:end-y="5.96mm" draw:z-index="28" draw:name="Group 133">
              <draw:custom-shape draw:name="Oval 134" draw:style-name="gr31" draw:text-style-name="P8" svg:width="3.97mm" svg:height="4.87mm" svg:x="12.6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35" draw:style-name="gr32" draw:text-style-name="P8" svg:width="3.83mm" svg:height="4.87mm" svg:x="8.5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3樓.U12" table:end-x="6.92mm" table:end-y="14.67mm" draw:z-index="49" draw:name="AutoShape 250" draw:style-name="gr121" draw:text-style-name="P7" svg:width="52.23mm" svg:height="93.71mm" draw:transform="rotate (1.5707963267949) translate (-35.23mm -131.27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363">
            <draw:g table:end-cell-address="3樓.S12" table:end-x="7.2mm" table:end-y="16.56mm" draw:z-index="34" draw:name="Group 159">
              <draw:g draw:name="Group 160">
                <draw:g draw:name="Group 161">
                  <draw:custom-shape draw:name="Arc 162" draw:style-name="gr122" draw:text-style-name="P3" svg:width="7.13mm" svg:height="6.15mm" draw:transform="rotate (1.5707963267949) translate (0.44mm 7.98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3" draw:style-name="gr10" draw:text-style-name="P4" svg:x1="6.55mm" svg:y1="0.9mm" svg:x2="0.51mm" svg:y2="0.9mm">
                    <text:p/>
                  </draw:line>
                </draw:g>
                <draw:g draw:name="Group 164">
                  <draw:custom-shape draw:name="Arc 165" draw:style-name="gr123" draw:text-style-name="P3" svg:width="7.7mm" svg:height="6.44mm" draw:transform="rotate (1.5707963267949) translate (0.78mm 16.14mm)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6" draw:style-name="gr10" draw:text-style-name="P4" svg:x1="7.11mm" svg:y1="16.14mm" svg:x2="0.79mm" svg:y2="16.14mm">
                    <text:p/>
                  </draw:line>
                </draw:g>
              </draw:g>
              <draw:line draw:name="Line 167" draw:style-name="gr10" draw:text-style-name="P4" svg:x1="0.32mm" svg:y1="1.18mm" svg:x2="0.32mm" svg:y2="16.56mm">
                <text:p/>
              </draw:line>
            </draw:g>
          </table:covered-table-cell>
          <table:covered-table-cell table:style-name="ce363">
            <draw:custom-shape table:end-cell-address="3樓.T12" table:end-x="16.7mm" table:end-y="16.17mm" draw:z-index="33" draw:name="Text Box 158" draw:style-name="gr124" draw:text-style-name="P11" svg:width="13.67mm" svg:height="4.78mm" svg:x="3.05mm" svg:y="11.39mm">
              <text:p text:style-name="P1"><text:span text:style-name="T3">飲水機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5" table:style-name="ce363"/>
          <table:covered-table-cell table:style-name="ce363">
            <draw:g table:end-cell-address="3樓.Z13" table:end-x="8.85mm" table:end-y="0.1mm" draw:z-index="8" draw:name="Group 28">
              <draw:custom-shape draw:name="Oval 29" draw:style-name="gr91" draw:text-style-name="P8" svg:width="3.96mm" svg:height="4.87mm" svg:x="4.91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0" draw:style-name="gr92" draw:text-style-name="P8" svg:width="3.82mm" svg:height="4.87mm" svg:x="0.82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custom-shape table:end-cell-address="3樓.AF12" table:end-x="8.73mm" table:end-y="15.9mm" draw:z-index="21" draw:name="Text Box 90" draw:style-name="gr125" draw:text-style-name="P2" svg:width="104.04mm" svg:height="11.67mm" svg:x="7.79mm" svg:y="4.23mm">
              <text:p text:style-name="P1"><text:span text:style-name="T2">1</text:span><text:span text:style-name="T2">、</text:span><text:span text:style-name="T2">2</text:span><text:span text:style-name="T2">、</text:span><text:span text:style-name="T2">3</text:span><text:span text:style-name="T2">、</text:span><text:span text:style-name="T2">4</text:span><text:span text:style-name="T2">、</text:span><text:span text:style-name="T2">5</text:span><text:span text:style-name="T2">、</text:span><text:span text:style-name="T2">6</text:span><text:span text:style-name="T2">、</text:span><text:span text:style-name="T2">7 </text:span><text:span text:style-name="T2">區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363">
            <draw:custom-shape table:end-cell-address="3樓.AA12" table:end-x="14.47mm" table:end-y="16.92mm" draw:z-index="7" draw:name="Rectangle 27" draw:style-name="gr33" draw:text-style-name="P8" svg:width="14.42mm" svg:height="2.66mm" svg:x="0.07mm" svg:y="14.26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number-columns-repeated="6" table:style-name="ce363"/>
          <table:covered-table-cell table:style-name="ce363">
            <draw:custom-shape table:end-cell-address="3樓.AU15" table:end-x="14.4mm" table:end-y="1.29mm" draw:z-index="20" draw:name="AutoShape 89" draw:style-name="gr126" draw:text-style-name="P7" svg:width="863.62mm" svg:height="59.24mm" draw:transform="rotate (-3.14159265358979) translate (-1505.12mm -87.01mm)">
              <text:p/>
              <draw:enhanced-geometry draw:text-rotate-angle="180" svg:viewBox="0 0 21600 21600" draw:mirror-horizontal="true" draw:text-areas="?f7 ?f0 21600 ?f2" draw:type="left-arrow" draw:modifiers="4271 4984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363">
            <draw:g table:end-cell-address="3樓.AI12" table:end-x="16.69mm" table:end-y="16.92mm" draw:z-index="9" draw:name="Group 31">
              <draw:custom-shape draw:name="Oval 32" draw:style-name="gr127" draw:text-style-name="P8" svg:width="0.58mm" svg:height="0.01mm" draw:transform="rotate (-3.14159265358979) translate (16.08mm 16.93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3" draw:style-name="gr127" draw:text-style-name="P8" svg:width="0.56mm" svg:height="0.01mm" draw:transform="rotate (-3.14159265358979) translate (16.69mm 16.93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table-cell table:style-name="ce262">
            <draw:g table:end-cell-address="3樓.AK14" table:end-x="4.38mm" table:end-y="6.1mm" draw:z-index="12" draw:name="Group 46">
              <draw:g draw:name="Group 47">
                <draw:g draw:name="Group 48">
                  <draw:custom-shape draw:name="Arc 49" draw:style-name="gr128" draw:text-style-name="P3" svg:width="3.83mm" svg:height="14.33mm" draw:transform="rotate (-3.14159265358979) translate (13.6mm 28.66mm)">
                    <text:p/>
                    <draw:enhanced-geometry svg:viewBox="0 0 21600 21600" draw:mirror-vertical="fals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0" draw:style-name="gr10" draw:text-style-name="P4" svg:x1="13.6mm" svg:y1="28.41mm" svg:x2="13.6mm" svg:y2="14.34mm">
                    <text:p/>
                  </draw:line>
                </draw:g>
                <draw:g draw:name="Group 51">
                  <draw:custom-shape draw:name="Arc 52" draw:style-name="gr129" draw:text-style-name="P3" svg:width="4.15mm" svg:height="14.97mm" svg:x="5.41mm" svg:y="14.93mm">
                    <text:p/>
                    <draw:enhanced-geometry svg:viewBox="0 0 21600 21600" draw:mirror-horizontal="false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3" draw:style-name="gr10" draw:text-style-name="P4" svg:x1="5.41mm" svg:y1="29.7mm" svg:x2="5.41mm" svg:y2="15mm">
                    <text:p/>
                  </draw:line>
                </draw:g>
              </draw:g>
              <draw:line draw:name="Line 54" draw:style-name="gr10" draw:text-style-name="P4" svg:x1="13.45mm" svg:y1="13.89mm" svg:x2="5.18mm" svg:y2="13.89mm">
                <text:p/>
              </draw:line>
            </draw:g>
          </table:table-cell>
          <table:table-cell table:style-name="ce155"/>
          <table:covered-table-cell table:style-name="ce144"/>
          <table:table-cell table:style-name="ce208" office:value-type="string" calcext:value-type="string">
            <text:p>滅火器</text:p>
            <draw:custom-shape table:end-cell-address="3樓.AM12" table:end-x="17.44mm" table:end-y="17.46mm" draw:z-index="23" draw:name="Rectangle 123" draw:style-name="gr41" draw:text-style-name="P8" svg:width="12.45mm" svg:height="2.66mm" svg:x="4.99mm" svg:y="14.8mm">
              <text:p/>
              <draw:enhanced-geometry svg:viewBox="0 0 21600 21600" draw:type="rectangle" draw:enhanced-path="M 0 0 L 21600 0 21600 21600 0 21600 0 0 Z N"/>
            </draw:custom-shape>
            <draw:g table:end-cell-address="3樓.AM12" table:end-x="15.08mm" table:end-y="5.96mm" draw:z-index="24" draw:name="Group 124">
              <draw:custom-shape draw:name="Oval 125" draw:style-name="gr42" draw:text-style-name="P8" svg:width="3.98mm" svg:height="4.87mm" svg:x="11.1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26" draw:style-name="gr43" draw:text-style-name="P8" svg:width="3.85mm" svg:height="4.87mm" svg:x="6.98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279" table:number-columns-spanned="2" table:number-rows-spanned="4"/>
          <table:covered-table-cell table:style-name="ce625"/>
          <table:table-cell table:style-name="ce364" office:value-type="string" calcext:value-type="string" table:number-columns-spanned="6" table:number-rows-spanned="1">
            <text:p>10區</text:p>
          </table:table-cell>
          <table:covered-table-cell table:number-columns-repeated="4" table:style-name="ce42"/>
          <table:covered-table-cell table:style-name="ce76"/>
          <table:table-cell table:style-name="ce364" office:value-type="string" calcext:value-type="string" table:number-columns-spanned="2" table:number-rows-spanned="1">
            <text:p>9區</text:p>
          </table:table-cell>
          <table:covered-table-cell table:style-name="ce76"/>
          <table:table-cell table:style-name="ce288" office:value-type="string" calcext:value-type="string" table:number-columns-spanned="1" table:number-rows-spanned="4">
            <text:p>宿</text:p>
            <text:p>舍</text:p>
            <text:p>輔</text:p>
            <text:p>導</text:p>
            <text:p>小</text:p>
            <text:p>組</text:p>
            <text:p>長</text:p>
            <text:p>室</text:p>
          </table:table-cell>
          <table:table-cell table:style-name="ce175" office:value-type="string" calcext:value-type="string" table:number-columns-spanned="1" table:number-rows-spanned="4">
            <text:p>茶</text:p>
            <text:p>水</text:p>
            <text:p>間</text:p>
          </table:table-cell>
          <table:table-cell table:style-name="ce174" office:value-type="string" calcext:value-type="string" table:number-columns-spanned="4" table:number-rows-spanned="8">
            <text:p/>
            <text:p/>
            <text:p/>
            <text:p/>
            <text:p/>
            <text:p/>
            <text:p/>
            <text:p/>
            <text:p>服</text:p>
            <text:p>務</text:p>
            <text:p>台</text:p>
          </table:table-cell>
          <table:covered-table-cell table:number-columns-repeated="2" table:style-name="ce143"/>
          <table:covered-table-cell table:style-name="ce178"/>
          <table:table-cell table:style-name="ce303"/>
          <table:table-cell table:style-name="ce304">
            <draw:custom-shape table:end-cell-address="3樓.T14" table:end-x="10.51mm" table:end-y="1.34mm" draw:z-index="29" draw:name="Rectangle 142" draw:style-name="gr130" draw:text-style-name="P10" svg:width="10.51mm" svg:height="1.34mm" svg:x="27.71mm" svg:y="7.69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style-name="ce305" office:value-type="string" calcext:value-type="string" table:number-columns-spanned="2" table:number-rows-spanned="6">
            <text:p/>
            <text:p/>
            <text:p>樓</text:p>
            <text:p>梯</text:p>
          </table:table-cell>
          <table:covered-table-cell table:style-name="ce309"/>
          <table:table-cell table:style-name="ce180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洗</text:p>
            <text:p>衣</text:p>
            <text:p>間</text:p>
            <draw:g table:end-cell-address="3樓.W13" table:end-x="17.08mm" table:end-y="2.25mm" draw:z-index="3" draw:name="Group 11">
              <draw:custom-shape draw:name="Rectangle 12" draw:style-name="gr46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3" draw:style-name="gr46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4" draw:style-name="gr46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5" draw:style-name="gr46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3樓.W13" table:end-x="17.08mm" table:end-y="2.25mm" draw:z-index="4" draw:name="Group 16">
              <draw:custom-shape draw:name="Rectangle 17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8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9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0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491">
            <draw:g table:end-cell-address="3樓.X14" table:end-x="0.94mm" table:end-y="5.29mm" draw:z-index="6" draw:name="Group 24">
              <draw:custom-shape draw:name="Arc 25" draw:style-name="gr48" draw:text-style-name="P3" svg:width="6.87mm" svg:height="8.88mm" draw:transform="rotate (1.5707963267949) translate (9.26mm 11.6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6" draw:style-name="gr45" draw:text-style-name="P4" svg:x1="9.42mm" svg:y1="4.83mm" svg:x2="18.14mm" svg:y2="4.83mm">
                <text:p/>
              </draw:line>
            </draw:g>
          </table:covered-table-cell>
          <table:table-cell table:style-name="ce171" table:number-columns-spanned="2" table:number-rows-spanned="3"/>
          <table:covered-table-cell table:style-name="ce515">
            <draw:g table:end-cell-address="3樓.Z14" table:end-x="8.87mm" table:end-y="6.23mm" draw:z-index="5" draw:name="Group 21">
              <draw:custom-shape draw:name="Arc 22" draw:style-name="gr49" draw:text-style-name="P3" svg:width="6.68mm" svg:height="8.88mm" draw:transform="rotate (1.5707963267949) translate (17.19mm 12.58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3" draw:style-name="gr45" draw:text-style-name="P4" svg:x1="25.91mm" svg:y1="5.9mm" svg:x2="17.19mm" svg:y2="5.9mm">
                <text:p/>
              </draw:line>
            </draw:g>
          </table:covered-table-cell>
          <table:table-cell table:style-name="ce175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廁</text:p>
            <text:p>所</text:p>
            <draw:g table:end-cell-address="3樓.AA13" table:end-x="17.08mm" table:end-y="2.25mm" draw:z-index="1" draw:name="Group 1">
              <draw:custom-shape draw:name="Rectangle 2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3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4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5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144"/>
          <table:table-cell table:style-name="ce364" office:value-type="string" calcext:value-type="string" table:number-columns-spanned="4" table:number-rows-spanned="1">
            <text:p>7區</text:p>
          </table:table-cell>
          <table:covered-table-cell table:number-columns-repeated="2" table:style-name="ce184"/>
          <table:covered-table-cell table:style-name="ce504"/>
          <table:table-cell table:style-name="ce364" office:value-type="string" calcext:value-type="string" table:number-columns-spanned="4" table:number-rows-spanned="1">
            <text:p>6區</text:p>
          </table:table-cell>
          <table:covered-table-cell table:number-columns-repeated="2" table:style-name="ce184"/>
          <table:covered-table-cell table:style-name="ce504"/>
          <table:table-cell table:style-name="ce197" office:value-type="string" calcext:value-type="string" table:number-columns-spanned="2" table:number-rows-spanned="8">
            <text:p>陽</text:p>
            <text:p>台</text:p>
          </table:table-cell>
          <table:covered-table-cell table:style-name="ce111"/>
          <table:covered-table-cell table:style-name="ce144"/>
          <table:table-cell table:style-name="ce206" office:value-type="string" calcext:value-type="string">
            <text:p>消防栓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29"/>
          <table:covered-table-cell table:style-name="ce625"/>
          <table:table-cell table:style-name="ce32" office:value-type="string" calcext:value-type="string" table:number-columns-spanned="2" table:number-rows-spanned="3">
            <text:p>323B</text:p>
          </table:table-cell>
          <table:covered-table-cell table:style-name="ce376"/>
          <table:table-cell table:style-name="ce49" office:value-type="string" calcext:value-type="string" table:number-columns-spanned="2" table:number-rows-spanned="3">
            <text:p>322B</text:p>
          </table:table-cell>
          <table:covered-table-cell table:style-name="ce391"/>
          <table:table-cell table:style-name="ce66" office:value-type="string" calcext:value-type="string" table:number-columns-spanned="2" table:number-rows-spanned="3">
            <text:p>321B</text:p>
          </table:table-cell>
          <table:covered-table-cell table:style-name="ce412"/>
          <table:table-cell table:style-name="ce86" office:value-type="string" calcext:value-type="string" table:number-columns-spanned="2" table:number-rows-spanned="3">
            <text:p>320B</text:p>
          </table:table-cell>
          <table:covered-table-cell table:style-name="ce412"/>
          <table:covered-table-cell table:style-name="ce95"/>
          <table:covered-table-cell table:number-columns-repeated="2" table:style-name="ce31"/>
          <table:covered-table-cell table:number-columns-repeated="2" table:style-name="ce442"/>
          <table:covered-table-cell table:style-name="ce179"/>
          <table:table-cell table:style-name="ce442" office:value-type="string" calcext:value-type="string" table:number-columns-spanned="2" table:number-rows-spanned="8">
            <text:p/>
            <text:p/>
            <text:p/>
            <text:p/>
            <text:p/>
            <text:p/>
            <text:p/>
            <text:p>川</text:p>
            <text:p>堂</text:p>
          </table:table-cell>
          <table:covered-table-cell table:style-name="ce442"/>
          <table:covered-table-cell table:style-name="ce306">
            <draw:custom-shape table:end-cell-address="3樓.U16" table:end-x="10.98mm" table:end-y="33.85mm" draw:z-index="45" draw:name="Text Box 244" draw:style-name="gr131" draw:text-style-name="P2" svg:width="24.14mm" svg:height="46.55mm" svg:x="4.04mm" svg:y="0mm">
              <text:p text:style-name="P1"><text:span text:style-name="T2"><text:s/></text:span><text:span text:style-name="T2">4</text:span><text:span text:style-name="T2">、</text:span><text:span text:style-name="T2">5</text:span><text:span text:style-name="T2">樓下來由 </text:span><text:span text:style-name="T2">3 </text:span></text:p>
              <text:p text:style-name="P1"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11"/>
          <table:covered-table-cell table:style-name="ce144"/>
          <table:covered-table-cell table:style-name="ce491"/>
          <table:covered-table-cell table:style-name="ce172"/>
          <table:covered-table-cell table:style-name="ce515"/>
          <table:covered-table-cell table:style-name="ce168"/>
          <table:covered-table-cell table:style-name="ce144"/>
          <table:table-cell table:style-name="ce182" office:value-type="string" calcext:value-type="string" table:number-columns-spanned="2" table:number-rows-spanned="1">
            <text:p>313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312C</text:p>
          </table:table-cell>
          <table:covered-table-cell table:style-name="ce189"/>
          <table:table-cell table:style-name="ce182" office:value-type="string" calcext:value-type="string" table:number-columns-spanned="2" table:number-rows-spanned="1">
            <text:p>311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310C</text:p>
          </table:table-cell>
          <table:covered-table-cell table:style-name="ce189"/>
          <table:covered-table-cell table:style-name="ce198"/>
          <table:covered-table-cell table:style-name="ce111"/>
          <table:covered-table-cell table:style-name="ce144"/>
          <table:table-cell table:style-name="ce207"/>
          <table:table-cell table:number-columns-repeated="985"/>
        </table:table-row>
        <table:table-row table:style-name="ro3">
          <table:covered-table-cell table:style-name="ce31"/>
          <table:covered-table-cell table:style-name="ce129"/>
          <table:covered-table-cell table:style-name="ce625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95"/>
          <table:covered-table-cell table:number-columns-repeated="2"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173"/>
          <table:covered-table-cell table:style-name="ce177"/>
          <table:covered-table-cell table:style-name="ce168"/>
          <table:covered-table-cell table:style-name="ce144"/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covered-table-cell table:style-name="ce198"/>
          <table:covered-table-cell table:style-name="ce111"/>
          <table:covered-table-cell table:style-name="ce144"/>
          <table:table-cell table:style-name="ce206">
            <draw:custom-shape table:end-cell-address="3樓.AN16" table:end-x="6.26mm" table:end-y="0.52mm" draw:z-index="27" draw:name="Rectangle 132" draw:style-name="gr132" draw:text-style-name="P10" svg:width="4.96mm" svg:height="3.75mm" svg:x="27.37mm" svg:y="10.09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29">
            <draw:g table:end-cell-address="3樓.C17" table:end-x="4.42mm" table:end-y="4.82mm" draw:z-index="37" draw:name="Group 183">
              <draw:g draw:name="Group 184">
                <draw:g draw:name="Group 185">
                  <draw:custom-shape draw:name="Arc 186" draw:style-name="gr133" draw:text-style-name="P3" svg:width="3.64mm" svg:height="15.14mm" draw:transform="rotate (-3.14159265358979) translate (13.64mm 50.21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87" draw:style-name="gr10" draw:text-style-name="P4" svg:x1="13.64mm" svg:y1="35.34mm" svg:x2="13.64mm" svg:y2="50.2mm">
                    <text:p/>
                  </draw:line>
                </draw:g>
                <draw:g draw:name="Group 188">
                  <draw:custom-shape draw:name="Arc 189" draw:style-name="gr134" draw:text-style-name="P3" svg:width="3.95mm" svg:height="15.82mm" svg:x="5.85mm" svg:y="33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90" draw:style-name="gr10" draw:text-style-name="P4" svg:x1="5.85mm" svg:y1="33.96mm" svg:x2="5.85mm" svg:y2="49.49mm">
                    <text:p/>
                  </draw:line>
                </draw:g>
              </draw:g>
              <draw:line draw:name="Line 191" draw:style-name="gr10" draw:text-style-name="P4" svg:x1="13.5mm" svg:y1="50.68mm" svg:x2="5.64mm" svg:y2="50.68mm">
                <text:p/>
              </draw:line>
            </draw:g>
          </table:covered-table-cell>
          <table:covered-table-cell table:style-name="ce625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289"/>
          <table:covered-table-cell table:style-name="ce175"/>
          <table:covered-table-cell table:style-name="ce31"/>
          <table:covered-table-cell table:number-columns-repeated="2" table:style-name="ce442"/>
          <table:covered-table-cell table:style-name="ce179"/>
          <table:covered-table-cell table:style-name="ce442"/>
          <table:covered-table-cell table:style-name="ce442">
            <draw:g table:end-cell-address="3樓.U16" table:end-x="11.07mm" table:end-y="39.07mm" draw:z-index="46" draw:name="Group 260">
              <draw:custom-shape draw:name="AutoShape 242" draw:style-name="gr135" draw:text-style-name="P7" svg:width="28.25mm" svg:height="4mm" draw:transform="rotate (-3.14159265358979) translate (45.44mm 39.07mm)">
                <text:p/>
                <draw:enhanced-geometry draw:text-rotate-angle="180" svg:viewBox="0 0 21600 21600" draw:mirror-horizontal="true" draw:text-areas="?f7 ?f0 21600 ?f2" draw:type="left-arrow" draw:modifiers="4786 3600" draw:enhanced-path="M 21600 ?f0 L ?f1 ?f0 ?f1 0 0 10800 ?f1 21600 ?f1 ?f2 21600 ?f2 Z N">
                  <draw:equation draw:name="f0" draw:formula="$1 "/>
                  <draw:equation draw:name="f1" draw:formula="$0 "/>
                  <draw:equation draw:name="f2" draw:formula="21600-$1 "/>
                  <draw:equation draw:name="f3" draw:formula="21600-?f1 "/>
                  <draw:equation draw:name="f4" draw:formula="?f3 *?f0 /10800"/>
                  <draw:equation draw:name="f5" draw:formula="?f1 +?f4 "/>
                  <draw:equation draw:name="f6" draw:formula="?f1 *?f0 /10800"/>
                  <draw:equation draw:name="f7" draw:formula="?f1 -?f6 "/>
                  <draw:handle draw:handle-position="$0 $1" draw:handle-range-x-minimum="0" draw:handle-range-x-maximum="21600" draw:handle-range-y-minimum="0" draw:handle-range-y-maximum="10800"/>
                </draw:enhanced-geometry>
              </draw:custom-shape>
              <draw:custom-shape draw:name="Rectangle 243" draw:style-name="gr136" draw:text-style-name="P7" svg:width="1.43mm" svg:height="18.57mm" draw:transform="rotate (1.5707963267949) translate (26.08mm 36.33mm)">
                <text:p/>
                <draw:enhanced-geometry draw:text-rotate-angle="90" svg:viewBox="0 0 21600 21600" draw:mirror-horizontal="true" draw:type="rectangle" draw:enhanced-path="M 0 0 L 21600 0 21600 21600 0 21600 0 0 Z N"/>
              </draw:custom-shape>
            </draw:g>
          </table:covered-table-cell>
          <table:covered-table-cell table:style-name="ce306"/>
          <table:covered-table-cell table:style-name="ce111"/>
          <table:covered-table-cell table:style-name="ce144"/>
          <table:covered-table-cell table:style-name="ce491"/>
          <table:table-cell table:style-name="ce174" office:value-type="string" calcext:value-type="string" table:number-columns-spanned="2" table:number-rows-spanned="7">
            <text:p/>
            <text:p/>
            <text:p/>
            <text:p/>
            <text:p/>
            <text:p>公</text:p>
            <text:p>共</text:p>
            <text:p>淋</text:p>
            <text:p>浴</text:p>
            <text:p>間</text:p>
          </table:table-cell>
          <table:covered-table-cell table:style-name="ce178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>
            <draw:g table:end-cell-address="3樓.AL18" table:end-x="3.12mm" table:end-y="4.69mm" draw:z-index="39" draw:name="Group 195">
              <draw:custom-shape draw:name="Rectangle 196" draw:style-name="gr137" draw:text-style-name="P7" svg:width="1.47mm" svg:height="12.48mm" svg:x="6.54mm" svg:y="44.42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97" draw:style-name="gr138" draw:text-style-name="P7" svg:width="4.86mm" svg:height="2.1mm" svg:x="7.49mm" svg:y="45.62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style-name="ce144"/>
          <table:table-cell table:style-name="ce209" office:value-type="string" calcext:value-type="string">
            <text:p>公布欄</text:p>
            <text:p/>
            <text:p/>
            <text:p/>
            <text:p/>
            <text:p>公共電話</text:p>
            <draw:custom-shape table:end-cell-address="3樓.AM16" table:end-x="14.73mm" table:end-y="26.15mm" draw:z-index="17" draw:name="AutoShape 85" draw:style-name="gr53" draw:text-style-name="P7" svg:width="5.76mm" svg:height="3.4mm" svg:x="8.97mm" svg:y="22.75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style-name="ce31"/>
          <table:table-cell table:style-name="ce280" office:value-type="string" calcext:value-type="string" table:number-columns-spanned="2" table:number-rows-spanned="5">
            <text:p>3樓</text:p>
            <text:p>南門</text:p>
          </table:table-cell>
          <table:covered-table-cell table:style-name="ce626"/>
          <table:table-cell table:style-name="ce26" office:value-type="string" calcext:value-type="string">
            <text:p>1室長</text:p>
          </table:table-cell>
          <table:table-cell table:style-name="ce376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table-cell table:style-name="ce26" office:value-type="string" calcext:value-type="string">
            <text:p>1室長</text:p>
          </table:table-cell>
          <table:table-cell table:style-name="ce78" office:value-type="string" calcext:value-type="string">
            <text:p>3舍長</text:p>
          </table:table-cell>
          <table:table-cell table:style-name="ce632" table:number-columns-spanned="2" table:number-rows-spanned="5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covered-table-cell table:style-name="ce198"/>
          <table:covered-table-cell table:style-name="ce111"/>
          <table:covered-table-cell table:style-name="ce144"/>
          <table:table-cell table:style-name="ce210" office:value-type="string" calcext:value-type="string">
            <text:p>瓦牆</text:p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281"/>
          <table:covered-table-cell table:style-name="ce62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table-cell table:style-name="ce25"/>
          <table:table-cell table:style-name="ce79"/>
          <table:covered-table-cell table:style-name="ce291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/>
          <table:covered-table-cell table:style-name="ce442"/>
          <table:covered-table-cell table:style-name="ce442">
            <draw:custom-shape table:end-cell-address="3樓.U20" table:end-x="12.51mm" table:end-y="0.79mm" draw:z-index="50" draw:name="AutoShape 251" draw:style-name="gr139" draw:text-style-name="P7" svg:width="52.58mm" svg:height="94.43mm" draw:transform="rotate (1.5707963267949) translate (-47.53mm -94.01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307"/>
          <table:covered-table-cell table:style-name="ce112"/>
          <table:covered-table-cell table:style-name="ce144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/>
          <table:covered-table-cell table:style-name="ce144"/>
          <table:table-cell table:style-name="ce208" office:value-type="string" calcext:value-type="string">
            <text:p/>
            <text:p/>
            <text:p/>
            <text:p>木門</text:p>
            <text:p/>
            <text:p/>
            <text:p/>
            <draw:g table:end-cell-address="3樓.AM18" table:end-x="17.66mm" table:end-y="44.83mm" draw:z-index="15" draw:name="Group 77">
              <draw:custom-shape draw:name="Rectangle 78" draw:style-name="gr57" draw:text-style-name="P7" svg:width="0.14mm" svg:height="6.4mm" draw:transform="rotate (1.5707963267949) translate (4.73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9" draw:style-name="gr57" draw:text-style-name="P7" svg:width="0.14mm" svg:height="6.4mm" draw:transform="rotate (1.5707963267949) translate (4.73mm 44.6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80" draw:style-name="gr57" draw:text-style-name="P7" svg:width="0.14mm" svg:height="6.4mm" draw:transform="rotate (1.5707963267949) translate (11.26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81" draw:style-name="gr57" draw:text-style-name="P7" svg:width="0.14mm" svg:height="6.4mm" draw:transform="rotate (1.5707963267949) translate (11.26mm 44.6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3樓.AM18" table:end-x="15.18mm" table:end-y="20.22mm" draw:z-index="16" draw:name="Group 82">
              <draw:custom-shape draw:name="Arc 83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84" draw:style-name="gr45" draw:text-style-name="P4" svg:x1="15.16mm" svg:y1="10.74mm" svg:x2="15.16mm" svg:y2="20.24mm">
                <text:p/>
              </draw:line>
            </draw:g>
            <draw:g table:end-cell-address="3樓.AM18" table:end-x="15.18mm" table:end-y="20.22mm" draw:z-index="22" draw:name="Group 120">
              <draw:custom-shape draw:name="Arc 121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122" draw:style-name="gr45" draw:text-style-name="P4" svg:x1="15.16mm" svg:y1="10.74mm" svg:x2="15.16mm" svg:y2="20.24mm">
                <text:p/>
              </draw:lin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covered-table-cell table:style-name="ce281"/>
          <table:covered-table-cell table:style-name="ce626"/>
          <table:table-cell table:style-name="ce25" office:value-type="float" office:value="2" calcext:value-type="float">
            <text:p>2</text:p>
          </table:table-cell>
          <table:table-cell table:style-name="ce376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table-cell table:style-name="ce147" office:value-type="string" calcext:value-type="string">
            <text:p>2樓長</text:p>
          </table:table-cell>
          <table:table-cell table:style-name="ce79" office:value-type="float" office:value="4" calcext:value-type="float">
            <text:p>4</text:p>
          </table:table-cell>
          <table:covered-table-cell table:style-name="ce291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>
            <draw:g table:end-cell-address="3樓.Q25" table:end-x="14.06mm" table:end-y="5.04mm" draw:z-index="32" draw:name="Group 149">
              <draw:g draw:name="Group 150">
                <draw:g draw:name="Group 151">
                  <draw:custom-shape draw:name="Arc 152" draw:style-name="gr140" draw:text-style-name="P3" svg:width="4.86mm" svg:height="74.87mm" draw:transform="rotate (-3.14159265358979) translate (8.26mm 86.65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53" draw:style-name="gr10" draw:text-style-name="P4" svg:x1="3.42mm" svg:y1="13.21mm" svg:x2="3.42mm" svg:y2="86.72mm">
                    <text:p/>
                  </draw:line>
                </draw:g>
                <draw:g draw:name="Group 154">
                  <draw:custom-shape draw:name="Arc 155" draw:style-name="gr141" draw:text-style-name="P3" svg:width="5.24mm" svg:height="78.27mm" svg:x="8.52mm" svg:y="4.98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56" draw:style-name="gr10" draw:text-style-name="P4" svg:x1="13.78mm" svg:y1="6.4mm" svg:x2="13.78mm" svg:y2="83.25mm">
                    <text:p/>
                  </draw:line>
                </draw:g>
              </draw:g>
              <draw:line draw:name="Line 157" draw:style-name="gr10" draw:text-style-name="P4" svg:x1="3.61mm" svg:y1="89.14mm" svg:x2="14.08mm" svg:y2="89.14mm">
                <text:p/>
              </draw:line>
            </draw:g>
          </table:covered-table-cell>
          <table:covered-table-cell table:number-columns-repeated="2" table:style-name="ce442"/>
          <table:table-cell table:style-name="ce8" office:value-type="string" calcext:value-type="string" table:number-columns-spanned="2" table:number-rows-spanned="4">
            <text:p>會</text:p>
            <text:p>客</text:p>
            <text:p>室</text:p>
          </table:table-cell>
          <table:covered-table-cell table:style-name="ce249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covered-table-cell table:style-name="ce198"/>
          <table:covered-table-cell table:style-name="ce111"/>
          <table:covered-table-cell table:style-name="ce144"/>
          <table:table-cell table:style-name="ce211" office:value-type="string" calcext:value-type="string">
            <text:p>鋁窗</text:p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281"/>
          <table:covered-table-cell table:style-name="ce626">
            <draw:custom-shape table:end-cell-address="3樓.F20" table:end-x="8.34mm" table:end-y="13.32mm" draw:z-index="47" draw:name="AutoShape 247" draw:style-name="gr142" draw:text-style-name="P7" svg:width="58.11mm" svg:height="104.51mm" draw:transform="rotate (1.5707963267949) translate (-52.58mm -149.29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table-cell table:style-name="ce25" table:number-columns-spanned="1" table:number-rows-spanned="2"/>
          <table:table-cell table:style-name="ce80" table:number-columns-spanned="1" table:number-rows-spanned="2"/>
          <table:covered-table-cell table:style-name="ce291"/>
          <table:covered-table-cell table:style-name="ce141"/>
          <table:covered-table-cell table:style-name="ce175"/>
          <table:covered-table-cell table:number-columns-repeated="2" table:style-name="ce497"/>
          <table:covered-table-cell table:style-name="ce180"/>
          <table:covered-table-cell table:number-columns-repeated="2" table:style-name="ce442"/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covered-table-cell table:style-name="ce198"/>
          <table:covered-table-cell table:style-name="ce111"/>
          <table:covered-table-cell table:style-name="ce144"/>
          <table:table-cell table:style-name="ce317">
            <draw:g table:end-cell-address="3樓.AM21" table:end-x="16.49mm" table:end-y="1.88mm" draw:z-index="14" draw:name="Group 68">
              <draw:g draw:name="Group 69">
                <draw:g draw:name="Group 70">
                  <draw:custom-shape draw:name="Arc 71" draw:style-name="gr62" draw:text-style-name="P3" svg:width="4.18mm" svg:height="11.12mm" draw:transform="rotate (-3.14159265358979) translate (11.52mm 24.51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72" draw:style-name="gr10" draw:text-style-name="P4" svg:x1="7.34mm" svg:y1="13.59mm" svg:x2="7.34mm" svg:y2="24.51mm">
                    <text:p/>
                  </draw:line>
                </draw:g>
                <draw:g draw:name="Group 73">
                  <draw:custom-shape draw:name="Arc 74" draw:style-name="gr63" draw:text-style-name="P3" svg:width="4.5mm" svg:height="11.63mm" svg:x="11.75mm" svg:y="12.39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75" draw:style-name="gr10" draw:text-style-name="P4" svg:x1="16.25mm" svg:y1="12.6mm" svg:x2="16.25mm" svg:y2="24.02mm">
                    <text:p/>
                  </draw:line>
                </draw:g>
              </draw:g>
              <draw:line draw:name="Line 76" draw:style-name="gr10" draw:text-style-name="P4" svg:x1="7.5mm" svg:y1="24.86mm" svg:x2="16.49mm" svg:y2="24.86mm">
                <text:p/>
              </draw:line>
            </draw:g>
          </table:table-cell>
          <table:table-cell table:style-name="ce274" table:number-columns-repeated="985"/>
        </table:table-row>
        <table:table-row table:style-name="ro7">
          <table:covered-table-cell table:style-name="ce31"/>
          <table:covered-table-cell table:style-name="ce281"/>
          <table:covered-table-cell table:style-name="ce626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covered-table-cell table:style-name="ce28"/>
          <table:covered-table-cell table:style-name="ce81"/>
          <table:covered-table-cell table:style-name="ce632"/>
          <table:covered-table-cell table:style-name="ce142"/>
          <table:table-cell table:style-name="ce295" table:number-columns-spanned="4" table:number-rows-spanned="1"/>
          <table:covered-table-cell table:number-columns-repeated="3" table:style-name="ce242"/>
          <table:covered-table-cell table:number-columns-repeated="2" table:style-name="ce442"/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covered-table-cell table:style-name="ce28"/>
          <table:covered-table-cell table:style-name="ce75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53"/>
          <table:covered-table-cell table:style-name="ce191"/>
          <table:table-cell table:style-name="ce312" table:number-columns-spanned="2" table:number-rows-spanned="1"/>
          <table:covered-table-cell table:style-name="ce316"/>
          <table:covered-table-cell table:style-name="ce144"/>
          <table:table-cell table:style-name="ce318" office:value-type="string" calcext:value-type="string">
            <text:p>鋁門</text:p>
            <text:p/>
            <text:p>鐵捲門</text:p>
            <draw:g table:end-cell-address="3樓.AM23" table:end-x="15.04mm" table:end-y="4.54mm" draw:z-index="13" draw:name="Group 55">
              <draw:g draw:name="Group 56">
                <draw:g draw:name="Group 57">
                  <draw:custom-shape draw:name="Arc 58" draw:style-name="gr67" draw:text-style-name="P3" svg:width="3.12mm" svg:height="9.95mm" draw:transform="rotate (-3.14159265358979) translate (15.04mm 33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9" draw:style-name="gr3" draw:text-style-name="P4" svg:x1="15.04mm" svg:y1="23.77mm" svg:x2="15.04mm" svg:y2="33.54mm">
                    <text:p/>
                  </draw:line>
                </draw:g>
                <draw:g draw:name="Group 60">
                  <draw:custom-shape draw:name="Arc 61" draw:style-name="gr68" draw:text-style-name="P3" svg:width="3.36mm" svg:height="10.41mm" svg:x="8.39mm" svg:y="22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2" draw:style-name="gr3" draw:text-style-name="P4" svg:x1="8.39mm" svg:y1="22.87mm" svg:x2="8.39mm" svg:y2="33.09mm">
                    <text:p/>
                  </draw:line>
                </draw:g>
              </draw:g>
              <draw:line draw:name="Line 63" draw:style-name="gr3" draw:text-style-name="P4" svg:x1="14.92mm" svg:y1="33.86mm" svg:x2="8.2mm" svg:y2="33.86mm">
                <text:p/>
              </draw:line>
            </draw:g>
            <draw:g table:end-cell-address="3樓.AM21" table:end-x="20.12mm" table:end-y="11.82mm" draw:z-index="40" draw:name="Group 198">
              <draw:custom-shape draw:name="Oval 199" draw:style-name="gr104" draw:text-style-name="P7" svg:width="5.65mm" svg:height="1.77mm" svg:x="3.48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200" draw:style-name="gr105" draw:text-style-name="P7" svg:width="5.34mm" svg:height="1.77mm" svg:x="9.13mm" svg:y="10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201" draw:style-name="gr104" draw:text-style-name="P7" svg:width="5.65mm" svg:height="1.77mm" svg:x="14.47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table-cell table:style-name="ce282" office:value-type="string" calcext:value-type="string" table:number-columns-spanned="2" table:number-rows-spanned="2">
            <text:p>通</text:p>
            <text:p>橋</text:p>
          </table:table-cell>
          <table:covered-table-cell table:style-name="ce285"/>
          <table:table-cell table:style-name="ce22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82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92" table:number-columns-spanned="2" table:number-rows-spanned="1">
            <draw:custom-shape table:end-cell-address="3樓.L22" table:end-x="8.79mm" table:end-y="2.52mm" draw:z-index="41" draw:name="Rectangle 202" draw:style-name="gr143" draw:text-style-name="P10" svg:width="7.29mm" svg:height="12.55mm" draw:transform="rotate (1.5707963267949) translate (-3.74mm -17.32mm)">
              <text:p/>
              <draw:enhanced-geometry draw:text-rotate-angle="90" svg:viewBox="0 0 21600 21600" draw:mirror-vertical="true" draw:type="rectangle" draw:enhanced-path="M 0 0 L 21600 0 21600 21600 0 21600 0 0 Z N"/>
            </draw:custom-shape>
          </table:table-cell>
          <table:covered-table-cell table:style-name="ce294"/>
          <table:table-cell table:style-name="ce14" table:number-columns-repeated="2"/>
          <table:table-cell table:style-name="ce641" office:value-type="string" calcext:value-type="string" table:number-columns-spanned="3" table:number-rows-spanned="1">
            <text:p>3樓大門</text:p>
          </table:table-cell>
          <table:covered-table-cell table:number-columns-repeated="2" table:style-name="ce641"/>
          <table:table-cell table:style-name="ce251"/>
          <table:covered-table-cell table:style-name="ce308"/>
          <table:covered-table-cell table:style-name="ce250"/>
          <table:covered-table-cell table:style-name="ce169"/>
          <table:covered-table-cell table:style-name="ce170"/>
          <table:covered-table-cell table:style-name="ce175"/>
          <table:covered-table-cell table:style-name="ce180"/>
          <table:covered-table-cell table:style-name="ce169">
            <draw:g table:end-cell-address="3樓.AA22" table:end-x="8.44mm" table:end-y="5.42mm" draw:z-index="2" draw:name="Group 6">
              <draw:custom-shape draw:name="Rectangle 7" draw:style-name="gr73" draw:text-style-name="P7" svg:width="0.17mm" svg:height="8.35mm" draw:transform="rotate (1.5707963267949) translate (8.78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8" draw:style-name="gr73" draw:text-style-name="P7" svg:width="0.17mm" svg:height="8.35mm" draw:transform="rotate (1.5707963267949) translate (8.78mm 5.19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9" draw:style-name="gr73" draw:text-style-name="P7" svg:width="0.17mm" svg:height="8.35mm" draw:transform="rotate (1.5707963267949) translate (17.29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0" draw:style-name="gr73" draw:text-style-name="P7" svg:width="0.17mm" svg:height="8.35mm" draw:transform="rotate (1.5707963267949) translate (17.29mm 5.19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covered-table-cell>
          <table:covered-table-cell table:style-name="ce623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13" table:number-columns-spanned="2" table:number-rows-spanned="2"/>
          <table:covered-table-cell table:style-name="ce641"/>
          <table:covered-table-cell table:style-name="ce144"/>
          <table:table-cell table:style-name="ce207"/>
          <table:table-cell table:number-columns-repeated="985"/>
        </table:table-row>
        <table:table-row table:style-name="ro8">
          <table:table-cell table:style-name="ce277"/>
          <table:covered-table-cell table:style-name="ce268"/>
          <table:covered-table-cell table:style-name="ce286"/>
          <table:table-cell table:style-name="ce199" table:number-columns-repeated="8"/>
          <table:table-cell table:style-name="ce293" office:value-type="string" calcext:value-type="string" table:number-columns-spanned="8" table:number-rows-spanned="1">
            <text:p>通橋</text:p>
          </table:table-cell>
          <table:covered-table-cell table:number-columns-repeated="4" table:style-name="ce15"/>
          <table:covered-table-cell table:style-name="ce15">
            <draw:custom-shape table:end-cell-address="3樓.R24" table:end-x="6.41mm" table:end-y="0.34mm" draw:z-index="43" draw:name="AutoShape 236" draw:style-name="gr144" draw:text-style-name="P7" svg:width="23.09mm" svg:height="34.44mm" draw:transform="rotate (1.5707963267949) translate (-10.82mm -45.81mm)">
              <text:p/>
              <draw:enhanced-geometry draw:text-rotate-angle="9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15"/>
          <table:covered-table-cell table:style-name="ce112"/>
          <table:table-cell table:style-name="ce15" table:number-columns-spanned="2" table:number-rows-spanned="1"/>
          <table:covered-table-cell table:style-name="ce15"/>
          <table:table-cell table:style-name="ce15" table:number-columns-spanned="14" table:number-rows-spanned="1"/>
          <table:covered-table-cell table:number-columns-repeated="13" table:style-name="ce15"/>
          <table:covered-table-cell table:number-columns-repeated="2" table:style-name="ce656"/>
          <table:covered-table-cell table:style-name="ce623"/>
          <table:table-cell table:style-name="ce212" office:value-type="string" calcext:value-type="string">
            <text:p>鐵門</text:p>
          </table:table-cell>
          <table:table-cell table:number-columns-repeated="985"/>
        </table:table-row>
        <table:table-row table:style-name="ro9">
          <table:table-cell table:number-columns-repeated="2"/>
          <table:table-cell>
            <draw:custom-shape table:end-cell-address="3樓.F24" table:end-x="15.71mm" table:end-y="11.13mm" draw:z-index="51" draw:name="Text Box 252" draw:style-name="gr145" draw:text-style-name="P2" svg:width="58.74mm" svg:height="8.44mm" svg:x="0.56mm" svg:y="2.71mm">
              <text:p text:style-name="P1"><text:span text:style-name="T2">前往運動公園集合點名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2"/>
          <table:table-cell>
            <draw:custom-shape table:end-cell-address="3樓.K26" table:end-x="8.48mm" table:end-y="5.02mm" draw:z-index="44" draw:name="AutoShape 237" draw:style-name="gr146" draw:text-style-name="P7" svg:width="77.2mm" svg:height="10.84mm" svg:x="94.4mm" svg:y="24.94mm">
              <text:p/>
              <draw:enhanced-geometry draw:text-rotate-angle="-18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number-columns-repeated="6"/>
          <table:table-cell>
            <draw:custom-shape table:end-cell-address="3樓.Q24" table:end-x="8.98mm" table:end-y="11.13mm" draw:z-index="52" draw:name="Text Box 253" draw:style-name="gr106" draw:text-style-name="P2" svg:width="58.71mm" svg:height="8.44mm" svg:x="4.55mm" svg:y="2.71mm">
              <text:p text:style-name="P1"><text:span text:style-name="T2">前往運動公園集合點名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3"/>
          <table:table-cell>
            <draw:custom-shape table:end-cell-address="3樓.V26" table:end-x="2.5mm" table:end-y="5.46mm" draw:z-index="48" draw:name="AutoShape 248" draw:style-name="gr147" draw:text-style-name="P7" svg:width="71.22mm" svg:height="11.28mm" svg:x="88.42mm" svg:y="25.38mm">
              <text:p/>
              <draw:enhanced-geometry draw:text-rotate-angle="-180" svg:viewBox="0 0 21600 21600" draw:mirror-vertical="true" draw:text-areas="?f7 ?f0 21600 ?f2" draw:type="left-arrow" draw:modifiers="5400 54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number-columns-repeated="1007"/>
        </table:table-row>
        <table:table-row table:style-name="ro10" table:number-rows-repeated="104855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Area" table:base-cell-address="$1樓.$A$1" table:cell-range-address="$3樓.$A$1:.$AM$24" table:range-usable-as="print-range"/>
        </table:named-expressions>
      </table:table>
      <table:table table:name="4樓" table:style-name="ta4" table:print-ranges="4樓.A1:4樓.AM24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number-columns-repeated="10" table:default-cell-style-name="ce5"/>
        <table:table-column table:style-name="co4" table:default-cell-style-name="ce5"/>
        <table:table-column table:style-name="co5" table:default-cell-style-name="ce5"/>
        <table:table-column table:style-name="co3" table:number-columns-repeated="20" table:default-cell-style-name="ce5"/>
        <table:table-column table:style-name="co2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985" table:default-cell-style-name="Default"/>
        <table:table-row table:style-name="ro1">
          <table:table-cell table:style-name="ce1" office:value-type="string" calcext:value-type="string" table:number-columns-spanned="33" table:number-rows-spanned="1">
            <text:p>建國科技大學學生宿舍 4 樓消防設備與逃生疏散路線暨床位分配表</text:p>
            <draw:custom-shape table:end-cell-address="4樓.C1" table:end-x="9.23mm" table:end-y="11.11mm" draw:z-index="43" draw:name="Text Box 213" draw:style-name="gr1" draw:text-style-name="P2" svg:width="25.88mm" svg:height="8.73mm" svg:x="3.73mm" svg:y="2.38mm">
              <text:p text:style-name="P1"><text:span text:style-name="T1">附件</text:span><text:span text:style-name="T1">2-1-4</text:span></text:p>
              <draw:enhanced-geometry svg:viewBox="0 0 21600 21600" draw:type="mso-spt202" draw:enhanced-path="M 0 0 L 21600 0 21600 21600 0 21600 0 0 Z N"/>
            </draw:custom-shape>
          </table:table-cell>
          <table:covered-table-cell table:number-columns-repeated="32" table:style-name="ce1"/>
          <table:table-cell table:style-name="ce531" office:value-type="string" calcext:value-type="string" table:number-columns-spanned="5" table:number-rows-spanned="1">
            <text:p>100.8.18製圖</text:p>
          </table:table-cell>
          <table:covered-table-cell table:number-columns-repeated="4" table:style-name="ce531"/>
          <table:table-cell table:number-columns-repeated="986"/>
        </table:table-row>
        <table:table-row table:style-name="ro2">
          <table:table-cell table:style-name="ce2" table:number-columns-spanned="35" table:number-rows-spanned="1"/>
          <table:covered-table-cell table:number-columns-repeated="13" table:style-name="ce6"/>
          <table:covered-table-cell table:style-name="ce6">
            <draw:g table:end-cell-address="4樓.P4" table:end-x="2.63mm" table:end-y="1.46mm" draw:z-index="31" draw:name="Group 159">
              <draw:custom-shape draw:name="Rectangle 160" draw:style-name="gr148" draw:text-style-name="P7" svg:width="1.47mm" svg:height="12.25mm" svg:x="1.55mm" svg:y="4.84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61" draw:style-name="gr81" draw:text-style-name="P7" svg:width="4.86mm" svg:height="2.05mm" svg:x="2.5mm" svg:y="6.02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number-columns-repeated="20" table:style-name="ce6"/>
          <table:table-cell table:style-name="ce262" table:number-columns-repeated="2"/>
          <table:table-cell table:style-name="ce201" table:number-columns-spanned="1" table:number-rows-spanned="22"/>
          <table:table-cell table:number-columns-repeated="986"/>
        </table:table-row>
        <table:table-row table:style-name="ro3">
          <table:table-cell table:style-name="ce31" table:number-columns-spanned="1" table:number-rows-spanned="20"/>
          <table:table-cell table:style-name="ce7" office:value-type="string" calcext:value-type="string" table:number-columns-spanned="2" table:number-rows-spanned="9">
            <text:p>樓</text:p>
            <text:p>梯</text:p>
          </table:table-cell>
          <table:covered-table-cell table:style-name="ce1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220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83" office:value-type="string" calcext:value-type="string" table:number-columns-spanned="2" table:number-rows-spanned="1">
            <text:p>陽台</text:p>
          </table:table-cell>
          <table:covered-table-cell table:style-name="ce87"/>
          <table:table-cell table:style-name="ce76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10" office:value-type="string" calcext:value-type="string" table:number-columns-spanned="1" table:number-rows-spanned="3">
            <text:p>電</text:p>
            <text:p>梯</text:p>
          </table:table-cell>
          <table:table-cell table:style-name="ce29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162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76"/>
          <table:table-cell table:style-name="ce194" office:value-type="string" calcext:value-type="string" table:number-columns-spanned="2" table:number-rows-spanned="6">
            <text:p>樓</text:p>
            <text:p>梯</text:p>
          </table:table-cell>
          <table:covered-table-cell table:style-name="ce200"/>
          <table:covered-table-cell table:style-name="ce491"/>
          <table:table-cell table:style-name="ce202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58" office:value-type="float" office:value="2" calcext:value-type="float">
            <text:p>2</text:p>
          </table:table-cell>
          <table:table-cell table:style-name="ce84" office:value-type="float" office:value="4" calcext:value-type="float">
            <text:p>4</text:p>
          </table:table-cell>
          <table:table-cell table:style-name="ce88" office:value-type="float" office:value="2" calcext:value-type="float">
            <text:p>2</text:p>
          </table:table-cell>
          <table:table-cell table:style-name="ce79" office:value-type="float" office:value="2" calcext:value-type="float" table:number-columns-spanned="2" table:number-rows-spanned="1">
            <text:p>2</text:p>
          </table:table-cell>
          <table:covered-table-cell table:style-name="ce101"/>
          <table:covered-table-cell table:style-name="ce111"/>
          <table:table-cell table:style-name="ce363" table:number-columns-spanned="1" table:number-rows-spanned="5"/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25" office:value-type="float" office:value="6" calcext:value-type="float">
            <text:p>6</text:p>
          </table:table-cell>
          <table:table-cell table:style-name="ce36" office:value-type="float" office:value="3" calcext:value-type="float">
            <text:p>3</text:p>
          </table:table-cell>
          <table:table-cell table:style-name="ce52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covered-table-cell table:style-name="ce195"/>
          <table:covered-table-cell table:number-columns-repeated="2" table:style-name="ce491"/>
          <table:table-cell table:style-name="ce202" table:number-columns-repeated="986"/>
        </table:table-row>
        <table:table-row table:style-name="ro4">
          <table:covered-table-cell table:style-name="ce31"/>
          <table:covered-table-cell table:style-name="ce31">
            <draw:custom-shape table:end-cell-address="4樓.C10" table:end-x="5mm" table:end-y="1.07mm" draw:z-index="28" draw:name="Text Box 149" draw:style-name="gr149" draw:text-style-name="P6" svg:width="11.23mm" svg:height="111.21mm" svg:x="2.99mm" svg:y="40.36mm">
              <text:p text:style-name="P5"><text:span text:style-name="T2">4</text:span><text:span text:style-name="T2">、</text:span><text:span text:style-name="T2">5</text:span><text:span text:style-name="T2">樓下去由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7">
            <draw:custom-shape table:end-cell-address="4樓.N5" table:end-x="2.11mm" table:end-y="14.56mm" draw:z-index="0" draw:name="AutoShape 212" draw:style-name="gr150" draw:text-style-name="P7" svg:width="12.9mm" svg:height="202.23mm" draw:transform="rotate (-1.5707963267949) translate (-32mm 1.68mm)">
              <text:p/>
              <draw:enhanced-geometry draw:text-rotate-angle="270"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112"/>
          <table:covered-table-cell table:style-name="ce363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>
            <draw:custom-shape table:end-cell-address="4樓.AK8" table:end-x="6.99mm" table:end-y="4.24mm" draw:z-index="38" draw:name="Text Box 204" draw:style-name="gr151" draw:text-style-name="P6" svg:width="11.23mm" svg:height="89.52mm" svg:x="4.98mm" svg:y="12.78mm">
              <text:p text:style-name="P5"><text:span text:style-name="T2">4</text:span><text:span text:style-name="T2">樓下去由</text:span><text:span text:style-name="T2">2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491">
            <draw:custom-shape table:end-cell-address="4樓.AQ5" table:end-x="9.71mm" table:end-y="20.11mm" draw:z-index="37" draw:name="AutoShape 205" draw:style-name="gr152" draw:text-style-name="P7" svg:width="14.15mm" svg:height="122.32mm" draw:transform="rotate (-1.5707963267949) translate (-33.52mm 5.98mm)">
              <text:p/>
              <draw:enhanced-geometry draw:text-rotate-angle="270" svg:viewBox="0 0 21600 21600" draw:text-areas="?f7 ?f0 21600 ?f2" draw:type="left-arrow" draw:modifiers="4195 4319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covered-table-cell table:style-name="ce491"/>
          <table:table-cell table:style-name="ce274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6" office:value-type="float" office:value="3" calcext:value-type="float">
            <text:p>3</text:p>
          </table:table-cell>
          <table:table-cell table:style-name="ce37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63" office:value-type="float" office:value="3" calcext:value-type="float">
            <text:p>3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3" calcext:value-type="float">
            <text:p>3</text:p>
          </table:table-cell>
          <table:table-cell table:style-name="ce89" office:value-type="string" calcext:value-type="string">
            <text:p>1室長</text:p>
          </table:table-cell>
          <table:table-cell table:style-name="ce79" office:value-type="float" office:value="1" calcext:value-type="float" table:number-columns-spanned="2" table:number-rows-spanned="1">
            <text:p>1</text:p>
          </table:table-cell>
          <table:covered-table-cell table:style-name="ce102"/>
          <table:table-cell table:style-name="ce449" office:value-type="string" calcext:value-type="string" table:number-columns-spanned="1" table:number-rows-spanned="3">
            <text:p>資</text:p>
            <text:p>源</text:p>
            <text:p>回</text:p>
            <text:p>收</text:p>
            <text:p>桶</text:p>
          </table:table-cell>
          <table:covered-table-cell table:style-name="ce363"/>
          <table:table-cell table:style-name="ce14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253" office:value-type="string" calcext:value-type="string">
            <text:p>5副樓長</text:p>
          </table:table-cell>
          <table:table-cell table:style-name="ce151" office:value-type="string" calcext:value-type="string">
            <text:p>2樓長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25" office:value-type="float" office:value="5" calcext:value-type="float">
            <text:p>5</text:p>
          </table:table-cell>
          <table:table-cell table:style-name="ce36" office:value-type="float" office:value="2" calcext:value-type="float">
            <text:p>2</text:p>
          </table:table-cell>
          <table:table-cell table:style-name="ce52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195"/>
          <table:covered-table-cell table:number-columns-repeated="2" table:style-name="ce491"/>
          <table:table-cell table:style-name="ce275" office:value-type="string" calcext:value-type="string">
            <text:p>集合地點</text:p>
          </table:table-cell>
          <table:table-cell table:number-columns-repeated="985"/>
        </table:table-row>
        <table:table-row table:style-name="ro4">
          <table:covered-table-cell table:number-columns-repeated="2" table:style-name="ce31"/>
          <table:covered-table-cell table:style-name="ce17"/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88"/>
          <table:table-cell table:style-name="ce79" table:number-columns-spanned="2" table:number-rows-spanned="1"/>
          <table:covered-table-cell table:style-name="ce102"/>
          <table:covered-table-cell table:style-name="ce449"/>
          <table:covered-table-cell table:style-name="ce363"/>
          <table:table-cell table:style-name="ce25"/>
          <table:table-cell table:style-name="ce36"/>
          <table:table-cell table:style-name="ce254"/>
          <table:table-cell table:style-name="ce152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5"/>
          <table:covered-table-cell table:number-columns-repeated="2" table:style-name="ce491"/>
          <table:table-cell table:style-name="ce276" office:value-type="string" calcext:value-type="string">
            <text:p>運</text:p>
            <text:p>動</text:p>
            <text:p>公</text:p>
            <text:p>園</text:p>
          </table:table-cell>
          <table:table-cell table:style-name="ce274" table:number-columns-repeated="985"/>
        </table:table-row>
        <table:table-row table:style-name="ro11">
          <table:covered-table-cell table:number-columns-repeated="2" table:style-name="ce31"/>
          <table:covered-table-cell table:style-name="ce17"/>
          <table:table-cell table:style-name="ce24" office:value-type="string" calcext:value-type="string" table:number-columns-spanned="2" table:number-rows-spanned="3">
            <text:p>419A</text:p>
          </table:table-cell>
          <table:covered-table-cell table:style-name="ce38"/>
          <table:table-cell table:style-name="ce219" office:value-type="string" calcext:value-type="string" table:number-columns-spanned="2" table:number-rows-spanned="3">
            <text:p>418A</text:p>
          </table:table-cell>
          <table:covered-table-cell table:style-name="ce73"/>
          <table:table-cell table:style-name="ce84" office:value-type="string" calcext:value-type="string" table:number-columns-spanned="2" table:number-rows-spanned="3">
            <text:p>417A</text:p>
          </table:table-cell>
          <table:covered-table-cell table:style-name="ce38"/>
          <table:table-cell table:style-name="ce62" office:value-type="string" calcext:value-type="string" table:number-columns-spanned="2" table:number-rows-spanned="3">
            <text:p>416A</text:p>
          </table:table-cell>
          <table:covered-table-cell table:style-name="ce38"/>
          <table:table-cell table:style-name="ce287" office:value-type="string" calcext:value-type="string" table:number-columns-spanned="2" table:number-rows-spanned="3">
            <text:p>(<text:span text:style-name="T5">原415B)</text:span></text:p>
            <text:p><text:span text:style-name="T5">(2人無障礙套房)</text:span></text:p>
          </table:table-cell>
          <table:covered-table-cell table:style-name="ce103"/>
          <table:covered-table-cell table:style-name="ce449"/>
          <table:covered-table-cell table:style-name="ce363"/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25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table-cell table:style-name="ce25" office:value-type="float" office:value="4" calcext:value-type="float">
            <text:p>4</text:p>
          </table:table-cell>
          <table:table-cell table:style-name="ce72" office:value-type="string" calcext:value-type="string">
            <text:p>1室長</text:p>
          </table:table-cell>
          <table:table-cell table:style-name="ce85" office:value-type="float" office:value="4" calcext:value-type="float">
            <text:p>4</text:p>
          </table:table-cell>
          <table:table-cell table:style-name="ce151" office:value-type="string" calcext:value-type="string">
            <text:p>1室長</text:p>
          </table:table-cell>
          <table:covered-table-cell table:style-name="ce195"/>
          <table:covered-table-cell table:number-columns-repeated="2" table:style-name="ce491"/>
          <table:table-cell table:style-name="ce202" table:number-columns-repeated="986"/>
        </table:table-row>
        <table:table-row table:style-name="ro4">
          <table:covered-table-cell table:number-columns-repeated="2" table:style-name="ce31"/>
          <table:covered-table-cell table:style-name="ce17"/>
          <table:covered-table-cell table:style-name="ce27"/>
          <table:covered-table-cell table:style-name="ce39"/>
          <table:covered-table-cell table:style-name="ce27"/>
          <table:covered-table-cell table:style-name="ce74"/>
          <table:covered-table-cell table:style-name="ce221"/>
          <table:covered-table-cell table:style-name="ce39"/>
          <table:covered-table-cell table:style-name="ce65"/>
          <table:covered-table-cell table:style-name="ce39"/>
          <table:covered-table-cell table:style-name="ce92"/>
          <table:covered-table-cell table:style-name="ce104"/>
          <table:table-cell table:style-name="ce233" table:number-columns-spanned="2" table:number-rows-spanned="3">
            <draw:g table:end-cell-address="4樓.N12" table:end-x="13.96mm" table:end-y="4.33mm" draw:z-index="11" draw:name="Group 38">
              <draw:g draw:name="Group 39">
                <draw:g draw:name="Group 40">
                  <draw:custom-shape draw:name="Arc 41" draw:style-name="gr153" draw:text-style-name="P3" svg:width="3.43mm" svg:height="15.32mm" draw:transform="rotate (-3.14159265358979) translate (9.85mm 62.4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2" draw:style-name="gr10" draw:text-style-name="P4" svg:x1="6.45mm" svg:y1="47.35mm" svg:x2="6.45mm" svg:y2="62.39mm">
                    <text:p/>
                  </draw:line>
                </draw:g>
                <draw:g draw:name="Group 43">
                  <draw:custom-shape draw:name="Arc 44" draw:style-name="gr154" draw:text-style-name="P3" svg:width="3.7mm" svg:height="16.01mm" svg:x="10.04mm" svg:y="45.68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5" draw:style-name="gr10" draw:text-style-name="P4" svg:x1="13.78mm" svg:y1="45.97mm" svg:x2="13.78mm" svg:y2="61.69mm">
                    <text:p/>
                  </draw:line>
                </draw:g>
              </draw:g>
              <draw:line draw:name="Line 46" draw:style-name="gr10" draw:text-style-name="P4" svg:x1="6.58mm" svg:y1="62.87mm" svg:x2="13.98mm" svg:y2="62.87mm">
                <text:p/>
              </draw:line>
            </draw:g>
          </table:table-cell>
          <table:covered-table-cell table:style-name="ce639"/>
          <table:table-cell table:style-name="ce245" office:value-type="string" calcext:value-type="string">
            <text:p>床副</text:p>
            <text:p>上舍</text:p>
            <text:p>有長</text:p>
            <text:p>大使</text:p>
            <text:p>樑用</text:p>
          </table:table-cell>
          <table:table-cell table:style-name="ce58" office:value-type="string" calcext:value-type="string">
            <text:p/>
            <text:p/>
            <text:p/>
          </table:table-cell>
          <table:table-cell table:style-name="ce69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25"/>
          <table:table-cell table:style-name="ce36" office:value-type="string" calcext:value-type="string">
            <text:p/>
            <text:p/>
            <text:p/>
          </table:table-cell>
          <table:table-cell table:style-name="ce52"/>
          <table:table-cell table:style-name="ce79" office:value-type="string" calcext:value-type="string">
            <text:p/>
            <text:p/>
            <text:p/>
          </table:table-cell>
          <table:table-cell table:style-name="ce8" office:value-type="string" calcext:value-type="string" table:number-columns-spanned="1" table:number-rows-spanned="3">
            <text:p>儲</text:p>
            <text:p>藏</text:p>
            <text:p>室</text:p>
          </table:table-cell>
          <table:table-cell table:style-name="ce663" office:value-type="string" calcext:value-type="string" table:number-columns-spanned="1" table:number-rows-spanned="3">
            <text:p>樓</text:p>
            <text:p>梯</text:p>
          </table:table-cell>
          <table:covered-table-cell table:style-name="ce144"/>
          <table:table-cell table:style-name="ce205" office:value-type="string" calcext:value-type="string">
            <text:p>圖例</text:p>
            <text:p/>
            <text:p/>
            <text:p/>
            <text:p>疏散方向</text:p>
            <draw:g table:end-cell-address="4樓.AM9" table:end-x="15.57mm" table:end-y="44.81mm" draw:z-index="22" draw:name="Group 96">
              <draw:custom-shape draw:name="Rectangle 97" draw:style-name="gr155" draw:text-style-name="P7" svg:width="1.5mm" svg:height="12.22mm" svg:x="9.72mm" svg:y="32.59mm">
                <text:p/>
                <draw:enhanced-geometry svg:viewBox="0 0 21600 21600" draw:type="rectangle" draw:enhanced-path="M 0 0 L 21600 0 21600 21600 0 21600 0 0 Z N"/>
              </draw:custom-shape>
              <draw:custom-shape draw:name="Rectangle 98" draw:style-name="gr156" draw:text-style-name="P7" svg:width="4.9mm" svg:height="2.06mm" svg:x="10.67mm" svg:y="33.76mm">
                <text:p/>
                <draw:enhanced-geometry svg:viewBox="0 0 21600 21600" draw:type="rectangle" draw:enhanced-path="M 0 0 L 21600 0 21600 21600 0 21600 0 0 Z N"/>
              </draw:custom-shape>
            </draw:g>
            <draw:custom-shape table:end-cell-address="4樓.AM9" table:end-x="16.22mm" table:end-y="22.92mm" draw:z-index="23" draw:name="AutoShape 99" draw:style-name="gr157" draw:text-style-name="P7" svg:width="9mm" svg:height="5.37mm" svg:x="7.22mm" svg:y="17.55mm">
              <text:p/>
              <draw:enhanced-geometry svg:viewBox="0 0 21600 21600" draw:text-areas="0 ?f0 ?f5 ?f2" draw:type="right-arrow" draw:modifiers="16200 5400" draw:enhanced-path="M 0 ?f0 L ?f1 ?f0 ?f1 0 21600 10800 ?f1 21600 ?f1 ?f2 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covered-table-cell table:style-name="ce28"/>
          <table:covered-table-cell table:style-name="ce40"/>
          <table:covered-table-cell table:style-name="ce28"/>
          <table:covered-table-cell table:style-name="ce75"/>
          <table:covered-table-cell table:style-name="ce222"/>
          <table:covered-table-cell table:style-name="ce40"/>
          <table:covered-table-cell table:style-name="ce53"/>
          <table:covered-table-cell table:style-name="ce40"/>
          <table:covered-table-cell table:style-name="ce93"/>
          <table:covered-table-cell table:style-name="ce105"/>
          <table:covered-table-cell table:style-name="ce233"/>
          <table:covered-table-cell table:style-name="ce639"/>
          <table:table-cell table:style-name="ce223" office:value-type="string" calcext:value-type="string" table:number-columns-spanned="2" table:number-rows-spanned="1">
            <text:p>410C</text:p>
          </table:table-cell>
          <table:covered-table-cell table:style-name="ce391"/>
          <table:table-cell table:style-name="ce166" office:value-type="string" calcext:value-type="string" table:number-columns-spanned="2" table:number-rows-spanned="1">
            <text:p>409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408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407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406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405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404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403C</text:p>
          </table:table-cell>
          <table:covered-table-cell table:style-name="ce153"/>
          <table:table-cell table:style-name="ce158" office:value-type="string" calcext:value-type="string" table:number-columns-spanned="2" table:number-rows-spanned="1">
            <text:p>402C</text:p>
          </table:table-cell>
          <table:covered-table-cell table:style-name="ce163"/>
          <table:table-cell table:style-name="ce166" office:value-type="string" calcext:value-type="string" table:number-columns-spanned="2" table:number-rows-spanned="1">
            <text:p>401C</text:p>
          </table:table-cell>
          <table:covered-table-cell table:style-name="ce153"/>
          <table:covered-table-cell table:style-name="ce9">
            <draw:g table:end-cell-address="4樓.AL12" table:end-x="0.62mm" table:end-y="10.47mm" draw:z-index="36" draw:name="Group 203">
              <draw:custom-shape draw:name="AutoShape 201" draw:style-name="gr158" draw:text-style-name="P7" svg:width="17.34mm" svg:height="9.84mm" draw:transform="rotate (-1.5707963267949) translate (19.05mm 5.83mm)">
                <text:p/>
                <draw:enhanced-geometry draw:text-rotate-angle="270" svg:viewBox="0 0 21600 21600" draw:text-areas="?f7 ?f0 21600 ?f2" draw:type="left-arrow" draw:modifiers="5400 5400" draw:enhanced-path="M 21600 ?f0 L ?f1 ?f0 ?f1 0 0 10800 ?f1 21600 ?f1 ?f2 21600 ?f2 Z N">
                  <draw:equation draw:name="f0" draw:formula="$1 "/>
                  <draw:equation draw:name="f1" draw:formula="$0 "/>
                  <draw:equation draw:name="f2" draw:formula="21600-$1 "/>
                  <draw:equation draw:name="f3" draw:formula="21600-?f1 "/>
                  <draw:equation draw:name="f4" draw:formula="?f3 *?f0 /10800"/>
                  <draw:equation draw:name="f5" draw:formula="?f1 +?f4 "/>
                  <draw:equation draw:name="f6" draw:formula="?f1 *?f0 /10800"/>
                  <draw:equation draw:name="f7" draw:formula="?f1 -?f6 "/>
                  <draw:handle draw:handle-position="$0 $1" draw:handle-range-x-minimum="0" draw:handle-range-x-maximum="21600" draw:handle-range-y-minimum="0" draw:handle-range-y-maximum="10800"/>
                </draw:enhanced-geometry>
              </draw:custom-shape>
              <draw:custom-shape draw:name="Text Box 202" draw:style-name="gr159" draw:text-style-name="P7" svg:width="3.07mm" svg:height="7.78mm" svg:x="10.32mm" svg:y="14.94mm">
                <text:p/>
                <draw:enhanced-geometry svg:viewBox="0 0 21600 21600" draw:type="mso-spt202" draw:enhanced-path="M 0 0 L 21600 0 21600 21600 0 21600 0 0 Z N"/>
              </draw:custom-shape>
            </draw:g>
          </table:covered-table-cell>
          <table:covered-table-cell table:style-name="ce663"/>
          <table:covered-table-cell table:style-name="ce144"/>
          <table:table-cell table:style-name="ce206" office:value-type="string" calcext:value-type="string">
            <text:p>緩降機</text:p>
          </table:table-cell>
          <table:table-cell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9" office:value-type="string" calcext:value-type="string" table:number-columns-spanned="2" table:number-rows-spanned="1">
            <text:p>9區</text:p>
          </table:table-cell>
          <table:covered-table-cell table:style-name="ce41"/>
          <table:table-cell table:style-name="ce382" office:value-type="string" calcext:value-type="string" table:number-columns-spanned="8" table:number-rows-spanned="1">
            <text:p>8區</text:p>
          </table:table-cell>
          <table:covered-table-cell table:number-columns-repeated="6" table:style-name="ce56"/>
          <table:covered-table-cell table:style-name="ce405"/>
          <table:covered-table-cell table:style-name="ce233"/>
          <table:covered-table-cell table:style-name="ce639"/>
          <table:table-cell table:style-name="ce382" office:value-type="string" calcext:value-type="string" table:number-columns-spanned="4" table:number-rows-spanned="1">
            <text:p>5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4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3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2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1區</text:p>
          </table:table-cell>
          <table:covered-table-cell table:number-columns-repeated="2" table:style-name="ce56"/>
          <table:covered-table-cell table:style-name="ce405"/>
          <table:covered-table-cell table:style-name="ce10"/>
          <table:covered-table-cell table:style-name="ce325"/>
          <table:covered-table-cell table:style-name="ce144"/>
          <table:table-cell table:style-name="ce207"/>
          <table:table-cell table:number-columns-repeated="985"/>
        </table:table-row>
        <table:table-row table:style-name="ro6">
          <table:covered-table-cell table:style-name="ce31"/>
          <table:table-cell table:style-name="ce278" table:number-columns-spanned="2" table:number-rows-spanned="1"/>
          <table:covered-table-cell table:style-name="ce363"/>
          <table:table-cell table:style-name="ce363" table:number-columns-spanned="32" table:number-rows-spanned="1">
            <draw:g table:end-cell-address="4樓.D12" table:end-x="9.35mm" table:end-y="5.7mm" draw:z-index="10" draw:name="Group 35">
              <draw:custom-shape draw:name="Oval 36" draw:style-name="gr160" draw:text-style-name="P8" svg:width="4.33mm" svg:height="4.6mm" svg:x="5.04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7" draw:style-name="gr161" draw:text-style-name="P8" svg:width="4.18mm" svg:height="4.6mm" svg:x="0.57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g table:end-cell-address="4樓.D12" table:end-x="17.17mm" table:end-y="16.77mm" draw:z-index="27" draw:name="Group 131">
              <draw:g draw:name="Group 132">
                <draw:g draw:name="Group 133">
                  <draw:custom-shape draw:name="Arc 134" draw:style-name="gr162" draw:text-style-name="P3" svg:width="7.14mm" svg:height="6.22mm" draw:transform="rotate (1.5707963267949) translate (10.45mm 8.24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35" draw:style-name="gr10" draw:text-style-name="P4" svg:x1="16.56mm" svg:y1="1.1mm" svg:x2="10.45mm" svg:y2="1.1mm">
                    <text:p/>
                  </draw:line>
                </draw:g>
                <draw:g draw:name="Group 136">
                  <draw:custom-shape draw:name="Arc 137" draw:style-name="gr163" draw:text-style-name="P3" svg:width="7.71mm" svg:height="6.51mm" draw:transform="rotate (1.5707963267949) translate (10.67mm 16.34mm)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38" draw:style-name="gr10" draw:text-style-name="P4" svg:x1="17.14mm" svg:y1="16.34mm" svg:x2="10.75mm" svg:y2="16.34mm">
                    <text:p/>
                  </draw:line>
                </draw:g>
              </draw:g>
              <draw:line draw:name="Line 139" draw:style-name="gr10" draw:text-style-name="P4" svg:x1="10.27mm" svg:y1="1.38mm" svg:x2="10.27mm" svg:y2="16.77mm">
                <text:p/>
              </draw:line>
            </draw:g>
            <draw:custom-shape table:end-cell-address="4樓.I12" table:end-x="7mm" table:end-y="15.08mm" draw:z-index="40" draw:name="AutoShape 210" draw:style-name="gr164" draw:text-style-name="P7" svg:width="77.92mm" svg:height="13.78mm" svg:x="15mm" svg:y="1.3mm">
              <text:p/>
              <draw:enhanced-geometry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covered-table-cell table:style-name="ce363">
            <draw:custom-shape table:end-cell-address="4樓.I12" table:end-x="5.26mm" table:end-y="15.63mm" draw:z-index="41" draw:name="Text Box 211" draw:style-name="gr165" draw:text-style-name="P2" svg:width="59mm" svg:height="11.67mm" svg:x="15mm" svg:y="3.96mm">
              <text:p text:style-name="P1"><text:span text:style-name="T2">9</text:span><text:span text:style-name="T2">、</text:span><text:span text:style-name="T2">10 </text:span><text:span text:style-name="T2">區由 </text:span><text:span text:style-name="T2">3 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3" table:style-name="ce363"/>
          <table:covered-table-cell table:style-name="ce363">
            <draw:custom-shape table:end-cell-address="4樓.R12" table:end-x="16.95mm" table:end-y="13.24mm" draw:z-index="26" draw:name="Text Box 127" draw:style-name="gr166" draw:text-style-name="P11" svg:width="144.61mm" svg:height="8.46mm" svg:x="12.52mm" svg:y="4.78mm">
              <text:p text:style-name="P1"><text:span text:style-name="T2"><text:s/></text:span><text:span text:style-name="T2">8 </text:span><text:span text:style-name="T2">區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7" table:style-name="ce363"/>
          <table:covered-table-cell table:style-name="ce363">
            <draw:g table:end-cell-address="4樓.Q12" table:end-x="16.59mm" table:end-y="5.96mm" draw:z-index="42" draw:name="Group 101">
              <draw:custom-shape draw:name="Oval 102" draw:style-name="gr167" draw:text-style-name="P8" svg:width="3.97mm" svg:height="4.86mm" svg:x="12.64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03" draw:style-name="gr168" draw:text-style-name="P8" svg:width="3.83mm" svg:height="4.86mm" svg:x="8.54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4樓.Z12" table:end-x="5.75mm" table:end-y="14.06mm" draw:z-index="18" draw:name="Text Box 87" draw:style-name="gr169" draw:text-style-name="P13" svg:width="136.42mm" svg:height="9.01mm" svg:x="6.79mm" svg:y="5.05mm">
              <text:p text:style-name="P12"><text:span text:style-name="T2">3</text:span><text:span text:style-name="T2">、</text:span><text:span text:style-name="T2">4</text:span><text:span text:style-name="T2">、</text:span><text:span text:style-name="T2">5 <text:s/></text:span><text:span text:style-name="T2">區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  <draw:custom-shape table:end-cell-address="4樓.R13" table:end-x="14.95mm" table:end-y="0.53mm" draw:z-index="34" draw:name="Rectangle 193" draw:style-name="gr170" draw:text-style-name="P7" svg:width="7.92mm" svg:height="4.23mm" svg:x="7.05mm" svg:y="13.78mm">
              <text:p/>
              <draw:enhanced-geometry svg:viewBox="0 0 21600 21600" draw:type="rectangle" draw:enhanced-path="M 0 0 L 21600 0 21600 21600 0 21600 0 0 Z N"/>
            </draw:custom-shape>
            <draw:g table:end-cell-address="4樓.T16" table:end-x="5.21mm" table:end-y="37.48mm" draw:z-index="39" draw:name="Group 209">
              <draw:g draw:name="Group 207">
                <draw:custom-shape draw:name="Rectangle 191" draw:style-name="gr171" draw:text-style-name="P7" svg:width="11.12mm" svg:height="54.75mm" svg:x="6.49mm" svg:y="4.78mm">
                  <text:p/>
                  <draw:enhanced-geometry svg:viewBox="0 0 21600 21600" draw:type="rectangle" draw:enhanced-path="M 0 0 L 21600 0 21600 21600 0 21600 0 0 Z N"/>
                </draw:custom-shape>
                <draw:custom-shape draw:name="Rectangle 206" draw:style-name="gr172" draw:text-style-name="P7" svg:width="5.81mm" svg:height="16.97mm" draw:transform="rotate (1.5707963267949) translate (4.55mm 11.62mm)">
                  <text:p/>
                  <draw:enhanced-geometry draw:text-rotate-angle="90" svg:viewBox="0 0 21600 21600" draw:type="rectangle" draw:enhanced-path="M 0 0 L 21600 0 21600 21600 0 21600 0 0 Z N"/>
                </draw:custom-shape>
              </draw:g>
              <draw:g draw:name="Group 208">
                <draw:custom-shape draw:name="AutoShape 129" draw:style-name="gr173" draw:text-style-name="P7" svg:width="32.53mm" svg:height="16.17mm" draw:transform="rotate (-3.14159265358979) translate (39.59mm 74.01mm)">
                  <text:p/>
                  <draw:enhanced-geometry draw:text-rotate-angle="180" svg:viewBox="0 0 21600 21600" draw:text-areas="?f7 ?f0 21600 ?f2" draw:type="left-arrow" draw:modifiers="4786 3600" draw:enhanced-path="M 21600 ?f0 L ?f1 ?f0 ?f1 0 0 10800 ?f1 21600 ?f1 ?f2 21600 ?f2 Z N">
                    <draw:equation draw:name="f0" draw:formula="$1 "/>
                    <draw:equation draw:name="f1" draw:formula="$0 "/>
                    <draw:equation draw:name="f2" draw:formula="21600-$1 "/>
                    <draw:equation draw:name="f3" draw:formula="21600-?f1 "/>
                    <draw:equation draw:name="f4" draw:formula="?f3 *?f0 /10800"/>
                    <draw:equation draw:name="f5" draw:formula="?f1 +?f4 "/>
                    <draw:equation draw:name="f6" draw:formula="?f1 *?f0 /10800"/>
                    <draw:equation draw:name="f7" draw:formula="?f1 -?f6 "/>
                    <draw:handle draw:handle-position="$0 $1" draw:handle-range-x-minimum="0" draw:handle-range-x-maximum="21600" draw:handle-range-y-minimum="0" draw:handle-range-y-maximum="10800"/>
                  </draw:enhanced-geometry>
                </draw:custom-shape>
                <draw:custom-shape draw:name="Rectangle 130" draw:style-name="gr174" draw:text-style-name="P7" svg:width="10.68mm" svg:height="9.34mm" draw:transform="rotate (1.5707963267949) translate (7.48mm 65.12mm)">
                  <text:p/>
                  <draw:enhanced-geometry draw:text-rotate-angle="90" svg:viewBox="0 0 21600 21600" draw:type="rectangle" draw:enhanced-path="M 0 0 L 21600 0 21600 21600 0 21600 0 0 Z N"/>
                </draw:custom-shape>
              </draw:g>
            </draw:g>
          </table:covered-table-cell>
          <table:covered-table-cell table:number-columns-repeated="7" table:style-name="ce363"/>
          <table:covered-table-cell table:style-name="ce363">
            <draw:g table:end-cell-address="4樓.Z13" table:end-x="8.85mm" table:end-y="0.1mm" draw:z-index="8" draw:name="Group 29">
              <draw:custom-shape draw:name="Oval 30" draw:style-name="gr175" draw:text-style-name="P8" svg:width="3.96mm" svg:height="4.89mm" svg:x="4.91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1" draw:style-name="gr176" draw:text-style-name="P8" svg:width="3.82mm" svg:height="4.89mm" svg:x="0.82mm" svg:y="12.6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4樓.AA12" table:end-x="14.47mm" table:end-y="16.92mm" draw:z-index="7" draw:name="Rectangle 28" draw:style-name="gr33" draw:text-style-name="P8" svg:width="14.42mm" svg:height="2.66mm" svg:x="0.07mm" svg:y="14.26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style-name="ce363"/>
          <table:covered-table-cell table:style-name="ce363">
            <draw:custom-shape table:end-cell-address="4樓.AK12" table:end-x="2.26mm" table:end-y="10.58mm" draw:z-index="35" draw:name="Text Box 196" draw:style-name="gr177" draw:text-style-name="P2" svg:width="117.99mm" svg:height="7.92mm" svg:x="13.76mm" svg:y="2.66mm">
              <text:p text:style-name="P1"><text:span text:style-name="T2">1</text:span><text:span text:style-name="T2">、</text:span><text:span text:style-name="T2">2</text:span><text:span text:style-name="T2">、</text:span><text:span text:style-name="T2">6</text:span><text:span text:style-name="T2">、</text:span><text:span text:style-name="T2">7 </text:span><text:span text:style-name="T2">區由 </text:span><text:span text:style-name="T2">2 </text:span><text:span text:style-name="T2">樓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5" table:style-name="ce363"/>
          <table:covered-table-cell table:style-name="ce363">
            <draw:g table:end-cell-address="4樓.AI12" table:end-x="16.69mm" table:end-y="16.91mm" draw:z-index="9" draw:name="Group 32">
              <draw:custom-shape draw:name="Oval 33" draw:style-name="gr127" draw:text-style-name="P8" svg:width="0.58mm" svg:height="0.01mm" draw:transform="rotate (-3.14159265358979) translate (16.08mm 16.92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4" draw:style-name="gr127" draw:text-style-name="P8" svg:width="0.56mm" svg:height="0.01mm" draw:transform="rotate (-3.14159265358979) translate (16.69mm 16.92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table-cell table:style-name="ce262">
            <draw:g table:end-cell-address="4樓.AK14" table:end-x="4.38mm" table:end-y="6.1mm" draw:z-index="12" draw:name="Group 47">
              <draw:g draw:name="Group 48">
                <draw:g draw:name="Group 49">
                  <draw:custom-shape draw:name="Arc 50" draw:style-name="gr178" draw:text-style-name="P3" svg:width="3.83mm" svg:height="14.35mm" draw:transform="rotate (-3.14159265358979) translate (13.6mm 28.68mm)">
                    <text:p/>
                    <draw:enhanced-geometry svg:viewBox="0 0 21600 21600" draw:mirror-vertical="fals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1" draw:style-name="gr10" draw:text-style-name="P4" svg:x1="13.6mm" svg:y1="28.43mm" svg:x2="13.6mm" svg:y2="14.34mm">
                    <text:p/>
                  </draw:line>
                </draw:g>
                <draw:g draw:name="Group 52">
                  <draw:custom-shape draw:name="Arc 53" draw:style-name="gr179" draw:text-style-name="P3" svg:width="4.15mm" svg:height="14.99mm" svg:x="5.41mm" svg:y="14.93mm">
                    <text:p/>
                    <draw:enhanced-geometry svg:viewBox="0 0 21600 21600" draw:mirror-horizontal="false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4" draw:style-name="gr10" draw:text-style-name="P4" svg:x1="5.41mm" svg:y1="29.72mm" svg:x2="5.41mm" svg:y2="15mm">
                    <text:p/>
                  </draw:line>
                </draw:g>
              </draw:g>
              <draw:line draw:name="Line 55" draw:style-name="gr10" draw:text-style-name="P4" svg:x1="13.45mm" svg:y1="13.89mm" svg:x2="5.18mm" svg:y2="13.89mm">
                <text:p/>
              </draw:line>
            </draw:g>
          </table:table-cell>
          <table:table-cell table:style-name="ce155"/>
          <table:covered-table-cell table:style-name="ce144"/>
          <table:table-cell table:style-name="ce208" office:value-type="string" calcext:value-type="string">
            <text:p>滅火器</text:p>
            <draw:custom-shape table:end-cell-address="4樓.AM12" table:end-x="17.44mm" table:end-y="17.47mm" draw:z-index="20" draw:name="Rectangle 92" draw:style-name="gr180" draw:text-style-name="P8" svg:width="12.45mm" svg:height="2.65mm" svg:x="4.99mm" svg:y="14.81mm">
              <text:p/>
              <draw:enhanced-geometry svg:viewBox="0 0 21600 21600" draw:type="rectangle" draw:enhanced-path="M 0 0 L 21600 0 21600 21600 0 21600 0 0 Z N"/>
            </draw:custom-shape>
            <draw:g table:end-cell-address="4樓.AM12" table:end-x="15.08mm" table:end-y="5.96mm" draw:z-index="21" draw:name="Group 93">
              <draw:custom-shape draw:name="Oval 94" draw:style-name="gr181" draw:text-style-name="P8" svg:width="3.98mm" svg:height="4.86mm" svg:x="11.1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95" draw:style-name="gr182" draw:text-style-name="P8" svg:width="3.85mm" svg:height="4.86mm" svg:x="6.98mm" svg:y="1.1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12" office:value-type="string" calcext:value-type="string" table:number-columns-spanned="2" table:number-rows-spanned="8">
            <text:p>文</text:p>
            <text:p>康</text:p>
            <text:p>室</text:p>
          </table:table-cell>
          <table:covered-table-cell table:style-name="ce20"/>
          <table:table-cell table:style-name="ce364" office:value-type="string" calcext:value-type="string" table:number-columns-spanned="6" table:number-rows-spanned="1">
            <text:p>10區</text:p>
          </table:table-cell>
          <table:covered-table-cell table:number-columns-repeated="4" table:style-name="ce42"/>
          <table:covered-table-cell table:style-name="ce76"/>
          <table:table-cell table:style-name="ce364" office:value-type="string" calcext:value-type="string" table:number-columns-spanned="2" table:number-rows-spanned="1">
            <text:p>9區</text:p>
          </table:table-cell>
          <table:covered-table-cell table:style-name="ce76"/>
          <table:table-cell table:style-name="ce288" office:value-type="string" calcext:value-type="string" table:number-columns-spanned="1" table:number-rows-spanned="4">
            <text:p>宿舍生活輔導老師室</text:p>
          </table:table-cell>
          <table:table-cell table:style-name="ce174" office:value-type="string" calcext:value-type="string" table:number-columns-spanned="1" table:number-rows-spanned="4">
            <text:p>中</text:p>
            <text:p>華</text:p>
            <text:p>電</text:p>
            <text:p>信</text:p>
            <text:p>網</text:p>
            <text:p>路</text:p>
            <text:p>機</text:p>
            <text:p>房</text:p>
          </table:table-cell>
          <table:table-cell table:style-name="ce174" office:value-type="string" calcext:value-type="string" table:number-columns-spanned="4" table:number-rows-spanned="8">
            <text:p/>
            <text:p/>
            <text:p/>
            <text:p/>
            <text:p/>
            <text:p/>
            <text:p/>
            <text:p/>
            <text:p>茶</text:p>
            <text:p>水</text:p>
            <text:p>間</text:p>
          </table:table-cell>
          <table:covered-table-cell table:number-columns-repeated="2" table:style-name="ce143"/>
          <table:covered-table-cell table:style-name="ce178"/>
          <table:table-cell table:style-name="ce303"/>
          <table:table-cell table:style-name="ce324"/>
          <table:table-cell table:style-name="ce305" office:value-type="string" calcext:value-type="string" table:number-columns-spanned="2" table:number-rows-spanned="6">
            <text:p/>
            <text:p/>
            <text:p>樓</text:p>
            <text:p>梯</text:p>
          </table:table-cell>
          <table:covered-table-cell table:style-name="ce309"/>
          <table:table-cell table:style-name="ce180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洗</text:p>
            <text:p>衣</text:p>
            <text:p>間</text:p>
            <draw:g table:end-cell-address="4樓.W13" table:end-x="17.08mm" table:end-y="2.25mm" draw:z-index="3" draw:name="Group 12">
              <draw:custom-shape draw:name="Rectangle 13" draw:style-name="gr46" draw:text-style-name="P7" svg:width="0.16mm" svg:height="16.57mm" draw:transform="rotate (1.5707963267949) translate (0.82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4" draw:style-name="gr46" draw:text-style-name="P7" svg:width="0.16mm" svg:height="16.57mm" draw:transform="rotate (1.5707963267949) translate (0.82mm 2.0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5" draw:style-name="gr46" draw:text-style-name="P7" svg:width="0.16mm" svg:height="16.57mm" draw:transform="rotate (1.5707963267949) translate (17.71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6" draw:style-name="gr46" draw:text-style-name="P7" svg:width="0.16mm" svg:height="16.57mm" draw:transform="rotate (1.5707963267949) translate (17.71mm 2.0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4樓.W13" table:end-x="17.08mm" table:end-y="2.25mm" draw:z-index="4" draw:name="Group 17">
              <draw:custom-shape draw:name="Rectangle 18" draw:style-name="gr47" draw:text-style-name="P7" svg:width="0.16mm" svg:height="16.57mm" draw:transform="rotate (1.5707963267949) translate (0.82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9" draw:style-name="gr47" draw:text-style-name="P7" svg:width="0.16mm" svg:height="16.57mm" draw:transform="rotate (1.5707963267949) translate (0.82mm 2.0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0" draw:style-name="gr47" draw:text-style-name="P7" svg:width="0.16mm" svg:height="16.57mm" draw:transform="rotate (1.5707963267949) translate (17.71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1" draw:style-name="gr47" draw:text-style-name="P7" svg:width="0.16mm" svg:height="16.57mm" draw:transform="rotate (1.5707963267949) translate (17.71mm 2.0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491">
            <draw:g table:end-cell-address="4樓.X14" table:end-x="0.95mm" table:end-y="5.29mm" draw:z-index="6" draw:name="Group 25">
              <draw:custom-shape draw:name="Arc 26" draw:style-name="gr183" draw:text-style-name="P3" svg:width="6.83mm" svg:height="8.89mm" draw:transform="rotate (1.5707963267949) translate (9.26mm 11.65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7" draw:style-name="gr45" draw:text-style-name="P4" svg:x1="9.42mm" svg:y1="4.89mm" svg:x2="18.15mm" svg:y2="4.89mm">
                <text:p/>
              </draw:line>
            </draw:g>
          </table:covered-table-cell>
          <table:table-cell table:style-name="ce171" table:number-columns-spanned="2" table:number-rows-spanned="3"/>
          <table:covered-table-cell table:style-name="ce515">
            <draw:g table:end-cell-address="4樓.Z14" table:end-x="8.87mm" table:end-y="6.23mm" draw:z-index="5" draw:name="Group 22">
              <draw:custom-shape draw:name="Arc 23" draw:style-name="gr184" draw:text-style-name="P3" svg:width="6.64mm" svg:height="8.88mm" draw:transform="rotate (1.5707963267949) translate (17.19mm 12.6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4" draw:style-name="gr45" draw:text-style-name="P4" svg:x1="25.91mm" svg:y1="5.96mm" svg:x2="17.19mm" svg:y2="5.96mm">
                <text:p/>
              </draw:line>
            </draw:g>
          </table:covered-table-cell>
          <table:table-cell table:style-name="ce175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廁</text:p>
            <text:p>所</text:p>
            <draw:g table:end-cell-address="4樓.AA13" table:end-x="17.08mm" table:end-y="2.25mm" draw:z-index="1" draw:name="Group 2">
              <draw:custom-shape draw:name="Rectangle 3" draw:style-name="gr47" draw:text-style-name="P7" svg:width="0.16mm" svg:height="16.57mm" draw:transform="rotate (1.5707963267949) translate (0.82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4" draw:style-name="gr47" draw:text-style-name="P7" svg:width="0.16mm" svg:height="16.57mm" draw:transform="rotate (1.5707963267949) translate (0.82mm 2.0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5" draw:style-name="gr47" draw:text-style-name="P7" svg:width="0.16mm" svg:height="16.57mm" draw:transform="rotate (1.5707963267949) translate (17.71mm 2.27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6" draw:style-name="gr47" draw:text-style-name="P7" svg:width="0.16mm" svg:height="16.57mm" draw:transform="rotate (1.5707963267949) translate (17.71mm 2.0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144"/>
          <table:table-cell table:style-name="ce364" office:value-type="string" calcext:value-type="string" table:number-columns-spanned="4" table:number-rows-spanned="1">
            <text:p>7區</text:p>
          </table:table-cell>
          <table:covered-table-cell table:number-columns-repeated="2" table:style-name="ce184"/>
          <table:covered-table-cell table:style-name="ce504"/>
          <table:table-cell table:style-name="ce364" office:value-type="string" calcext:value-type="string" table:number-columns-spanned="4" table:number-rows-spanned="1">
            <text:p>6區</text:p>
          </table:table-cell>
          <table:covered-table-cell table:number-columns-repeated="2" table:style-name="ce184"/>
          <table:covered-table-cell table:style-name="ce504"/>
          <table:table-cell table:style-name="ce197" office:value-type="string" calcext:value-type="string" table:number-columns-spanned="2" table:number-rows-spanned="8">
            <text:p>陽</text:p>
            <text:p>台</text:p>
          </table:table-cell>
          <table:covered-table-cell table:style-name="ce111"/>
          <table:covered-table-cell table:style-name="ce144"/>
          <table:table-cell table:style-name="ce206" office:value-type="string" calcext:value-type="string">
            <text:p>消防栓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32" office:value-type="string" calcext:value-type="string" table:number-columns-spanned="2" table:number-rows-spanned="3">
            <text:p>424A</text:p>
          </table:table-cell>
          <table:covered-table-cell table:style-name="ce376"/>
          <table:table-cell table:style-name="ce49" office:value-type="string" calcext:value-type="string" table:number-columns-spanned="2" table:number-rows-spanned="3">
            <text:p>423A</text:p>
          </table:table-cell>
          <table:covered-table-cell table:style-name="ce391"/>
          <table:table-cell table:style-name="ce66" office:value-type="string" calcext:value-type="string" table:number-columns-spanned="2" table:number-rows-spanned="3">
            <text:p>422A</text:p>
          </table:table-cell>
          <table:covered-table-cell table:style-name="ce412"/>
          <table:table-cell table:style-name="ce86" office:value-type="string" calcext:value-type="string" table:number-columns-spanned="2" table:number-rows-spanned="3">
            <text:p>421A</text:p>
          </table:table-cell>
          <table:covered-table-cell table:style-name="ce412"/>
          <table:covered-table-cell table:style-name="ce95"/>
          <table:covered-table-cell table:style-name="ce663"/>
          <table:covered-table-cell table:style-name="ce31"/>
          <table:covered-table-cell table:number-columns-repeated="2" table:style-name="ce442"/>
          <table:covered-table-cell table:style-name="ce179"/>
          <table:table-cell table:style-name="ce497" office:value-type="string" calcext:value-type="string" table:number-columns-spanned="2" table:number-rows-spanned="8">
            <text:p/>
            <text:p/>
            <text:p/>
            <text:p/>
            <text:p/>
            <text:p/>
            <text:p/>
            <text:p>川</text:p>
            <text:p>堂</text:p>
          </table:table-cell>
          <table:covered-table-cell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172"/>
          <table:covered-table-cell table:style-name="ce515"/>
          <table:covered-table-cell table:style-name="ce168"/>
          <table:covered-table-cell table:style-name="ce144"/>
          <table:table-cell table:style-name="ce182" office:value-type="string" calcext:value-type="string" table:number-columns-spanned="2" table:number-rows-spanned="1">
            <text:p>414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413C</text:p>
          </table:table-cell>
          <table:covered-table-cell table:style-name="ce189"/>
          <table:table-cell table:style-name="ce182" office:value-type="string" calcext:value-type="string" table:number-columns-spanned="2" table:number-rows-spanned="1">
            <text:p>412C</text:p>
          </table:table-cell>
          <table:covered-table-cell table:style-name="ce185"/>
          <table:table-cell table:style-name="ce186" office:value-type="string" calcext:value-type="string" table:number-columns-spanned="2" table:number-rows-spanned="1">
            <text:p>411C</text:p>
          </table:table-cell>
          <table:covered-table-cell table:style-name="ce189"/>
          <table:covered-table-cell table:style-name="ce198"/>
          <table:covered-table-cell table:style-name="ce111"/>
          <table:covered-table-cell table:style-name="ce144"/>
          <table:table-cell table:style-name="ce207"/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95"/>
          <table:covered-table-cell table:style-name="ce663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173"/>
          <table:covered-table-cell table:style-name="ce177"/>
          <table:covered-table-cell table:style-name="ce168"/>
          <table:covered-table-cell table:style-name="ce144"/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table-cell table:style-name="ce183" office:value-type="string" calcext:value-type="string">
            <text:p>1室長</text:p>
          </table:table-cell>
          <table:table-cell table:style-name="ce185" office:value-type="float" office:value="4" calcext:value-type="float">
            <text:p>4</text:p>
          </table:table-cell>
          <table:table-cell table:style-name="ce187" office:value-type="string" calcext:value-type="string">
            <text:p>1室長</text:p>
          </table:table-cell>
          <table:table-cell table:style-name="ce190" office:value-type="float" office:value="4" calcext:value-type="float">
            <text:p>4</text:p>
          </table:table-cell>
          <table:covered-table-cell table:style-name="ce198"/>
          <table:covered-table-cell table:style-name="ce111"/>
          <table:covered-table-cell table:style-name="ce144"/>
          <table:table-cell table:style-name="ce206">
            <draw:custom-shape table:end-cell-address="4樓.AN16" table:end-x="6.26mm" table:end-y="0.53mm" draw:z-index="24" draw:name="Rectangle 100" draw:style-name="gr185" draw:text-style-name="P10" svg:width="4.96mm" svg:height="3.83mm" svg:x="27.37mm" svg:y="10.31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412"/>
          <table:covered-table-cell table:style-name="ce289"/>
          <table:covered-table-cell table:style-name="ce167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table-cell table:style-name="ce174" office:value-type="string" calcext:value-type="string" table:number-columns-spanned="2" table:number-rows-spanned="7">
            <text:p/>
            <text:p/>
            <text:p/>
            <text:p/>
            <text:p/>
            <text:p>公</text:p>
            <text:p>共</text:p>
            <text:p>淋</text:p>
            <text:p>浴</text:p>
            <text:p>間</text:p>
          </table:table-cell>
          <table:covered-table-cell table:style-name="ce178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>
            <draw:g table:end-cell-address="4樓.AL18" table:end-x="3.12mm" table:end-y="4.69mm" draw:z-index="29" draw:name="Group 150">
              <draw:custom-shape draw:name="Rectangle 151" draw:style-name="gr186" draw:text-style-name="P7" svg:width="1.47mm" svg:height="12.41mm" svg:x="6.54mm" svg:y="44.48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52" draw:style-name="gr138" draw:text-style-name="P7" svg:width="4.86mm" svg:height="2.1mm" svg:x="7.49mm" svg:y="45.68mm">
                <text:p/>
                <draw:enhanced-geometry svg:viewBox="0 0 21600 21600" draw:type="rectangle" draw:enhanced-path="M 0 0 L 21600 0 21600 21600 0 21600 0 0 Z N"/>
              </draw:custom-shape>
            </draw:g>
            <draw:g table:end-cell-address="4樓.AL18" table:end-x="3.12mm" table:end-y="4.69mm" draw:z-index="33" draw:name="Group 172">
              <draw:custom-shape draw:name="Rectangle 173" draw:style-name="gr186" draw:text-style-name="P7" svg:width="1.47mm" svg:height="12.41mm" svg:x="6.54mm" svg:y="44.48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74" draw:style-name="gr138" draw:text-style-name="P7" svg:width="4.86mm" svg:height="2.1mm" svg:x="7.49mm" svg:y="45.68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style-name="ce144"/>
          <table:table-cell table:style-name="ce209" office:value-type="string" calcext:value-type="string">
            <text:p>公布欄</text:p>
            <text:p/>
            <text:p/>
            <text:p/>
            <text:p/>
            <text:p>公共電話</text:p>
            <draw:custom-shape table:end-cell-address="4樓.AM16" table:end-x="14.73mm" table:end-y="26.15mm" draw:z-index="17" draw:name="AutoShape 82" draw:style-name="gr187" draw:text-style-name="P7" svg:width="5.76mm" svg:height="3.36mm" svg:x="8.97mm" svg:y="22.81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6" office:value-type="string" calcext:value-type="string">
            <text:p>1室長</text:p>
          </table:table-cell>
          <table:table-cell table:style-name="ce376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table-cell table:style-name="ce26" office:value-type="string" calcext:value-type="string">
            <text:p>1室長</text:p>
          </table:table-cell>
          <table:table-cell table:style-name="ce412" office:value-type="float" office:value="3" calcext:value-type="float">
            <text:p>3</text:p>
          </table:table-cell>
          <table:table-cell table:style-name="ce632" table:number-columns-spanned="2" table:number-rows-spanned="5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table-cell table:style-name="ce25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52" office:value-type="float" office:value="2" calcext:value-type="float">
            <text:p>2</text:p>
          </table:table-cell>
          <table:table-cell table:style-name="ce79" office:value-type="float" office:value="5" calcext:value-type="float">
            <text:p>5</text:p>
          </table:table-cell>
          <table:covered-table-cell table:style-name="ce198"/>
          <table:covered-table-cell table:style-name="ce111"/>
          <table:covered-table-cell table:style-name="ce144"/>
          <table:table-cell table:style-name="ce210" office:value-type="string" calcext:value-type="string">
            <text:p>瓦牆</text:p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table-cell table:style-name="ce25"/>
          <table:table-cell table:style-name="ce79"/>
          <table:covered-table-cell table:style-name="ce291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7"/>
          <table:covered-table-cell table:style-name="ce112"/>
          <table:covered-table-cell table:style-name="ce144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79"/>
          <table:covered-table-cell table:style-name="ce198"/>
          <table:covered-table-cell table:style-name="ce111"/>
          <table:covered-table-cell table:style-name="ce144"/>
          <table:table-cell table:style-name="ce208" office:value-type="string" calcext:value-type="string">
            <text:p/>
            <text:p/>
            <text:p/>
            <text:p>木門</text:p>
            <text:p/>
            <text:p/>
            <text:p/>
            <draw:g table:end-cell-address="4樓.AM18" table:end-x="17.66mm" table:end-y="44.82mm" draw:z-index="15" draw:name="Group 74">
              <draw:custom-shape draw:name="Rectangle 75" draw:style-name="gr57" draw:text-style-name="P7" svg:width="0.16mm" svg:height="6.4mm" draw:transform="rotate (1.5707963267949) translate (4.73mm 44.8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6" draw:style-name="gr57" draw:text-style-name="P7" svg:width="0.16mm" svg:height="6.4mm" draw:transform="rotate (1.5707963267949) translate (4.73mm 44.6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7" draw:style-name="gr57" draw:text-style-name="P7" svg:width="0.16mm" svg:height="6.4mm" draw:transform="rotate (1.5707963267949) translate (11.26mm 44.8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8" draw:style-name="gr57" draw:text-style-name="P7" svg:width="0.16mm" svg:height="6.4mm" draw:transform="rotate (1.5707963267949) translate (11.26mm 44.6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4樓.AM18" table:end-x="15.18mm" table:end-y="20.22mm" draw:z-index="16" draw:name="Group 79">
              <draw:custom-shape draw:name="Arc 80" draw:style-name="gr56" draw:text-style-name="P3" svg:width="0.01mm" svg:height="0.04mm" draw:transform="skewX (0.245044226980004) rotate (3.09080357235676) translate (15.18mm 15.4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81" draw:style-name="gr45" draw:text-style-name="P4" svg:x1="15.16mm" svg:y1="10.68mm" svg:x2="15.16mm" svg:y2="20.22mm">
                <text:p/>
              </draw:line>
            </draw:g>
            <draw:g table:end-cell-address="4樓.AM18" table:end-x="15.18mm" table:end-y="20.22mm" draw:z-index="19" draw:name="Group 89">
              <draw:custom-shape draw:name="Arc 90" draw:style-name="gr56" draw:text-style-name="P3" svg:width="0.01mm" svg:height="0.04mm" draw:transform="skewX (0.245044226980004) rotate (3.09080357235676) translate (15.18mm 15.4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91" draw:style-name="gr45" draw:text-style-name="P4" svg:x1="15.16mm" svg:y1="10.68mm" svg:x2="15.16mm" svg:y2="20.22mm">
                <text:p/>
              </draw:lin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5" office:value-type="float" office:value="2" calcext:value-type="float">
            <text:p>2</text:p>
          </table:table-cell>
          <table:table-cell table:style-name="ce376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table-cell table:style-name="ce25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covered-table-cell table:style-name="ce291"/>
          <table:covered-table-cell table:style-name="ce141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table-cell table:style-name="ce8" office:value-type="string" calcext:value-type="string" table:number-columns-spanned="2" table:number-rows-spanned="4">
            <text:p>文</text:p>
            <text:p>康</text:p>
            <text:p>室</text:p>
          </table:table-cell>
          <table:covered-table-cell table:style-name="ce249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table-cell table:style-name="ce25" office:value-type="float" office:value="3" calcext:value-type="float">
            <text:p>3</text:p>
          </table:table-cell>
          <table:table-cell table:style-name="ce36" office:value-type="float" office:value="6" calcext:value-type="float">
            <text:p>6</text:p>
          </table:table-cell>
          <table:table-cell table:style-name="ce52" office:value-type="float" office:value="3" calcext:value-type="float">
            <text:p>3</text:p>
          </table:table-cell>
          <table:table-cell table:style-name="ce79" office:value-type="float" office:value="6" calcext:value-type="float">
            <text:p>6</text:p>
          </table:table-cell>
          <table:covered-table-cell table:style-name="ce198"/>
          <table:covered-table-cell table:style-name="ce111"/>
          <table:covered-table-cell table:style-name="ce144"/>
          <table:table-cell table:style-name="ce211" office:value-type="string" calcext:value-type="string">
            <text:p>鋁窗</text:p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4">
            <draw:custom-shape table:end-cell-address="4樓.C20" table:end-x="8.48mm" table:end-y="22.97mm" draw:z-index="32" draw:name="Text Box 162" draw:style-name="gr188" draw:text-style-name="P14" svg:width="17.2mm" svg:height="9.68mm" svg:x="0.5mm" svg:y="13.28mm">
              <text:p text:style-name="P9"><text:span text:style-name="T4">陽台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22"/>
          <table:table-cell table:style-name="ce25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table-cell table:style-name="ce25" table:number-columns-spanned="1" table:number-rows-spanned="2"/>
          <table:table-cell table:style-name="ce80" table:number-columns-spanned="1" table:number-rows-spanned="2"/>
          <table:covered-table-cell table:style-name="ce291"/>
          <table:covered-table-cell table:style-name="ce141"/>
          <table:covered-table-cell table:style-name="ce175"/>
          <table:covered-table-cell table:number-columns-repeated="2" table:style-name="ce497"/>
          <table:covered-table-cell table:style-name="ce180"/>
          <table:covered-table-cell table:number-columns-repeated="2" table:style-name="ce442"/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table-cell table:style-name="ce25" table:number-columns-spanned="1" table:number-rows-spanned="2"/>
          <table:table-cell table:style-name="ce58" table:number-columns-spanned="1" table:number-rows-spanned="2"/>
          <table:table-cell table:style-name="ce52" table:number-columns-spanned="1" table:number-rows-spanned="2"/>
          <table:table-cell table:style-name="ce79" table:number-columns-spanned="1" table:number-rows-spanned="2"/>
          <table:covered-table-cell table:style-name="ce198"/>
          <table:covered-table-cell table:style-name="ce111"/>
          <table:covered-table-cell table:style-name="ce144"/>
          <table:table-cell table:style-name="ce317">
            <draw:g table:end-cell-address="4樓.AM21" table:end-x="16.49mm" table:end-y="1.88mm" draw:z-index="14" draw:name="Group 65">
              <draw:g draw:name="Group 66">
                <draw:g draw:name="Group 67">
                  <draw:custom-shape draw:name="Arc 68" draw:style-name="gr62" draw:text-style-name="P3" svg:width="4.18mm" svg:height="11.12mm" draw:transform="rotate (-3.14159265358979) translate (11.52mm 24.51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9" draw:style-name="gr10" draw:text-style-name="P4" svg:x1="7.34mm" svg:y1="13.59mm" svg:x2="7.34mm" svg:y2="24.51mm">
                    <text:p/>
                  </draw:line>
                </draw:g>
                <draw:g draw:name="Group 70">
                  <draw:custom-shape draw:name="Arc 71" draw:style-name="gr63" draw:text-style-name="P3" svg:width="4.5mm" svg:height="11.63mm" svg:x="11.75mm" svg:y="12.39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72" draw:style-name="gr10" draw:text-style-name="P4" svg:x1="16.25mm" svg:y1="12.6mm" svg:x2="16.25mm" svg:y2="24.02mm">
                    <text:p/>
                  </draw:line>
                </draw:g>
              </draw:g>
              <draw:line draw:name="Line 73" draw:style-name="gr10" draw:text-style-name="P4" svg:x1="7.5mm" svg:y1="24.86mm" svg:x2="16.49mm" svg:y2="24.86mm">
                <text:p/>
              </draw:line>
            </draw:g>
          </table:table-cell>
          <table:table-cell table:style-name="ce274" table:number-columns-repeated="985"/>
        </table:table-row>
        <table:table-row table:style-name="ro7">
          <table:covered-table-cell table:style-name="ce31"/>
          <table:table-cell table:style-name="ce319" table:number-columns-spanned="2" table:number-rows-spanned="1"/>
          <table:covered-table-cell table:style-name="ce320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covered-table-cell table:style-name="ce28"/>
          <table:covered-table-cell table:style-name="ce81"/>
          <table:covered-table-cell table:style-name="ce632"/>
          <table:covered-table-cell table:style-name="ce142"/>
          <table:table-cell table:style-name="ce8" office:value-type="string" calcext:value-type="string" table:number-columns-spanned="3" table:number-rows-spanned="1">
            <text:p>儲</text:p>
            <text:p>藏</text:p>
            <text:p>室</text:p>
          </table:table-cell>
          <table:covered-table-cell table:style-name="ce322"/>
          <table:covered-table-cell table:style-name="ce601"/>
          <table:table-cell table:style-name="ce323"/>
          <table:covered-table-cell table:number-columns-repeated="2" table:style-name="ce497"/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1"/>
          <table:covered-table-cell table:style-name="ce179"/>
          <table:covered-table-cell table:style-name="ce168"/>
          <table:covered-table-cell table:style-name="ce144"/>
          <table:covered-table-cell table:style-name="ce28"/>
          <table:covered-table-cell table:style-name="ce75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53"/>
          <table:covered-table-cell table:style-name="ce191"/>
          <table:table-cell table:style-name="ce312" table:number-columns-spanned="2" table:number-rows-spanned="1"/>
          <table:covered-table-cell table:style-name="ce316"/>
          <table:covered-table-cell table:style-name="ce144"/>
          <table:table-cell table:style-name="ce318" office:value-type="string" calcext:value-type="string">
            <text:p>鋁門</text:p>
            <text:p/>
            <text:p>鐵捲門</text:p>
            <draw:g table:end-cell-address="4樓.AM23" table:end-x="15.04mm" table:end-y="4.54mm" draw:z-index="13" draw:name="Group 56">
              <draw:g draw:name="Group 57">
                <draw:g draw:name="Group 58">
                  <draw:custom-shape draw:name="Arc 59" draw:style-name="gr189" draw:text-style-name="P3" svg:width="3.12mm" svg:height="9.97mm" draw:transform="rotate (-3.14159265358979) translate (15.04mm 33.49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0" draw:style-name="gr3" draw:text-style-name="P4" svg:x1="15.04mm" svg:y1="23.77mm" svg:x2="15.04mm" svg:y2="33.56mm">
                    <text:p/>
                  </draw:line>
                </draw:g>
                <draw:g draw:name="Group 61">
                  <draw:custom-shape draw:name="Arc 62" draw:style-name="gr190" draw:text-style-name="P3" svg:width="3.36mm" svg:height="10.43mm" svg:x="8.39mm" svg:y="22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3" draw:style-name="gr3" draw:text-style-name="P4" svg:x1="8.39mm" svg:y1="22.87mm" svg:x2="8.39mm" svg:y2="33.11mm">
                    <text:p/>
                  </draw:line>
                </draw:g>
              </draw:g>
              <draw:line draw:name="Line 64" draw:style-name="gr3" draw:text-style-name="P4" svg:x1="14.92mm" svg:y1="33.88mm" svg:x2="8.2mm" svg:y2="33.88mm">
                <text:p/>
              </draw:line>
            </draw:g>
            <draw:g table:end-cell-address="4樓.AM21" table:end-x="20.12mm" table:end-y="11.82mm" draw:z-index="30" draw:name="Group 153">
              <draw:custom-shape draw:name="Oval 154" draw:style-name="gr104" draw:text-style-name="P7" svg:width="5.65mm" svg:height="1.77mm" svg:x="3.48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55" draw:style-name="gr105" draw:text-style-name="P7" svg:width="5.34mm" svg:height="1.77mm" svg:x="9.13mm" svg:y="10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56" draw:style-name="gr104" draw:text-style-name="P7" svg:width="5.65mm" svg:height="1.77mm" svg:x="14.47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table-cell table:style-name="ce244" table:number-columns-spanned="2" table:number-rows-spanned="2"/>
          <table:covered-table-cell table:style-name="ce243"/>
          <table:table-cell table:style-name="ce22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82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92" table:number-columns-spanned="2" table:number-rows-spanned="1"/>
          <table:covered-table-cell table:style-name="ce294"/>
          <table:table-cell table:style-name="ce14" table:number-columns-repeated="2"/>
          <table:table-cell table:style-name="ce641" table:number-columns-spanned="3" table:number-rows-spanned="1"/>
          <table:covered-table-cell table:number-columns-repeated="2" table:style-name="ce641"/>
          <table:table-cell table:style-name="ce251">
            <draw:custom-shape table:end-cell-address="4樓.T22" table:end-x="2.04mm" table:end-y="5.49mm" draw:z-index="25" draw:name="Rectangle 104" draw:style-name="gr191" draw:text-style-name="P10" svg:width="2.04mm" svg:height="0.04mm" svg:x="19.24mm" svg:y="5.55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covered-table-cell table:style-name="ce308"/>
          <table:covered-table-cell table:style-name="ce250"/>
          <table:covered-table-cell table:style-name="ce169"/>
          <table:covered-table-cell table:style-name="ce170"/>
          <table:covered-table-cell table:style-name="ce175"/>
          <table:covered-table-cell table:style-name="ce180"/>
          <table:covered-table-cell table:style-name="ce169">
            <draw:g table:end-cell-address="4樓.AA22" table:end-x="8.44mm" table:end-y="5.42mm" draw:z-index="2" draw:name="Group 7">
              <draw:custom-shape draw:name="Rectangle 8" draw:style-name="gr73" draw:text-style-name="P7" svg:width="0.16mm" svg:height="8.35mm" draw:transform="rotate (1.5707963267949) translate (8.78mm 5.44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9" draw:style-name="gr73" draw:text-style-name="P7" svg:width="0.16mm" svg:height="8.35mm" draw:transform="rotate (1.5707963267949) translate (8.78mm 5.23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0" draw:style-name="gr73" draw:text-style-name="P7" svg:width="0.16mm" svg:height="8.35mm" draw:transform="rotate (1.5707963267949) translate (17.29mm 5.44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1" draw:style-name="gr73" draw:text-style-name="P7" svg:width="0.16mm" svg:height="8.35mm" draw:transform="rotate (1.5707963267949) translate (17.29mm 5.23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covered-table-cell>
          <table:covered-table-cell table:style-name="ce623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13" table:number-columns-spanned="2" table:number-rows-spanned="2"/>
          <table:covered-table-cell table:style-name="ce641"/>
          <table:covered-table-cell table:style-name="ce144"/>
          <table:table-cell table:style-name="ce207"/>
          <table:table-cell table:number-columns-repeated="985"/>
        </table:table-row>
        <table:table-row table:style-name="ro8">
          <table:table-cell table:style-name="ce277"/>
          <table:covered-table-cell table:number-columns-repeated="2" table:style-name="ce244"/>
          <table:table-cell table:style-name="ce199" table:number-columns-repeated="8"/>
          <table:table-cell table:style-name="ce15" table:number-columns-spanned="8" table:number-rows-spanned="1"/>
          <table:covered-table-cell table:number-columns-repeated="7" table:style-name="ce15"/>
          <table:table-cell table:style-name="ce15" table:number-columns-spanned="2" table:number-rows-spanned="1"/>
          <table:covered-table-cell table:style-name="ce15"/>
          <table:table-cell table:style-name="ce15" table:number-columns-spanned="14" table:number-rows-spanned="1"/>
          <table:covered-table-cell table:number-columns-repeated="13" table:style-name="ce15"/>
          <table:covered-table-cell table:number-columns-repeated="2" table:style-name="ce656"/>
          <table:covered-table-cell table:style-name="ce623"/>
          <table:table-cell table:style-name="ce212" office:value-type="string" calcext:value-type="string">
            <text:p>鐵門</text:p>
          </table:table-cell>
          <table:table-cell table:number-columns-repeated="985"/>
        </table:table-row>
        <table:table-row table:style-name="ro9">
          <table:table-cell table:number-columns-repeated="1024"/>
        </table:table-row>
        <table:table-row table:style-name="ro10" table:number-rows-repeated="104855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Area" table:base-cell-address="$1樓.$A$1" table:cell-range-address="$4樓.$A$1:.$AM$24" table:range-usable-as="print-range"/>
        </table:named-expressions>
      </table:table>
      <table:table table:name="5樓" table:style-name="ta5" table:print-ranges="5樓.A1:5樓.AM24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number-columns-repeated="10" table:default-cell-style-name="ce5"/>
        <table:table-column table:style-name="co4" table:default-cell-style-name="ce5"/>
        <table:table-column table:style-name="co5" table:default-cell-style-name="ce5"/>
        <table:table-column table:style-name="co3" table:number-columns-repeated="20" table:default-cell-style-name="ce5"/>
        <table:table-column table:style-name="co2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985" table:default-cell-style-name="Default"/>
        <table:table-row table:style-name="ro1">
          <table:table-cell table:style-name="ce1" office:value-type="string" calcext:value-type="string" table:number-columns-spanned="33" table:number-rows-spanned="1">
            <text:p>建國科技大學學生宿舍 5 樓消防設備與逃生疏散路線暨床位分配表</text:p>
            <draw:custom-shape table:end-cell-address="5樓.C1" table:end-x="9.23mm" table:end-y="11.11mm" draw:z-index="42" draw:name="Text Box 176" draw:style-name="gr1" draw:text-style-name="P2" svg:width="25.88mm" svg:height="8.73mm" svg:x="3.73mm" svg:y="2.38mm">
              <text:p text:style-name="P1"><text:span text:style-name="T1">附件</text:span><text:span text:style-name="T1">2-1-5</text:span></text:p>
              <draw:enhanced-geometry svg:viewBox="0 0 21600 21600" draw:type="mso-spt202" draw:enhanced-path="M 0 0 L 21600 0 21600 21600 0 21600 0 0 Z N"/>
            </draw:custom-shape>
          </table:table-cell>
          <table:covered-table-cell table:number-columns-repeated="32" table:style-name="ce1"/>
          <table:table-cell table:style-name="ce531" office:value-type="string" calcext:value-type="string" table:number-columns-spanned="5" table:number-rows-spanned="1">
            <text:p>100.8.18製圖</text:p>
          </table:table-cell>
          <table:covered-table-cell table:number-columns-repeated="4" table:style-name="ce531"/>
          <table:table-cell table:number-columns-repeated="986"/>
        </table:table-row>
        <table:table-row table:style-name="ro2">
          <table:table-cell table:style-name="ce2" table:number-columns-spanned="35" table:number-rows-spanned="1"/>
          <table:covered-table-cell table:number-columns-repeated="13" table:style-name="ce6"/>
          <table:covered-table-cell table:style-name="ce6">
            <draw:g table:end-cell-address="5樓.P4" table:end-x="2.63mm" table:end-y="1.46mm" draw:z-index="27" draw:name="Group 119">
              <draw:custom-shape draw:name="Rectangle 120" draw:style-name="gr148" draw:text-style-name="P7" svg:width="1.47mm" svg:height="12.25mm" svg:x="1.55mm" svg:y="4.84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21" draw:style-name="gr81" draw:text-style-name="P7" svg:width="4.86mm" svg:height="2.05mm" svg:x="2.5mm" svg:y="6.02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number-columns-repeated="20" table:style-name="ce6"/>
          <table:table-cell table:style-name="ce262" table:number-columns-repeated="2"/>
          <table:table-cell table:style-name="ce201" table:number-columns-spanned="1" table:number-rows-spanned="22"/>
          <table:table-cell table:number-columns-repeated="986"/>
        </table:table-row>
        <table:table-row table:style-name="ro3">
          <table:table-cell table:style-name="ce31" table:number-columns-spanned="1" table:number-rows-spanned="20"/>
          <table:table-cell table:style-name="ce7" office:value-type="string" calcext:value-type="string" table:number-columns-spanned="2" table:number-rows-spanned="9">
            <text:p>樓</text:p>
            <text:p>梯</text:p>
          </table:table-cell>
          <table:covered-table-cell table:style-name="ce1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327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504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10" office:value-type="string" calcext:value-type="string" table:number-columns-spanned="1" table:number-rows-spanned="3">
            <text:p>電</text:p>
            <text:p>梯</text:p>
          </table:table-cell>
          <table:table-cell table:style-name="ce296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327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61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157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220" office:value-type="string" calcext:value-type="string" table:number-columns-spanned="2" table:number-rows-spanned="1">
            <text:p>陽台</text:p>
          </table:table-cell>
          <table:covered-table-cell table:style-name="ce71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327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23" office:value-type="string" calcext:value-type="string" table:number-columns-spanned="2" table:number-rows-spanned="1">
            <text:p>陽台</text:p>
          </table:table-cell>
          <table:covered-table-cell table:style-name="ce35"/>
          <table:table-cell table:style-name="ce327" office:value-type="string" calcext:value-type="string" table:number-columns-spanned="2" table:number-rows-spanned="1">
            <text:p>陽台</text:p>
          </table:table-cell>
          <table:covered-table-cell table:style-name="ce100"/>
          <table:table-cell table:style-name="ce178" office:value-type="string" calcext:value-type="string" table:number-columns-spanned="2" table:number-rows-spanned="6">
            <text:p>樓</text:p>
            <text:p>梯</text:p>
          </table:table-cell>
          <table:covered-table-cell table:style-name="ce200"/>
          <table:covered-table-cell table:style-name="ce491"/>
          <table:table-cell table:style-name="ce202" table:number-columns-repeated="986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111"/>
          <table:table-cell table:style-name="ce363" table:number-columns-spanned="1" table:number-rows-spanned="5"/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53" office:value-type="string" calcext:value-type="string">
            <text:p>4副樓長</text:p>
          </table:table-cell>
          <table:table-cell table:style-name="ce151" office:value-type="string" calcext:value-type="string">
            <text:p>2樓長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24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float" office:value="4" calcext:value-type="float">
            <text:p>4</text:p>
          </table:table-cell>
          <table:table-cell table:style-name="ce79" office:value-type="float" office:value="2" calcext:value-type="float">
            <text:p>2</text:p>
          </table:table-cell>
          <table:covered-table-cell table:style-name="ce144"/>
          <table:covered-table-cell table:number-columns-repeated="2" table:style-name="ce491"/>
          <table:table-cell table:style-name="ce202" table:number-columns-repeated="986"/>
        </table:table-row>
        <table:table-row table:style-name="ro4">
          <table:covered-table-cell table:number-columns-repeated="2" table:style-name="ce31"/>
          <table:covered-table-cell table:style-name="ce17">
            <draw:custom-shape table:end-cell-address="5樓.M5" table:end-x="13.56mm" table:end-y="20.48mm" draw:z-index="2" draw:name="AutoShape 1" draw:style-name="gr192" draw:text-style-name="P7" svg:width="14.16mm" svg:height="198.75mm" draw:transform="rotate (-1.5707963267949) translate (-35.52mm 6.34mm)">
              <text:p/>
              <draw:enhanced-geometry draw:text-rotate-angle="270" svg:viewBox="0 0 21600 21600" draw:text-areas="?f7 ?f0 21600 ?f2" draw:type="left-arrow" draw:modifiers="4264 4468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covered-table-cell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36"/>
          <table:table-cell table:style-name="ce25"/>
          <table:table-cell table:style-name="ce36"/>
          <table:table-cell table:style-name="ce52"/>
          <table:table-cell table:style-name="ce79"/>
          <table:covered-table-cell table:style-name="ce112"/>
          <table:covered-table-cell table:style-name="ce363"/>
          <table:table-cell table:style-name="ce25"/>
          <table:table-cell table:style-name="ce36"/>
          <table:table-cell table:style-name="ce62"/>
          <table:table-cell table:style-name="ce152"/>
          <table:table-cell table:style-name="ce25"/>
          <table:table-cell table:style-name="ce36"/>
          <table:table-cell table:style-name="ce52"/>
          <table:table-cell table:style-name="ce36"/>
          <table:table-cell table:style-name="ce25"/>
          <table:table-cell table:style-name="ce36"/>
          <table:table-cell table:style-name="ce52"/>
          <table:table-cell table:style-name="ce36"/>
          <table:table-cell table:style-name="ce25"/>
          <table:table-cell table:style-name="ce36"/>
          <table:table-cell table:style-name="ce52"/>
          <table:table-cell table:style-name="ce36"/>
          <table:table-cell table:style-name="ce25"/>
          <table:table-cell table:style-name="ce36"/>
          <table:table-cell table:style-name="ce52"/>
          <table:table-cell table:style-name="ce79"/>
          <table:covered-table-cell table:style-name="ce144"/>
          <table:covered-table-cell table:number-columns-repeated="2" table:style-name="ce491"/>
          <table:table-cell table:style-name="ce274" table:number-columns-repeated="986"/>
        </table:table-row>
        <table:table-row table:style-name="ro3">
          <table:covered-table-cell table:style-name="ce31"/>
          <table:covered-table-cell table:style-name="ce31">
            <draw:custom-shape table:end-cell-address="5樓.C9" table:end-x="5mm" table:end-y="40.3mm" draw:z-index="25" draw:name="Text Box 111" draw:style-name="gr193" draw:text-style-name="P6" svg:width="11.23mm" svg:height="92.51mm" svg:x="2.99mm" svg:y="5.29mm">
              <text:p text:style-name="P5"><text:span text:style-name="T2">5</text:span><text:span text:style-name="T2">樓下去由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7"/>
          <table:table-cell table:style-name="ce26" office:value-type="float" office:value="3" calcext:value-type="float">
            <text:p>3</text:p>
          </table:table-cell>
          <table:table-cell table:style-name="ce37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151" office:value-type="string" calcext:value-type="string">
            <text:p>1室長</text:p>
          </table:table-cell>
          <table:table-cell table:style-name="ce449" office:value-type="string" calcext:value-type="string" table:number-columns-spanned="1" table:number-rows-spanned="3">
            <text:p>資</text:p>
            <text:p>源</text:p>
            <text:p>回</text:p>
            <text:p>收</text:p>
            <text:p>桶</text:p>
          </table:table-cell>
          <table:covered-table-cell table:style-name="ce363"/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151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47" office:value-type="float" office:value="3" calcext:value-type="float">
            <text:p>3</text:p>
          </table:table-cell>
          <table:table-cell table:style-name="ce55" office:value-type="string" calcext:value-type="string">
            <text:p>1室長</text:p>
          </table:table-cell>
          <table:table-cell table:style-name="ce255" office:value-type="float" office:value="3" calcext:value-type="float">
            <text:p>3</text:p>
          </table:table-cell>
          <table:table-cell table:style-name="ce151" office:value-type="string" calcext:value-type="string">
            <text:p>1室長</text:p>
          </table:table-cell>
          <table:covered-table-cell table:style-name="ce144"/>
          <table:covered-table-cell table:number-columns-repeated="2" table:style-name="ce491"/>
          <table:table-cell table:style-name="ce275" office:value-type="string" calcext:value-type="string">
            <text:p>集合地點</text:p>
          </table:table-cell>
          <table:table-cell table:number-columns-repeated="985"/>
        </table:table-row>
        <table:table-row table:style-name="ro4">
          <table:covered-table-cell table:number-columns-repeated="2" table:style-name="ce31"/>
          <table:covered-table-cell table:style-name="ce17"/>
          <table:table-cell table:style-name="ce25"/>
          <table:table-cell table:style-name="ce36"/>
          <table:table-cell table:style-name="ce25"/>
          <table:table-cell table:style-name="ce36"/>
          <table:table-cell table:style-name="ce52"/>
          <table:table-cell table:style-name="ce36"/>
          <table:table-cell table:style-name="ce25"/>
          <table:table-cell table:style-name="ce36"/>
          <table:table-cell table:style-name="ce52"/>
          <table:table-cell table:style-name="ce334"/>
          <table:covered-table-cell table:style-name="ce449"/>
          <table:covered-table-cell table:style-name="ce363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58"/>
          <table:table-cell table:style-name="ce25"/>
          <table:table-cell table:style-name="ce58"/>
          <table:table-cell table:style-name="ce69"/>
          <table:table-cell table:style-name="ce58"/>
          <table:table-cell table:style-name="ce25"/>
          <table:table-cell table:style-name="ce36"/>
          <table:table-cell table:style-name="ce52"/>
          <table:table-cell table:style-name="ce58"/>
          <table:table-cell table:style-name="ce25"/>
          <table:table-cell table:style-name="ce58"/>
          <table:table-cell table:style-name="ce69"/>
          <table:table-cell table:style-name="ce79"/>
          <table:covered-table-cell table:style-name="ce144"/>
          <table:covered-table-cell table:number-columns-repeated="2" table:style-name="ce491"/>
          <table:table-cell table:style-name="ce276" office:value-type="string" calcext:value-type="string">
            <text:p>運</text:p>
            <text:p>動</text:p>
            <text:p>公</text:p>
            <text:p>園</text:p>
          </table:table-cell>
          <table:table-cell table:style-name="ce274" table:number-columns-repeated="985"/>
        </table:table-row>
        <table:table-row table:style-name="ro5">
          <table:covered-table-cell table:number-columns-repeated="2" table:style-name="ce31"/>
          <table:covered-table-cell table:style-name="ce17"/>
          <table:table-cell table:style-name="ce24" office:value-type="string" calcext:value-type="string" table:number-columns-spanned="2" table:number-rows-spanned="3">
            <text:p>519A</text:p>
          </table:table-cell>
          <table:covered-table-cell table:style-name="ce38"/>
          <table:table-cell table:style-name="ce24" office:value-type="string" calcext:value-type="string" table:number-columns-spanned="2" table:number-rows-spanned="3">
            <text:p>518A</text:p>
          </table:table-cell>
          <table:covered-table-cell table:style-name="ce38"/>
          <table:table-cell table:style-name="ce228" office:value-type="string" calcext:value-type="string" table:number-columns-spanned="2" table:number-rows-spanned="3">
            <text:p>517A</text:p>
          </table:table-cell>
          <table:covered-table-cell table:style-name="ce328"/>
          <table:table-cell table:style-name="ce219" office:value-type="string" calcext:value-type="string" table:number-columns-spanned="2" table:number-rows-spanned="3">
            <text:p>516A</text:p>
          </table:table-cell>
          <table:covered-table-cell table:style-name="ce73"/>
          <table:table-cell table:style-name="ce228" office:value-type="string" calcext:value-type="string" table:number-columns-spanned="1" table:number-rows-spanned="3">
            <text:p>515A</text:p>
          </table:table-cell>
          <table:table-cell table:style-name="ce250" office:value-type="string" calcext:value-type="string" table:number-columns-spanned="1" table:number-rows-spanned="4">
            <text:p>儲</text:p>
            <text:p>藏</text:p>
            <text:p>室</text:p>
          </table:table-cell>
          <table:covered-table-cell table:style-name="ce449"/>
          <table:covered-table-cell table:style-name="ce363"/>
          <table:table-cell table:style-name="ce24" office:value-type="string" calcext:value-type="string" table:number-columns-spanned="2" table:number-rows-spanned="3">
            <text:p>510C </text:p>
          </table:table-cell>
          <table:covered-table-cell table:style-name="ce38"/>
          <table:table-cell table:style-name="ce228" office:value-type="string" calcext:value-type="string" table:number-columns-spanned="2" table:number-rows-spanned="3">
            <text:p>509C</text:p>
          </table:table-cell>
          <table:covered-table-cell table:style-name="ce328"/>
          <table:table-cell table:style-name="ce24" office:value-type="string" calcext:value-type="string" table:number-columns-spanned="2" table:number-rows-spanned="3">
            <text:p>508C</text:p>
          </table:table-cell>
          <table:covered-table-cell table:style-name="ce38"/>
          <table:table-cell table:style-name="ce64" office:value-type="string" calcext:value-type="string" table:number-columns-spanned="2" table:number-rows-spanned="3">
            <text:p>507C</text:p>
          </table:table-cell>
          <table:covered-table-cell table:style-name="ce73"/>
          <table:table-cell table:style-name="ce219" office:value-type="string" calcext:value-type="string" table:number-columns-spanned="2" table:number-rows-spanned="3">
            <text:p>506C</text:p>
          </table:table-cell>
          <table:covered-table-cell table:style-name="ce73"/>
          <table:table-cell table:style-name="ce344" office:value-type="string" calcext:value-type="string" table:number-columns-spanned="2" table:number-rows-spanned="3">
            <text:p>505C</text:p>
          </table:table-cell>
          <table:covered-table-cell table:style-name="ce73"/>
          <table:table-cell table:style-name="ce24" office:value-type="string" calcext:value-type="string" table:number-columns-spanned="2" table:number-rows-spanned="3">
            <text:p>504C</text:p>
          </table:table-cell>
          <table:covered-table-cell table:style-name="ce38"/>
          <table:table-cell table:style-name="ce228" office:value-type="string" calcext:value-type="string" table:number-columns-spanned="2" table:number-rows-spanned="3">
            <text:p>503C</text:p>
          </table:table-cell>
          <table:covered-table-cell table:style-name="ce328"/>
          <table:table-cell table:style-name="ce24" office:value-type="string" calcext:value-type="string" table:number-columns-spanned="2" table:number-rows-spanned="3">
            <text:p>502C</text:p>
          </table:table-cell>
          <table:covered-table-cell table:style-name="ce38"/>
          <table:table-cell table:style-name="ce228" office:value-type="string" calcext:value-type="string" table:number-columns-spanned="2" table:number-rows-spanned="3">
            <text:p>501C</text:p>
          </table:table-cell>
          <table:covered-table-cell table:style-name="ce328"/>
          <table:covered-table-cell table:style-name="ce144"/>
          <table:covered-table-cell table:number-columns-repeated="2" table:style-name="ce491"/>
          <table:table-cell table:number-columns-repeated="986"/>
        </table:table-row>
        <table:table-row table:style-name="ro4">
          <table:covered-table-cell table:number-columns-repeated="2" table:style-name="ce31"/>
          <table:covered-table-cell table:style-name="ce17"/>
          <table:covered-table-cell table:style-name="ce27"/>
          <table:covered-table-cell table:style-name="ce39"/>
          <table:covered-table-cell table:style-name="ce27"/>
          <table:covered-table-cell table:style-name="ce39"/>
          <table:covered-table-cell table:style-name="ce65"/>
          <table:covered-table-cell table:style-name="ce329"/>
          <table:covered-table-cell table:style-name="ce27"/>
          <table:covered-table-cell table:style-name="ce74"/>
          <table:covered-table-cell table:style-name="ce229"/>
          <table:covered-table-cell table:style-name="ce196"/>
          <table:table-cell table:style-name="ce639" table:number-columns-spanned="2" table:number-rows-spanned="3"/>
          <table:covered-table-cell table:style-name="ce639"/>
          <table:covered-table-cell table:style-name="ce27"/>
          <table:covered-table-cell table:style-name="ce39"/>
          <table:covered-table-cell table:style-name="ce65"/>
          <table:covered-table-cell table:style-name="ce329"/>
          <table:covered-table-cell table:style-name="ce27"/>
          <table:covered-table-cell table:style-name="ce39"/>
          <table:covered-table-cell table:style-name="ce65"/>
          <table:covered-table-cell table:style-name="ce74"/>
          <table:covered-table-cell table:style-name="ce27"/>
          <table:covered-table-cell table:style-name="ce74"/>
          <table:covered-table-cell table:style-name="ce221"/>
          <table:covered-table-cell table:style-name="ce74"/>
          <table:covered-table-cell table:style-name="ce27"/>
          <table:covered-table-cell table:style-name="ce39"/>
          <table:covered-table-cell table:style-name="ce65"/>
          <table:covered-table-cell table:style-name="ce329"/>
          <table:covered-table-cell table:style-name="ce27"/>
          <table:covered-table-cell table:style-name="ce39"/>
          <table:covered-table-cell table:style-name="ce65"/>
          <table:covered-table-cell table:style-name="ce329"/>
          <table:table-cell table:style-name="ce110" office:value-type="string" calcext:value-type="string" table:number-columns-spanned="1" table:number-rows-spanned="3">
            <text:p>儲</text:p>
            <text:p>藏</text:p>
            <text:p>室</text:p>
          </table:table-cell>
          <table:table-cell table:style-name="ce663" office:value-type="string" calcext:value-type="string" table:number-columns-spanned="1" table:number-rows-spanned="3">
            <text:p>樓</text:p>
            <text:p>梯</text:p>
          </table:table-cell>
          <table:covered-table-cell table:style-name="ce144"/>
          <table:table-cell table:style-name="ce205" office:value-type="string" calcext:value-type="string">
            <text:p>圖例</text:p>
            <text:p/>
            <text:p/>
            <text:p/>
            <text:p>疏散方向</text:p>
            <draw:g table:end-cell-address="5樓.AM9" table:end-x="15.57mm" table:end-y="44.82mm" draw:z-index="20" draw:name="Group 92">
              <draw:custom-shape draw:name="Rectangle 93" draw:style-name="gr12" draw:text-style-name="P7" svg:width="1.5mm" svg:height="12.18mm" svg:x="9.72mm" svg:y="32.66mm">
                <text:p/>
                <draw:enhanced-geometry svg:viewBox="0 0 21600 21600" draw:type="rectangle" draw:enhanced-path="M 0 0 L 21600 0 21600 21600 0 21600 0 0 Z N"/>
              </draw:custom-shape>
              <draw:custom-shape draw:name="Rectangle 94" draw:style-name="gr13" draw:text-style-name="P7" svg:width="4.9mm" svg:height="2.04mm" svg:x="10.67mm" svg:y="33.83mm">
                <text:p/>
                <draw:enhanced-geometry svg:viewBox="0 0 21600 21600" draw:type="rectangle" draw:enhanced-path="M 0 0 L 21600 0 21600 21600 0 21600 0 0 Z N"/>
              </draw:custom-shape>
            </draw:g>
            <draw:custom-shape table:end-cell-address="5樓.AM9" table:end-x="16.22mm" table:end-y="22.93mm" draw:z-index="21" draw:name="AutoShape 95" draw:style-name="gr14" draw:text-style-name="P7" svg:width="9mm" svg:height="5.33mm" svg:x="7.22mm" svg:y="17.62mm">
              <text:p/>
              <draw:enhanced-geometry svg:viewBox="0 0 21600 21600" draw:text-areas="0 ?f0 ?f5 ?f2" draw:type="right-arrow" draw:modifiers="16200 5400" draw:enhanced-path="M 0 ?f0 L ?f1 ?f0 ?f1 0 21600 10800 ?f1 21600 ?f1 ?f2 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covered-table-cell table:style-name="ce28"/>
          <table:covered-table-cell table:style-name="ce40"/>
          <table:covered-table-cell table:style-name="ce28"/>
          <table:covered-table-cell table:style-name="ce40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230"/>
          <table:covered-table-cell table:style-name="ce196"/>
          <table:covered-table-cell table:number-columns-repeated="2" table:style-name="ce639"/>
          <table:covered-table-cell table:style-name="ce28"/>
          <table:covered-table-cell table:style-name="ce40"/>
          <table:covered-table-cell table:style-name="ce53"/>
          <table:covered-table-cell table:style-name="ce191"/>
          <table:covered-table-cell table:style-name="ce28"/>
          <table:covered-table-cell table:style-name="ce40"/>
          <table:covered-table-cell table:style-name="ce53"/>
          <table:covered-table-cell table:style-name="ce75"/>
          <table:covered-table-cell table:style-name="ce28"/>
          <table:covered-table-cell table:style-name="ce75"/>
          <table:covered-table-cell table:style-name="ce222"/>
          <table:covered-table-cell table:style-name="ce75"/>
          <table:covered-table-cell table:style-name="ce28"/>
          <table:covered-table-cell table:style-name="ce40"/>
          <table:covered-table-cell table:style-name="ce53"/>
          <table:covered-table-cell table:style-name="ce191"/>
          <table:covered-table-cell table:style-name="ce28"/>
          <table:covered-table-cell table:style-name="ce40"/>
          <table:covered-table-cell table:style-name="ce53"/>
          <table:covered-table-cell table:style-name="ce191"/>
          <table:covered-table-cell table:style-name="ce196"/>
          <table:covered-table-cell table:style-name="ce663"/>
          <table:covered-table-cell table:style-name="ce144"/>
          <table:table-cell table:style-name="ce206" office:value-type="string" calcext:value-type="string">
            <text:p>緩降機</text:p>
          </table:table-cell>
          <table:table-cell table:number-columns-repeated="985"/>
        </table:table-row>
        <table:table-row table:style-name="ro3">
          <table:covered-table-cell table:number-columns-repeated="2" table:style-name="ce31"/>
          <table:covered-table-cell table:style-name="ce17"/>
          <table:table-cell table:style-name="ce29" office:value-type="string" calcext:value-type="string" table:number-columns-spanned="2" table:number-rows-spanned="1">
            <text:p>9區</text:p>
          </table:table-cell>
          <table:covered-table-cell table:style-name="ce41"/>
          <table:table-cell table:style-name="ce29" office:value-type="string" calcext:value-type="string" table:number-columns-spanned="4" table:number-rows-spanned="1">
            <text:p>8區</text:p>
          </table:table-cell>
          <table:covered-table-cell table:number-columns-repeated="2" table:style-name="ce326"/>
          <table:covered-table-cell table:style-name="ce41"/>
          <table:table-cell table:style-name="ce29" office:value-type="string" calcext:value-type="string" table:number-columns-spanned="3" table:number-rows-spanned="1">
            <text:p>7區</text:p>
          </table:table-cell>
          <table:covered-table-cell table:style-name="ce326"/>
          <table:covered-table-cell table:style-name="ce41"/>
          <table:covered-table-cell table:style-name="ce250"/>
          <table:covered-table-cell table:number-columns-repeated="2" table:style-name="ce639"/>
          <table:table-cell table:style-name="ce382" office:value-type="string" calcext:value-type="string" table:number-columns-spanned="4" table:number-rows-spanned="1">
            <text:p>5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4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3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2區</text:p>
          </table:table-cell>
          <table:covered-table-cell table:number-columns-repeated="2" table:style-name="ce56"/>
          <table:covered-table-cell table:style-name="ce405"/>
          <table:table-cell table:style-name="ce382" office:value-type="string" calcext:value-type="string" table:number-columns-spanned="4" table:number-rows-spanned="1">
            <text:p>1區</text:p>
          </table:table-cell>
          <table:covered-table-cell table:number-columns-repeated="2" table:style-name="ce56"/>
          <table:covered-table-cell table:style-name="ce405"/>
          <table:covered-table-cell table:style-name="ce356"/>
          <table:covered-table-cell table:style-name="ce325"/>
          <table:covered-table-cell table:style-name="ce144"/>
          <table:table-cell table:style-name="ce207"/>
          <table:table-cell table:number-columns-repeated="985"/>
        </table:table-row>
        <table:table-row table:style-name="ro6">
          <table:covered-table-cell table:style-name="ce31"/>
          <table:table-cell table:style-name="ce278" table:number-columns-spanned="2" table:number-rows-spanned="1"/>
          <table:covered-table-cell table:style-name="ce363"/>
          <table:table-cell table:style-name="ce363" table:number-columns-spanned="32" table:number-rows-spanned="1">
            <draw:custom-shape table:end-cell-address="5樓.K12" table:end-x="11.97mm" table:end-y="15.08mm" draw:z-index="1" draw:name="AutoShape 166" draw:style-name="gr194" draw:text-style-name="P7" svg:width="117.25mm" svg:height="13.78mm" svg:x="15mm" svg:y="1.3mm">
              <text:p/>
              <draw:enhanced-geometry svg:viewBox="0 0 21600 21600" draw:text-areas="?f7 ?f0 21600 ?f2" draw:type="left-arrow" draw:modifiers="4786 3600" draw:enhanced-path="M 21600 ?f0 L ?f1 ?f0 ?f1 0 0 10800 ?f1 21600 ?f1 ?f2 21600 ?f2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  <draw:g table:end-cell-address="5樓.D12" table:end-x="9.35mm" table:end-y="5.7mm" draw:z-index="10" draw:name="Group 35">
              <draw:custom-shape draw:name="Oval 36" draw:style-name="gr23" draw:text-style-name="P8" svg:width="4.33mm" svg:height="4.61mm" svg:x="5.0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7" draw:style-name="gr24" draw:text-style-name="P8" svg:width="4.18mm" svg:height="4.61mm" svg:x="0.57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g table:end-cell-address="5樓.D12" table:end-x="17.17mm" table:end-y="16.77mm" draw:z-index="24" draw:name="Group 102">
              <draw:g draw:name="Group 103">
                <draw:g draw:name="Group 104">
                  <draw:custom-shape draw:name="Arc 105" draw:style-name="gr115" draw:text-style-name="P3" svg:width="7.11mm" svg:height="6.22mm" draw:transform="rotate (1.5707963267949) translate (10.45mm 8.23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06" draw:style-name="gr10" draw:text-style-name="P4" svg:x1="16.56mm" svg:y1="1.17mm" svg:x2="10.45mm" svg:y2="1.17mm">
                    <text:p/>
                  </draw:line>
                </draw:g>
                <draw:g draw:name="Group 107">
                  <draw:custom-shape draw:name="Arc 108" draw:style-name="gr116" draw:text-style-name="P3" svg:width="7.67mm" svg:height="6.51mm" draw:transform="rotate (1.5707963267949) translate (10.67mm 16.34mm)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09" draw:style-name="gr10" draw:text-style-name="P4" svg:x1="17.14mm" svg:y1="16.34mm" svg:x2="10.75mm" svg:y2="16.34mm">
                    <text:p/>
                  </draw:line>
                </draw:g>
              </draw:g>
              <draw:line draw:name="Line 110" draw:style-name="gr10" draw:text-style-name="P4" svg:x1="10.27mm" svg:y1="1.45mm" svg:x2="10.27mm" svg:y2="16.77mm">
                <text:p/>
              </draw:line>
            </draw:g>
          </table:table-cell>
          <table:covered-table-cell table:style-name="ce363"/>
          <table:covered-table-cell table:style-name="ce363">
            <draw:custom-shape table:end-cell-address="5樓.J12" table:end-x="14.22mm" table:end-y="15.08mm" draw:z-index="35" draw:name="Text Box 165" draw:style-name="gr195" draw:text-style-name="P2" svg:width="75.68mm" svg:height="11.67mm" svg:x="7.28mm" svg:y="3.41mm">
              <text:p text:style-name="P1"><text:span text:style-name="T2">7</text:span><text:span text:style-name="T2">、</text:span><text:span text:style-name="T2">8</text:span><text:span text:style-name="T2">、</text:span><text:span text:style-name="T2">9</text:span><text:span text:style-name="T2">、</text:span><text:span text:style-name="T2">10 </text:span><text:span text:style-name="T2">區由 <text:s/></text:span><text:span text:style-name="T2">3</text:span><text:span text:style-name="T2">樓南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2" table:style-name="ce363"/>
          <table:covered-table-cell table:style-name="ce363">
            <draw:custom-shape table:end-cell-address="5樓.J12" table:end-x="7.24mm" table:end-y="16.37mm" draw:z-index="38" draw:name="Rectangle 171" draw:style-name="gr196" draw:text-style-name="P8" svg:width="14.41mm" svg:height="2.59mm" svg:x="10.03mm" svg:y="13.78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number-columns-repeated="3" table:style-name="ce363"/>
          <table:covered-table-cell table:style-name="ce363">
            <draw:g table:end-cell-address="5樓.N12" table:end-x="0.27mm" table:end-y="16.77mm" draw:z-index="32" draw:name="Group 155">
              <draw:g draw:name="Group 156">
                <draw:g draw:name="Group 157">
                  <draw:custom-shape draw:name="Arc 158" draw:style-name="gr197" draw:text-style-name="P3" svg:width="7.11mm" svg:height="7.23mm" draw:transform="rotate (1.5707963267949) translate (10.02mm 8.23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59" draw:style-name="gr10" draw:text-style-name="P4" svg:x1="10.15mm" svg:y1="1.17mm" svg:x2="17.25mm" svg:y2="1.17mm">
                    <text:p/>
                  </draw:line>
                </draw:g>
                <draw:g draw:name="Group 160">
                  <draw:custom-shape draw:name="Arc 161" draw:style-name="gr198" draw:text-style-name="P3" svg:width="7.67mm" svg:height="7.56mm" draw:transform="rotate (1.5707963267949) translate (9.35mm 16.34mm)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162" draw:style-name="gr10" draw:text-style-name="P4" svg:x1="9.48mm" svg:y1="16.34mm" svg:x2="16.9mm" svg:y2="16.34mm">
                    <text:p/>
                  </draw:line>
                </draw:g>
              </draw:g>
              <draw:line draw:name="Line 163" draw:style-name="gr10" draw:text-style-name="P4" svg:x1="17.47mm" svg:y1="1.45mm" svg:x2="17.47mm" svg:y2="16.77mm">
                <text:p/>
              </draw:line>
            </draw:g>
          </table:covered-table-cell>
          <table:covered-table-cell table:number-columns-repeated="3" table:style-name="ce363"/>
          <table:covered-table-cell table:style-name="ce363">
            <draw:g table:end-cell-address="5樓.Q12" table:end-x="16.59mm" table:end-y="5.96mm" draw:z-index="33" draw:name="Group 97">
              <draw:custom-shape draw:name="Oval 98" draw:style-name="gr31" draw:text-style-name="P8" svg:width="3.97mm" svg:height="4.87mm" svg:x="12.6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99" draw:style-name="gr32" draw:text-style-name="P8" svg:width="3.83mm" svg:height="4.87mm" svg:x="8.54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style-name="ce363">
            <draw:custom-shape table:end-cell-address="5樓.R13" table:end-x="14.95mm" table:end-y="0.53mm" draw:z-index="30" draw:name="Rectangle 126" draw:style-name="gr199" draw:text-style-name="P7" svg:width="7.92mm" svg:height="4.21mm" svg:x="7.05mm" svg:y="13.78mm">
              <text:p/>
              <draw:enhanced-geometry svg:viewBox="0 0 21600 21600" draw:type="rectangle" draw:enhanced-path="M 0 0 L 21600 0 21600 21600 0 21600 0 0 Z N"/>
            </draw:custom-shape>
            <draw:g table:end-cell-address="5樓.S16" table:end-x="6.88mm" table:end-y="2.81mm" draw:z-index="34" draw:name="Group 38">
              <draw:g draw:name="Group 39">
                <draw:g draw:name="Group 40">
                  <draw:custom-shape draw:name="Arc 41" draw:style-name="gr200" draw:text-style-name="P3" svg:width="5.92mm" svg:height="28.38mm" draw:transform="rotate (-3.14159265358979) translate (16.97mm 36.79mm)">
                    <text:p/>
                    <draw:enhanced-geometry svg:viewBox="0 0 21600 21600" draw:mirror-vertical="fals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2" draw:style-name="gr10" draw:text-style-name="P4" svg:x1="11.07mm" svg:y1="36.28mm" svg:x2="11.07mm" svg:y2="8.42mm">
                    <text:p/>
                  </draw:line>
                </draw:g>
                <draw:g draw:name="Group 43">
                  <draw:custom-shape draw:name="Arc 44" draw:style-name="gr201" draw:text-style-name="P3" svg:width="6.39mm" svg:height="29.67mm" svg:x="17.27mm" svg:y="9.64mm">
                    <text:p/>
                    <draw:enhanced-geometry svg:viewBox="0 0 21600 21600" draw:mirror-horizontal="true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45" draw:style-name="gr10" draw:text-style-name="P4" svg:x1="23.71mm" svg:y1="38.85mm" svg:x2="23.71mm" svg:y2="9.72mm">
                    <text:p/>
                  </draw:line>
                </draw:g>
              </draw:g>
              <draw:line draw:name="Line 46" draw:style-name="gr10" draw:text-style-name="P4" svg:x1="11.31mm" svg:y1="7.51mm" svg:x2="24.08mm" svg:y2="7.51mm">
                <text:p/>
              </draw:line>
            </draw:g>
            <draw:custom-shape table:end-cell-address="5樓.S16" table:end-x="1.01mm" table:end-y="23.1mm" draw:z-index="39" draw:name="Rectangle 135" draw:style-name="gr202" draw:text-style-name="P3" svg:width="9.92mm" svg:height="56.4mm" svg:x="8.29mm" svg:y="3.21mm">
              <text:p/>
              <draw:enhanced-geometry svg:viewBox="0 0 21600 21600" draw:type="rectangle" draw:enhanced-path="M 0 0 L 21600 0 21600 21600 0 21600 0 0 Z N"/>
            </draw:custom-shape>
            <draw:custom-shape table:end-cell-address="5樓.R13" table:end-x="16.46mm" table:end-y="4.93mm" draw:z-index="40" draw:name="Rectangle 136" draw:style-name="gr203" draw:text-style-name="P7" svg:width="26.66mm" svg:height="7.94mm" draw:transform="rotate (1.5707963267949) translate (8.54mm -12.21mm)">
              <text:p/>
              <draw:enhanced-geometry draw:text-rotate-angle="90" svg:viewBox="0 0 21600 21600" draw:type="rectangle" draw:enhanced-path="M 0 0 L 21600 0 21600 21600 0 21600 0 0 Z N"/>
            </draw:custom-shape>
          </table:covered-table-cell>
          <table:covered-table-cell table:style-name="ce363">
            <draw:custom-shape table:end-cell-address="5樓.AH12" table:end-x="5.49mm" table:end-y="11.67mm" draw:z-index="0" draw:name="Text Box 83" draw:style-name="gr204" draw:text-style-name="P4" svg:width="263.13mm" svg:height="8.46mm" svg:x="0.07mm" svg:y="3.21mm">
              <text:p text:style-name="P9"><text:span text:style-name="T2">1</text:span><text:span text:style-name="T2">、</text:span><text:span text:style-name="T2">2</text:span><text:span text:style-name="T2">、</text:span><text:span text:style-name="T2">3</text:span><text:span text:style-name="T2">、</text:span><text:span text:style-name="T2">4</text:span><text:span text:style-name="T2">、</text:span><text:span text:style-name="T2">5</text:span><text:span text:style-name="T2">、</text:span><text:span text:style-name="T2">6 </text:span><text:span text:style-name="T2">區和貴賓室由 </text:span><text:span text:style-name="T2">3 </text:span><text:span text:style-name="T2">樓大門出去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number-columns-repeated="7" table:style-name="ce363"/>
          <table:covered-table-cell table:style-name="ce363">
            <draw:custom-shape table:end-cell-address="5樓.AA12" table:end-x="14.47mm" table:end-y="16.92mm" draw:z-index="7" draw:name="Rectangle 28" draw:style-name="gr33" draw:text-style-name="P8" svg:width="14.42mm" svg:height="2.66mm" svg:x="0.07mm" svg:y="14.26mm">
              <text:p/>
              <draw:enhanced-geometry svg:viewBox="0 0 21600 21600" draw:type="rectangle" draw:enhanced-path="M 0 0 L 21600 0 21600 21600 0 21600 0 0 Z N"/>
            </draw:custom-shape>
          </table:covered-table-cell>
          <table:covered-table-cell table:style-name="ce363"/>
          <table:covered-table-cell table:style-name="ce363">
            <draw:g table:end-cell-address="5樓.AD12" table:end-x="3.99mm" table:end-y="4.78mm" draw:z-index="37" draw:name="Group 168">
              <draw:custom-shape draw:name="Oval 169" draw:style-name="gr205" draw:text-style-name="P8" svg:width="1.96mm" svg:height="0.01mm" draw:transform="rotate (-3.14159265358979) translate (19.16mm 4.79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70" draw:style-name="gr206" draw:text-style-name="P8" svg:width="1.9mm" svg:height="0.01mm" draw:transform="rotate (-3.14159265358979) translate (21.19mm 4.79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covered-table-cell table:number-columns-repeated="5" table:style-name="ce363"/>
          <table:covered-table-cell table:style-name="ce363">
            <draw:g table:end-cell-address="5樓.AI12" table:end-x="10.21mm" table:end-y="5.87mm" draw:z-index="9" draw:name="Group 32">
              <draw:custom-shape draw:name="Oval 33" draw:style-name="gr127" draw:text-style-name="P8" svg:width="0.59mm" svg:height="0.01mm" draw:transform="rotate (-3.14159265358979) translate (9.6mm 5.88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4" draw:style-name="gr127" draw:text-style-name="P8" svg:width="0.57mm" svg:height="0.01mm" draw:transform="rotate (-3.14159265358979) translate (10.21mm 5.88mm)">
                <text:p/>
                <draw:enhanced-geometry svg:viewBox="0 0 21600 21600" draw:mirror-vertical="false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  <draw:g table:end-cell-address="5樓.AJ12" table:end-x="0.49mm" table:end-y="16.92mm" draw:z-index="11" draw:name="Group 47">
              <draw:g draw:name="Group 48">
                <draw:g draw:name="Group 49">
                  <draw:custom-shape draw:name="Arc 50" draw:style-name="gr207" draw:text-style-name="P3" svg:width="6.68mm" svg:height="6.19mm" draw:transform="rotate (1.5707963267949) translate (11.29mm 16.92mm)">
                    <text:p/>
                    <draw:enhanced-geometry svg:viewBox="0 0 21600 21600" draw:mirror-vertical="fals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1" draw:style-name="gr10" draw:text-style-name="P4" svg:x1="11.4mm" svg:y1="16.92mm" svg:x2="17.48mm" svg:y2="16.92mm">
                    <text:p/>
                  </draw:line>
                </draw:g>
                <draw:g draw:name="Group 52">
                  <draw:custom-shape draw:name="Arc 53" draw:style-name="gr208" draw:text-style-name="P3" svg:width="7.21mm" svg:height="6.48mm" draw:transform="rotate (1.5707963267949) translate (10.73mm 9.8mm)">
                    <text:p/>
                    <draw:enhanced-geometry svg:viewBox="0 0 21600 21600" draw:mirror-horizontal="false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54" draw:style-name="gr10" draw:text-style-name="P4" svg:x1="10.84mm" svg:y1="2.66mm" svg:x2="17.2mm" svg:y2="2.66mm">
                    <text:p/>
                  </draw:line>
                </draw:g>
              </draw:g>
              <draw:line draw:name="Line 55" draw:style-name="gr10" draw:text-style-name="P4" svg:x1="17.67mm" svg:y1="16.66mm" svg:x2="17.67mm" svg:y2="2.26mm">
                <text:p/>
              </draw:line>
            </draw:g>
          </table:covered-table-cell>
          <table:table-cell table:style-name="ce262"/>
          <table:table-cell table:style-name="ce155"/>
          <table:covered-table-cell table:style-name="ce144"/>
          <table:table-cell table:style-name="ce208" office:value-type="string" calcext:value-type="string">
            <text:p>滅火器</text:p>
            <draw:custom-shape table:end-cell-address="5樓.AM12" table:end-x="17.44mm" table:end-y="17.46mm" draw:z-index="18" draw:name="Rectangle 88" draw:style-name="gr41" draw:text-style-name="P8" svg:width="12.45mm" svg:height="2.66mm" svg:x="4.99mm" svg:y="14.8mm">
              <text:p/>
              <draw:enhanced-geometry svg:viewBox="0 0 21600 21600" draw:type="rectangle" draw:enhanced-path="M 0 0 L 21600 0 21600 21600 0 21600 0 0 Z N"/>
            </draw:custom-shape>
            <draw:g table:end-cell-address="5樓.AM12" table:end-x="15.08mm" table:end-y="5.96mm" draw:z-index="19" draw:name="Group 89">
              <draw:custom-shape draw:name="Oval 90" draw:style-name="gr42" draw:text-style-name="P8" svg:width="3.98mm" svg:height="4.87mm" svg:x="11.1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91" draw:style-name="gr43" draw:text-style-name="P8" svg:width="3.85mm" svg:height="4.87mm" svg:x="6.98mm" svg:y="1.09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number-columns-repeated="985"/>
        </table:table-row>
        <table:table-row table:style-name="ro3">
          <table:covered-table-cell table:style-name="ce31"/>
          <table:table-cell table:style-name="ce12" office:value-type="string" calcext:value-type="string" table:number-columns-spanned="2" table:number-rows-spanned="8">
            <text:p>文</text:p>
            <text:p>康</text:p>
            <text:p>室</text:p>
          </table:table-cell>
          <table:covered-table-cell table:style-name="ce20"/>
          <table:table-cell table:style-name="ce364" office:value-type="string" calcext:value-type="string" table:number-columns-spanned="6" table:number-rows-spanned="1">
            <text:p>10區</text:p>
          </table:table-cell>
          <table:covered-table-cell table:number-columns-repeated="4" table:style-name="ce42"/>
          <table:covered-table-cell table:style-name="ce76"/>
          <table:table-cell table:style-name="ce364" office:value-type="string" calcext:value-type="string" table:number-columns-spanned="3" table:number-rows-spanned="1">
            <text:p>9區</text:p>
          </table:table-cell>
          <table:covered-table-cell table:style-name="ce184"/>
          <table:covered-table-cell table:style-name="ce504"/>
          <table:table-cell table:style-name="ce178" office:value-type="string" calcext:value-type="string" table:number-columns-spanned="1" table:number-rows-spanned="4">
            <text:p>中</text:p>
            <text:p>華</text:p>
            <text:p>電</text:p>
            <text:p>信</text:p>
            <text:p>網</text:p>
            <text:p>路</text:p>
            <text:p>機</text:p>
            <text:p>房</text:p>
          </table:table-cell>
          <table:table-cell table:style-name="ce174" office:value-type="string" calcext:value-type="string" table:number-columns-spanned="4" table:number-rows-spanned="8">
            <text:p/>
            <text:p/>
            <text:p/>
            <text:p/>
            <text:p/>
            <text:p/>
            <text:p/>
            <text:p/>
            <text:p>茶</text:p>
            <text:p>水</text:p>
            <text:p>間</text:p>
          </table:table-cell>
          <table:covered-table-cell table:number-columns-repeated="2" table:style-name="ce143"/>
          <table:covered-table-cell table:style-name="ce178"/>
          <table:table-cell table:style-name="ce303"/>
          <table:table-cell table:style-name="ce324"/>
          <table:table-cell table:style-name="ce305" office:value-type="string" calcext:value-type="string" table:number-columns-spanned="2" table:number-rows-spanned="6">
            <text:p/>
            <text:p/>
            <text:p>樓</text:p>
            <text:p>梯</text:p>
          </table:table-cell>
          <table:covered-table-cell table:style-name="ce309"/>
          <table:table-cell table:style-name="ce180" office:value-type="string" calcext:value-type="string" table:number-columns-spanned="2" table:number-rows-spanned="10">
            <text:p/>
            <text:p/>
            <text:p/>
            <text:p/>
            <text:p/>
            <text:p/>
            <text:p/>
            <text:p/>
            <text:p>公</text:p>
            <text:p>共</text:p>
            <text:p>洗</text:p>
            <text:p>衣</text:p>
            <text:p>間</text:p>
            <draw:g table:end-cell-address="5樓.W13" table:end-x="17.08mm" table:end-y="2.25mm" draw:z-index="4" draw:name="Group 12">
              <draw:custom-shape draw:name="Rectangle 13" draw:style-name="gr46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4" draw:style-name="gr46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5" draw:style-name="gr46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6" draw:style-name="gr46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5樓.W13" table:end-x="17.08mm" table:end-y="2.25mm" draw:z-index="5" draw:name="Group 17">
              <draw:custom-shape draw:name="Rectangle 18" draw:style-name="gr47" draw:text-style-name="P7" svg:width="0.18mm" svg:height="16.57mm" draw:transform="rotate (1.5707963267949) translate (0.82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9" draw:style-name="gr47" draw:text-style-name="P7" svg:width="0.18mm" svg:height="16.57mm" draw:transform="rotate (1.5707963267949) translate (0.82mm 2.0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0" draw:style-name="gr47" draw:text-style-name="P7" svg:width="0.18mm" svg:height="16.57mm" draw:transform="rotate (1.5707963267949) translate (17.71mm 2.2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21" draw:style-name="gr47" draw:text-style-name="P7" svg:width="0.18mm" svg:height="16.57mm" draw:transform="rotate (1.5707963267949) translate (17.71mm 2.02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table-cell>
          <table:covered-table-cell table:style-name="ce491">
            <draw:g table:end-cell-address="5樓.X14" table:end-x="0.94mm" table:end-y="5.29mm" draw:z-index="6" draw:name="Group 25">
              <draw:custom-shape draw:name="Arc 26" draw:style-name="gr48" draw:text-style-name="P3" svg:width="6.87mm" svg:height="8.88mm" draw:transform="rotate (1.5707963267949) translate (9.26mm 11.63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27" draw:style-name="gr45" draw:text-style-name="P4" svg:x1="9.42mm" svg:y1="4.83mm" svg:x2="18.14mm" svg:y2="4.83mm">
                <text:p/>
              </draw:line>
            </draw:g>
          </table:covered-table-cell>
          <table:table-cell table:style-name="ce171" table:number-columns-spanned="2" table:number-rows-spanned="3"/>
          <table:covered-table-cell table:style-name="ce515">
            <draw:g table:end-cell-address="5樓.Z14" table:end-x="2.49mm" table:end-y="2.09mm" draw:z-index="8" draw:name="Group 29">
              <draw:custom-shape draw:name="Oval 30" draw:style-name="gr209" draw:text-style-name="P8" svg:width="0.63mm" svg:height="9.6mm" draw:transform="skewX (0.199316600577752) rotate (1.66696396857978) translate (9.72mm 6.98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31" draw:style-name="gr210" draw:text-style-name="P8" svg:width="0.61mm" svg:height="9.64mm" draw:transform="skewX (0.18151424220741) rotate (1.66696396857978) translate (9.92mm 7.62mm)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covered-table-cell>
          <table:table-cell table:style-name="ce345" office:value-type="string" office:string-value="貴賓室" calcext:value-type="string" table:number-columns-spanned="4" table:number-rows-spanned="1">
            <text:p><text:s/>貴賓室 </text:p>
          </table:table-cell>
          <table:covered-table-cell table:number-columns-repeated="2" table:style-name="ce346"/>
          <table:covered-table-cell table:style-name="ce350"/>
          <table:table-cell table:style-name="ce364" office:value-type="string" calcext:value-type="string" table:number-columns-spanned="6" table:number-rows-spanned="1">
            <text:p>6區</text:p>
          </table:table-cell>
          <table:covered-table-cell table:number-columns-repeated="4" table:style-name="ce184"/>
          <table:covered-table-cell table:style-name="ce504"/>
          <table:table-cell table:style-name="ce236" office:value-type="string" calcext:value-type="string" table:number-columns-spanned="2" table:number-rows-spanned="8">
            <text:p>文</text:p>
            <text:p>康</text:p>
            <text:p>室</text:p>
          </table:table-cell>
          <table:covered-table-cell table:style-name="ce358"/>
          <table:covered-table-cell table:style-name="ce144"/>
          <table:table-cell table:style-name="ce206" office:value-type="string" calcext:value-type="string">
            <text:p>消防栓</text:p>
          </table:table-cell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32" office:value-type="string" calcext:value-type="string" table:number-columns-spanned="2" table:number-rows-spanned="3">
            <text:p>524A</text:p>
          </table:table-cell>
          <table:covered-table-cell table:style-name="ce376"/>
          <table:table-cell table:style-name="ce49" office:value-type="string" calcext:value-type="string" table:number-columns-spanned="2" table:number-rows-spanned="3">
            <text:p>523A</text:p>
          </table:table-cell>
          <table:covered-table-cell table:style-name="ce391"/>
          <table:table-cell table:style-name="ce66" office:value-type="string" calcext:value-type="string" table:number-columns-spanned="2" table:number-rows-spanned="3">
            <text:p>522A</text:p>
          </table:table-cell>
          <table:covered-table-cell table:style-name="ce412"/>
          <table:table-cell table:style-name="ce32" office:value-type="string" calcext:value-type="string" table:number-columns-spanned="2" table:number-rows-spanned="3">
            <text:p>521A</text:p>
          </table:table-cell>
          <table:covered-table-cell table:style-name="ce376"/>
          <table:table-cell table:style-name="ce330" office:value-type="string" calcext:value-type="string" table:number-columns-spanned="1" table:number-rows-spanned="3">
            <text:p>520A</text:p>
          </table:table-cell>
          <table:covered-table-cell table:style-name="ce179"/>
          <table:covered-table-cell table:style-name="ce31"/>
          <table:covered-table-cell table:number-columns-repeated="2" table:style-name="ce442"/>
          <table:covered-table-cell table:style-name="ce179"/>
          <table:table-cell table:style-name="ce497" office:value-type="string" calcext:value-type="string" table:number-columns-spanned="2" table:number-rows-spanned="8">
            <text:p/>
            <text:p/>
            <text:p/>
            <text:p/>
            <text:p/>
            <text:p/>
            <text:p/>
            <text:p>川</text:p>
            <text:p>堂</text:p>
          </table:table-cell>
          <table:covered-table-cell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172"/>
          <table:covered-table-cell table:style-name="ce515"/>
          <table:table-cell table:style-name="ce24" table:number-columns-spanned="2" table:number-rows-spanned="3"/>
          <table:covered-table-cell table:style-name="ce38"/>
          <table:table-cell table:style-name="ce228" office:value-type="string" calcext:value-type="string" table:number-columns-spanned="2" table:number-rows-spanned="3">
            <text:p>514C</text:p>
          </table:table-cell>
          <table:covered-table-cell table:style-name="ce328"/>
          <table:table-cell table:style-name="ce219" office:value-type="string" calcext:value-type="string" table:number-columns-spanned="2" table:number-rows-spanned="3">
            <text:p>513C</text:p>
          </table:table-cell>
          <table:covered-table-cell table:style-name="ce73"/>
          <table:table-cell table:style-name="ce344" office:value-type="string" calcext:value-type="string" table:number-columns-spanned="2" table:number-rows-spanned="3">
            <text:p>512C</text:p>
          </table:table-cell>
          <table:covered-table-cell table:style-name="ce73"/>
          <table:table-cell table:style-name="ce355" office:value-type="string" calcext:value-type="string" table:number-columns-spanned="2" table:number-rows-spanned="3">
            <text:p>511C</text:p>
          </table:table-cell>
          <table:covered-table-cell table:style-name="ce328"/>
          <table:covered-table-cell table:style-name="ce198"/>
          <table:covered-table-cell table:style-name="ce111"/>
          <table:covered-table-cell table:style-name="ce144"/>
          <table:table-cell table:style-name="ce207"/>
          <table:table-cell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376"/>
          <table:covered-table-cell table:style-name="ce331"/>
          <table:covered-table-cell table:style-name="ce179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173"/>
          <table:covered-table-cell table:style-name="ce177"/>
          <table:covered-table-cell table:style-name="ce27"/>
          <table:covered-table-cell table:style-name="ce39"/>
          <table:covered-table-cell table:style-name="ce65"/>
          <table:covered-table-cell table:style-name="ce329"/>
          <table:covered-table-cell table:style-name="ce27"/>
          <table:covered-table-cell table:style-name="ce74"/>
          <table:covered-table-cell table:style-name="ce221"/>
          <table:covered-table-cell table:style-name="ce74"/>
          <table:covered-table-cell table:style-name="ce221"/>
          <table:covered-table-cell table:style-name="ce329"/>
          <table:covered-table-cell table:style-name="ce198"/>
          <table:covered-table-cell table:style-name="ce111">
            <draw:g table:end-cell-address="5樓.AL16" table:end-x="3.61mm" table:end-y="9.18mm" draw:z-index="29" draw:name="Group 123">
              <draw:custom-shape draw:name="Rectangle 124" draw:style-name="gr211" draw:text-style-name="P7" svg:width="1.47mm" svg:height="12.35mm" svg:x="7.04mm" svg:y="3.18mm">
                <text:p/>
                <draw:enhanced-geometry svg:viewBox="0 0 21600 21600" draw:type="rectangle" draw:enhanced-path="M 0 0 L 21600 0 21600 21600 0 21600 0 0 Z N"/>
              </draw:custom-shape>
              <draw:custom-shape draw:name="Rectangle 125" draw:style-name="gr212" draw:text-style-name="P7" svg:width="4.85mm" svg:height="2.08mm" svg:x="7.99mm" svg:y="4.37mm">
                <text:p/>
                <draw:enhanced-geometry svg:viewBox="0 0 21600 21600" draw:type="rectangle" draw:enhanced-path="M 0 0 L 21600 0 21600 21600 0 21600 0 0 Z N"/>
              </draw:custom-shape>
            </draw:g>
          </table:covered-table-cell>
          <table:covered-table-cell table:style-name="ce144"/>
          <table:table-cell table:style-name="ce206">
            <draw:custom-shape table:end-cell-address="5樓.AN16" table:end-x="6.26mm" table:end-y="0.52mm" draw:z-index="22" draw:name="Rectangle 96" draw:style-name="gr132" draw:text-style-name="P10" svg:width="4.96mm" svg:height="3.75mm" svg:x="27.37mm" svg:y="10.09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covered-table-cell table:style-name="ce33"/>
          <table:covered-table-cell table:style-name="ce376"/>
          <table:covered-table-cell table:style-name="ce50"/>
          <table:covered-table-cell table:style-name="ce391"/>
          <table:covered-table-cell table:style-name="ce67"/>
          <table:covered-table-cell table:style-name="ce412"/>
          <table:covered-table-cell table:style-name="ce33"/>
          <table:covered-table-cell table:style-name="ce376"/>
          <table:covered-table-cell table:style-name="ce186"/>
          <table:covered-table-cell table:style-name="ce179"/>
          <table:covered-table-cell table:style-name="ce31"/>
          <table:covered-table-cell table:number-columns-repeated="2" table:style-name="ce442"/>
          <table:covered-table-cell table:style-name="ce179"/>
          <table:covered-table-cell table:style-name="ce442">
            <draw:custom-shape table:end-cell-address="5樓.S16" table:end-x="3.15mm" table:end-y="36.88mm" draw:z-index="41" draw:name="Rectangle 139" draw:style-name="gr213" draw:text-style-name="P7" svg:width="30.43mm" svg:height="11.07mm" draw:transform="rotate (1.5707963267949) translate (9.28mm -4.62mm)">
              <text:p/>
              <draw:enhanced-geometry draw:text-rotate-angle="90" svg:viewBox="0 0 21600 21600" draw:type="rectangle" draw:enhanced-path="M 0 0 L 21600 0 21600 21600 0 21600 0 0 Z N"/>
            </draw:custom-shape>
          </table:covered-table-cell>
          <table:covered-table-cell table:style-name="ce442"/>
          <table:covered-table-cell table:style-name="ce306"/>
          <table:covered-table-cell table:style-name="ce111"/>
          <table:covered-table-cell table:style-name="ce144"/>
          <table:covered-table-cell table:style-name="ce491">
            <draw:g table:end-cell-address="5樓.X16" table:end-x="8.84mm" table:end-y="9.4mm" draw:z-index="31" draw:name="Group 140">
              <draw:custom-shape draw:name="Arc 141" draw:style-name="gr214" draw:text-style-name="P3" svg:width="0.37mm" svg:height="17.69mm" draw:transform="rotate (1.5707963267949) translate (17.19mm 32.11mm)">
                <text:p/>
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142" draw:style-name="gr45" draw:text-style-name="P4" svg:x1="34.63mm" svg:y1="31.75mm" svg:x2="17.26mm" svg:y2="31.75mm">
                <text:p/>
              </draw:line>
            </draw:g>
          </table:covered-table-cell>
          <table:table-cell table:style-name="ce338" office:value-type="string" calcext:value-type="string" table:number-columns-spanned="2" table:number-rows-spanned="7">
            <text:p/>
            <text:p/>
            <text:p/>
            <text:p/>
            <text:p/>
            <text:p>    公        公</text:p>
            <text:p>    共        共</text:p>
            <text:p>    淋        廁</text:p>
            <text:p>    浴        所</text:p>
            <text:p>    間</text:p>
          </table:table-cell>
          <table:covered-table-cell table:style-name="ce341"/>
          <table:covered-table-cell table:style-name="ce28"/>
          <table:covered-table-cell table:style-name="ce40"/>
          <table:covered-table-cell table:style-name="ce53"/>
          <table:covered-table-cell table:style-name="ce191"/>
          <table:covered-table-cell table:style-name="ce28"/>
          <table:covered-table-cell table:style-name="ce75"/>
          <table:covered-table-cell table:style-name="ce222"/>
          <table:covered-table-cell table:style-name="ce75"/>
          <table:covered-table-cell table:style-name="ce222"/>
          <table:covered-table-cell table:style-name="ce191"/>
          <table:covered-table-cell table:style-name="ce198"/>
          <table:covered-table-cell table:style-name="ce111"/>
          <table:covered-table-cell table:style-name="ce144"/>
          <table:table-cell table:style-name="ce209" office:value-type="string" calcext:value-type="string">
            <text:p>公布欄</text:p>
            <text:p/>
            <text:p/>
            <text:p/>
            <text:p/>
            <text:p>公共電話</text:p>
            <draw:custom-shape table:end-cell-address="5樓.AM16" table:end-x="14.73mm" table:end-y="26.15mm" draw:z-index="16" draw:name="AutoShape 82" draw:style-name="gr53" draw:text-style-name="P7" svg:width="5.76mm" svg:height="3.4mm" svg:x="8.97mm" svg:y="22.75mm">
              <text:p/>
              <draw:enhanced-geometry svg:viewBox="0 0 21600 21600" draw:glue-points="10800 0 0 10800 10800 21600 21600 10800 ?f40 ?f41" draw:text-areas="0 0 21600 21600" draw:type="rectangular-callout" draw:modifiers="2541 3456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table-cell table:style-name="ce274"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6" office:value-type="string" calcext:value-type="string">
            <text:p>1室長</text:p>
          </table:table-cell>
          <table:table-cell table:style-name="ce376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table-cell table:style-name="ce26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6" office:value-type="float" office:value="3" calcext:value-type="float">
            <text:p>3</text:p>
          </table:table-cell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6"/>
          <table:covered-table-cell table:style-name="ce111"/>
          <table:covered-table-cell table:style-name="ce144"/>
          <table:covered-table-cell table:style-name="ce491"/>
          <table:covered-table-cell table:style-name="ce339"/>
          <table:covered-table-cell table:style-name="ce342"/>
          <table:table-cell table:style-name="ce33"/>
          <table:table-cell table:style-name="ce36"/>
          <table:table-cell table:style-name="ce50"/>
          <table:table-cell table:style-name="ce412"/>
          <table:table-cell table:style-name="ce26" office:value-type="string" calcext:value-type="string">
            <text:p>1室長</text:p>
          </table:table-cell>
          <table:table-cell table:style-name="ce376" office:value-type="float" office:value="3" calcext:value-type="float">
            <text:p>3</text:p>
          </table:table-cell>
          <table:table-cell table:style-name="ce51" office:value-type="string" calcext:value-type="string">
            <text:p>1室長</text:p>
          </table:table-cell>
          <table:table-cell table:style-name="ce391" office:value-type="float" office:value="3" calcext:value-type="float">
            <text:p>3</text:p>
          </table:table-cell>
          <table:table-cell table:style-name="ce68" office:value-type="string" calcext:value-type="string">
            <text:p>1室長</text:p>
          </table:table-cell>
          <table:table-cell table:style-name="ce78" office:value-type="float" office:value="3" calcext:value-type="float">
            <text:p>3</text:p>
          </table:table-cell>
          <table:covered-table-cell table:style-name="ce198"/>
          <table:covered-table-cell table:style-name="ce111"/>
          <table:covered-table-cell table:style-name="ce144"/>
          <table:table-cell table:style-name="ce210" office:value-type="string" calcext:value-type="string">
            <text:p>瓦牆</text:p>
          </table:table-cell>
          <table:table-cell table:number-columns-repeated="985"/>
        </table:table-row>
        <table:table-row table:style-name="ro4">
          <table:covered-table-cell table:style-name="ce31"/>
          <table:covered-table-cell table:style-name="ce13"/>
          <table:covered-table-cell table:style-name="ce21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table-cell table:style-name="ce25"/>
          <table:table-cell table:style-name="ce58"/>
          <table:table-cell table:style-name="ce69"/>
          <table:table-cell table:style-name="ce79"/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covered-table-cell table:style-name="ce307"/>
          <table:covered-table-cell table:style-name="ce112"/>
          <table:covered-table-cell table:style-name="ce144"/>
          <table:covered-table-cell table:style-name="ce491"/>
          <table:covered-table-cell table:style-name="ce339"/>
          <table:covered-table-cell table:style-name="ce342"/>
          <table:table-cell table:style-name="ce25"/>
          <table:table-cell table:style-name="ce36"/>
          <table:table-cell table:style-name="ce52"/>
          <table:table-cell table:style-name="ce79"/>
          <table:table-cell table:style-name="ce25"/>
          <table:table-cell table:style-name="ce36"/>
          <table:table-cell table:style-name="ce52"/>
          <table:table-cell table:style-name="ce58"/>
          <table:table-cell table:style-name="ce69"/>
          <table:table-cell table:style-name="ce79"/>
          <table:covered-table-cell table:style-name="ce198"/>
          <table:covered-table-cell table:style-name="ce111"/>
          <table:covered-table-cell table:style-name="ce144"/>
          <table:table-cell table:style-name="ce208" office:value-type="string" calcext:value-type="string">
            <text:p/>
            <text:p/>
            <text:p/>
            <text:p>木門</text:p>
            <text:p/>
            <text:p/>
            <text:p/>
            <draw:g table:end-cell-address="5樓.AM18" table:end-x="17.66mm" table:end-y="44.83mm" draw:z-index="14" draw:name="Group 74">
              <draw:custom-shape draw:name="Rectangle 75" draw:style-name="gr57" draw:text-style-name="P7" svg:width="0.14mm" svg:height="6.4mm" draw:transform="rotate (1.5707963267949) translate (4.73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6" draw:style-name="gr57" draw:text-style-name="P7" svg:width="0.14mm" svg:height="6.4mm" draw:transform="rotate (1.5707963267949) translate (4.73mm 44.66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7" draw:style-name="gr57" draw:text-style-name="P7" svg:width="0.14mm" svg:height="6.4mm" draw:transform="rotate (1.5707963267949) translate (11.26mm 44.85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78" draw:style-name="gr57" draw:text-style-name="P7" svg:width="0.14mm" svg:height="6.4mm" draw:transform="rotate (1.5707963267949) translate (11.26mm 44.66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  <draw:g table:end-cell-address="5樓.AM18" table:end-x="15.18mm" table:end-y="20.22mm" draw:z-index="15" draw:name="Group 79">
              <draw:custom-shape draw:name="Arc 80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81" draw:style-name="gr45" draw:text-style-name="P4" svg:x1="15.16mm" svg:y1="10.74mm" svg:x2="15.16mm" svg:y2="20.24mm">
                <text:p/>
              </draw:line>
            </draw:g>
            <draw:g table:end-cell-address="5樓.AM18" table:end-x="15.18mm" table:end-y="20.22mm" draw:z-index="17" draw:name="Group 85">
              <draw:custom-shape draw:name="Arc 86" draw:style-name="gr56" draw:text-style-name="P3" svg:width="0.01mm" svg:height="0.04mm" draw:transform="skewX (0.245044226980004) rotate (3.09080357235676) translate (15.18mm 15.47mm)">
                <text:p/>
                <draw:enhanced-geometry svg:viewBox="0 0 21600 21600" draw:mirror-vertical="true" draw:extrusion-allowed="false" draw:text-areas="0 0 21600 21600" draw:glue-points="0 0 63 62 0 62" draw:type="non-primitive" draw:enhanced-path="M -1 0 F C 11929 0 21600 9670 21600 21600 N M -1 0 S C 11929 0 21600 9670 21600 21600 L 0 21600 Z N">
                  <draw:equation draw:name="f0" draw:formula=""/>
                  <draw:equation draw:name="f1" draw:formula=""/>
                  <draw:equation draw:name="f2" draw:formula=""/>
                  <draw:equation draw:name="f3" draw:formula=""/>
                  <draw:equation draw:name="f4" draw:formula=""/>
                  <draw:equation draw:name="f5" draw:formula=""/>
                  <draw:equation draw:name="f6" draw:formula=""/>
                  <draw:equation draw:name="f7" draw:formula=""/>
                  <draw:equation draw:name="f8" draw:formula="21600"/>
                </draw:enhanced-geometry>
              </draw:custom-shape>
              <draw:line draw:name="Line 87" draw:style-name="gr45" draw:text-style-name="P4" svg:x1="15.16mm" svg:y1="10.74mm" svg:x2="15.16mm" svg:y2="20.24mm">
                <text:p/>
              </draw:lin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covered-table-cell table:style-name="ce13"/>
          <table:covered-table-cell table:style-name="ce21"/>
          <table:table-cell table:style-name="ce25" office:value-type="float" office:value="2" calcext:value-type="float">
            <text:p>2</text:p>
          </table:table-cell>
          <table:table-cell table:style-name="ce376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table-cell table:style-name="ce25" office:value-type="float" office:value="2" calcext:value-type="float">
            <text:p>2</text:p>
          </table:table-cell>
          <table:table-cell table:style-name="ce391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covered-table-cell table:style-name="ce31"/>
          <table:covered-table-cell table:number-columns-repeated="2" table:style-name="ce442"/>
          <table:covered-table-cell table:style-name="ce179"/>
          <table:covered-table-cell table:number-columns-repeated="2" table:style-name="ce442"/>
          <table:table-cell table:style-name="ce8" office:value-type="string" calcext:value-type="string" table:number-columns-spanned="2" table:number-rows-spanned="4">
            <text:p>儲</text:p>
            <text:p>藏</text:p>
            <text:p>室</text:p>
          </table:table-cell>
          <table:covered-table-cell table:style-name="ce249"/>
          <table:covered-table-cell table:style-name="ce168"/>
          <table:covered-table-cell table:style-name="ce491"/>
          <table:covered-table-cell table:style-name="ce339"/>
          <table:covered-table-cell table:style-name="ce342"/>
          <table:table-cell table:style-name="ce25"/>
          <table:table-cell table:style-name="ce347"/>
          <table:table-cell table:style-name="ce52"/>
          <table:table-cell table:style-name="ce351"/>
          <table:table-cell table:style-name="ce25" office:value-type="float" office:value="2" calcext:value-type="float">
            <text:p>2</text:p>
          </table:table-cell>
          <table:table-cell table:style-name="ce376" office:value-type="float" office:value="4" calcext:value-type="float">
            <text:p>4</text:p>
          </table:table-cell>
          <table:table-cell table:style-name="ce52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69" office:value-type="float" office:value="2" calcext:value-type="float">
            <text:p>2</text:p>
          </table:table-cell>
          <table:table-cell table:style-name="ce412" office:value-type="float" office:value="4" calcext:value-type="float">
            <text:p>4</text:p>
          </table:table-cell>
          <table:covered-table-cell table:style-name="ce198"/>
          <table:covered-table-cell table:style-name="ce111"/>
          <table:covered-table-cell table:style-name="ce144"/>
          <table:table-cell table:style-name="ce211" office:value-type="string" calcext:value-type="string">
            <text:p>鋁窗</text:p>
          </table:table-cell>
          <table:table-cell table:number-columns-repeated="985"/>
        </table:table-row>
        <table:table-row table:style-name="ro7">
          <table:covered-table-cell table:style-name="ce31"/>
          <table:covered-table-cell table:style-name="ce4">
            <draw:custom-shape table:end-cell-address="5樓.C20" table:end-x="8.48mm" table:end-y="22.97mm" draw:z-index="28" draw:name="Text Box 122" draw:style-name="gr188" draw:text-style-name="P14" svg:width="17.2mm" svg:height="9.68mm" svg:x="0.5mm" svg:y="13.28mm">
              <text:p text:style-name="P9"><text:span text:style-name="T4">陽台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22"/>
          <table:table-cell table:style-name="ce25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table-cell table:style-name="ce25" table:number-columns-spanned="1" table:number-rows-spanned="2"/>
          <table:table-cell table:style-name="ce226" table:number-columns-spanned="1" table:number-rows-spanned="2"/>
          <table:table-cell table:style-name="ce332" table:number-columns-spanned="1" table:number-rows-spanned="2"/>
          <table:table-cell table:style-name="ce335" table:number-columns-spanned="1" table:number-rows-spanned="2"/>
          <table:covered-table-cell table:style-name="ce175"/>
          <table:covered-table-cell table:number-columns-repeated="2" table:style-name="ce497"/>
          <table:covered-table-cell table:style-name="ce180"/>
          <table:covered-table-cell table:number-columns-repeated="2" table:style-name="ce442"/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39"/>
          <table:covered-table-cell table:style-name="ce342"/>
          <table:table-cell table:style-name="ce25" table:number-columns-spanned="1" table:number-rows-spanned="2"/>
          <table:table-cell table:style-name="ce348" table:number-columns-spanned="1" table:number-rows-spanned="2"/>
          <table:table-cell table:style-name="ce52" table:number-columns-spanned="1" table:number-rows-spanned="2"/>
          <table:table-cell table:style-name="ce352" table:number-columns-spanned="1" table:number-rows-spanned="2"/>
          <table:table-cell table:style-name="ce25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44" table:number-columns-spanned="1" table:number-rows-spanned="2"/>
          <table:table-cell table:style-name="ce52" table:number-columns-spanned="1" table:number-rows-spanned="2"/>
          <table:table-cell table:style-name="ce80" table:number-columns-spanned="1" table:number-rows-spanned="2"/>
          <table:covered-table-cell table:style-name="ce357">
            <draw:custom-shape table:end-cell-address="5樓.AK20" table:end-x="8.97mm" table:end-y="22.97mm" draw:z-index="36" draw:name="Text Box 167" draw:style-name="gr215" draw:text-style-name="P14" svg:width="17.19mm" svg:height="9.68mm" svg:x="1mm" svg:y="13.28mm">
              <text:p text:style-name="P9"><text:span text:style-name="T4">陽台</text:span></text:p>
              <draw:enhanced-geometry svg:viewBox="0 0 21600 21600" draw:type="mso-spt202" draw:enhanced-path="M 0 0 L 21600 0 21600 21600 0 21600 0 0 Z N"/>
            </draw:custom-shape>
          </table:covered-table-cell>
          <table:covered-table-cell table:style-name="ce112"/>
          <table:covered-table-cell table:style-name="ce144"/>
          <table:table-cell table:style-name="ce317">
            <draw:g table:end-cell-address="5樓.AM21" table:end-x="16.49mm" table:end-y="1.88mm" draw:z-index="13" draw:name="Group 65">
              <draw:g draw:name="Group 66">
                <draw:g draw:name="Group 67">
                  <draw:custom-shape draw:name="Arc 68" draw:style-name="gr62" draw:text-style-name="P3" svg:width="4.18mm" svg:height="11.12mm" draw:transform="rotate (-3.14159265358979) translate (11.52mm 24.51mm)">
                    <text:p/>
                    <draw:enhanced-geometry svg:viewBox="0 0 21600 21600" draw:mirror-vertical="true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9" draw:style-name="gr10" draw:text-style-name="P4" svg:x1="7.34mm" svg:y1="13.59mm" svg:x2="7.34mm" svg:y2="24.51mm">
                    <text:p/>
                  </draw:line>
                </draw:g>
                <draw:g draw:name="Group 70">
                  <draw:custom-shape draw:name="Arc 71" draw:style-name="gr63" draw:text-style-name="P3" svg:width="4.5mm" svg:height="11.63mm" svg:x="11.75mm" svg:y="12.39mm">
                    <text:p/>
                    <draw:enhanced-geometry svg:viewBox="0 0 21600 21600" draw:mirror-horizontal="tru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72" draw:style-name="gr10" draw:text-style-name="P4" svg:x1="16.25mm" svg:y1="12.6mm" svg:x2="16.25mm" svg:y2="24.02mm">
                    <text:p/>
                  </draw:line>
                </draw:g>
              </draw:g>
              <draw:line draw:name="Line 73" draw:style-name="gr10" draw:text-style-name="P4" svg:x1="7.5mm" svg:y1="24.86mm" svg:x2="16.49mm" svg:y2="24.86mm">
                <text:p/>
              </draw:line>
            </draw:g>
          </table:table-cell>
          <table:table-cell table:style-name="ce274" table:number-columns-repeated="985"/>
        </table:table-row>
        <table:table-row table:style-name="ro7">
          <table:covered-table-cell table:style-name="ce31"/>
          <table:table-cell table:style-name="ce319" table:number-columns-spanned="2" table:number-rows-spanned="1"/>
          <table:covered-table-cell table:style-name="ce320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covered-table-cell table:style-name="ce28"/>
          <table:covered-table-cell table:style-name="ce227"/>
          <table:covered-table-cell table:style-name="ce333"/>
          <table:covered-table-cell table:style-name="ce336"/>
          <table:table-cell table:style-name="ce8" office:value-type="string" calcext:value-type="string" table:number-columns-spanned="3" table:number-rows-spanned="1">
            <text:p>儲</text:p>
            <text:p>藏</text:p>
            <text:p>室</text:p>
          </table:table-cell>
          <table:covered-table-cell table:style-name="ce322"/>
          <table:covered-table-cell table:style-name="ce601"/>
          <table:table-cell table:style-name="ce323"/>
          <table:covered-table-cell table:style-name="ce497"/>
          <table:covered-table-cell table:style-name="ce497">
            <draw:custom-shape table:end-cell-address="5樓.T22" table:end-x="2.04mm" table:end-y="3.5mm" draw:z-index="23" draw:name="Rectangle 100" draw:style-name="gr216" draw:text-style-name="P10" svg:width="2.04mm" svg:height="3.5mm" svg:x="19.24mm" svg:y="26.47mm">
              <text:p/>
              <draw:enhanced-geometry draw:text-rotate-angle="-180" svg:viewBox="0 0 21600 21600" draw:mirror-vertical="true" draw:type="rectangle" draw:enhanced-path="M 0 0 L 21600 0 21600 21600 0 21600 0 0 Z N"/>
            </draw:custom-shape>
          </table:covered-table-cell>
          <table:covered-table-cell table:style-name="ce18"/>
          <table:covered-table-cell table:style-name="ce196"/>
          <table:covered-table-cell table:style-name="ce168"/>
          <table:covered-table-cell table:style-name="ce491"/>
          <table:covered-table-cell table:style-name="ce339"/>
          <table:covered-table-cell table:style-name="ce342"/>
          <table:covered-table-cell table:style-name="ce28"/>
          <table:covered-table-cell table:style-name="ce349"/>
          <table:covered-table-cell table:style-name="ce53"/>
          <table:covered-table-cell table:style-name="ce353"/>
          <table:covered-table-cell table:style-name="ce28"/>
          <table:covered-table-cell table:style-name="ce45"/>
          <table:covered-table-cell table:style-name="ce53"/>
          <table:covered-table-cell table:style-name="ce45"/>
          <table:covered-table-cell table:style-name="ce53"/>
          <table:covered-table-cell table:style-name="ce81"/>
          <table:table-cell table:style-name="ce312" table:number-columns-spanned="2" table:number-rows-spanned="1"/>
          <table:covered-table-cell table:style-name="ce316"/>
          <table:covered-table-cell table:style-name="ce144"/>
          <table:table-cell table:style-name="ce318" office:value-type="string" calcext:value-type="string">
            <text:p>鋁門</text:p>
            <text:p/>
            <text:p>鐵捲門</text:p>
            <draw:g table:end-cell-address="5樓.AM23" table:end-x="15.04mm" table:end-y="4.54mm" draw:z-index="12" draw:name="Group 56">
              <draw:g draw:name="Group 57">
                <draw:g draw:name="Group 58">
                  <draw:custom-shape draw:name="Arc 59" draw:style-name="gr67" draw:text-style-name="P3" svg:width="3.12mm" svg:height="9.95mm" draw:transform="rotate (-3.14159265358979) translate (15.04mm 33.47mm)">
                    <text:p/>
                    <draw:enhanced-geometry svg:viewBox="0 0 21600 21600" draw:mirror-vertical="true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0" draw:style-name="gr3" draw:text-style-name="P4" svg:x1="15.04mm" svg:y1="23.77mm" svg:x2="15.04mm" svg:y2="33.54mm">
                    <text:p/>
                  </draw:line>
                </draw:g>
                <draw:g draw:name="Group 61">
                  <draw:custom-shape draw:name="Arc 62" draw:style-name="gr68" draw:text-style-name="P3" svg:width="3.36mm" svg:height="10.41mm" svg:x="8.39mm" svg:y="22.68mm">
                    <text:p/>
                    <draw:enhanced-geometry svg:viewBox="0 0 21600 21600" draw:mirror-horizontal="false" draw:extrusion-allowed="false" draw:text-areas="0 0 21600 21600" draw:glue-points="0 0 63 62 0 62" draw:type="non-primitive" draw:enhanced-path="M -1 0 F C 11929 0 21600 9670 21600 21600 N M -1 0 S C 11929 0 21600 9670 21600 21600 L 0 21600 Z N">
                      <draw:equation draw:name="f0" draw:formula=""/>
                      <draw:equation draw:name="f1" draw:formula=""/>
                      <draw:equation draw:name="f2" draw:formula=""/>
                      <draw:equation draw:name="f3" draw:formula=""/>
                      <draw:equation draw:name="f4" draw:formula=""/>
                      <draw:equation draw:name="f5" draw:formula=""/>
                      <draw:equation draw:name="f6" draw:formula=""/>
                      <draw:equation draw:name="f7" draw:formula=""/>
                      <draw:equation draw:name="f8" draw:formula="21600"/>
                    </draw:enhanced-geometry>
                  </draw:custom-shape>
                  <draw:line draw:name="Line 63" draw:style-name="gr3" draw:text-style-name="P4" svg:x1="8.39mm" svg:y1="22.87mm" svg:x2="8.39mm" svg:y2="33.09mm">
                    <text:p/>
                  </draw:line>
                </draw:g>
              </draw:g>
              <draw:line draw:name="Line 64" draw:style-name="gr3" draw:text-style-name="P4" svg:x1="14.92mm" svg:y1="33.86mm" svg:x2="8.2mm" svg:y2="33.86mm">
                <text:p/>
              </draw:line>
            </draw:g>
            <draw:g table:end-cell-address="5樓.AM21" table:end-x="20.12mm" table:end-y="11.82mm" draw:z-index="26" draw:name="Group 115">
              <draw:custom-shape draw:name="Oval 116" draw:style-name="gr104" draw:text-style-name="P7" svg:width="5.65mm" svg:height="1.77mm" svg:x="3.48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17" draw:style-name="gr105" draw:text-style-name="P7" svg:width="5.34mm" svg:height="1.77mm" svg:x="9.13mm" svg:y="10.07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  <draw:custom-shape draw:name="Oval 118" draw:style-name="gr104" draw:text-style-name="P7" svg:width="5.65mm" svg:height="1.77mm" svg:x="14.47mm" svg:y="9.85mm">
                <text:p/>
  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  </draw:custom-shape>
            </draw:g>
          </table:table-cell>
          <table:table-cell table:style-name="ce274" table:number-columns-repeated="985"/>
        </table:table-row>
        <table:table-row table:style-name="ro3">
          <table:covered-table-cell table:style-name="ce31"/>
          <table:table-cell table:style-name="ce244" table:number-columns-spanned="2" table:number-rows-spanned="2"/>
          <table:covered-table-cell table:style-name="ce243"/>
          <table:table-cell table:style-name="ce22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82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91" table:number-columns-spanned="2" table:number-rows-spanned="1"/>
          <table:covered-table-cell table:style-name="ce337"/>
          <table:table-cell table:style-name="ce14" table:number-columns-repeated="2"/>
          <table:table-cell table:style-name="ce641" table:number-columns-spanned="3" table:number-rows-spanned="1"/>
          <table:covered-table-cell table:number-columns-repeated="2" table:style-name="ce641"/>
          <table:table-cell table:style-name="ce251"/>
          <table:covered-table-cell table:style-name="ce308"/>
          <table:covered-table-cell table:style-name="ce250"/>
          <table:covered-table-cell table:style-name="ce169"/>
          <table:covered-table-cell table:style-name="ce170"/>
          <table:covered-table-cell table:style-name="ce340">
            <draw:g table:end-cell-address="5樓.Y22" table:end-x="11.17mm" table:end-y="5.42mm" draw:z-index="3" draw:name="Group 7">
              <draw:custom-shape draw:name="Rectangle 8" draw:style-name="gr217" draw:text-style-name="P7" svg:width="0.17mm" svg:height="8.34mm" draw:transform="rotate (1.5707963267949) translate (11.53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9" draw:style-name="gr217" draw:text-style-name="P7" svg:width="0.17mm" svg:height="8.34mm" draw:transform="rotate (1.5707963267949) translate (11.53mm 5.19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0" draw:style-name="gr217" draw:text-style-name="P7" svg:width="0.17mm" svg:height="8.34mm" draw:transform="rotate (1.5707963267949) translate (20.03mm 5.42mm)">
                <text:p/>
                <draw:enhanced-geometry draw:text-rotate-angle="90" svg:viewBox="0 0 21600 21600" draw:type="rectangle" draw:enhanced-path="M 0 0 L 21600 0 21600 21600 0 21600 0 0 Z N"/>
              </draw:custom-shape>
              <draw:custom-shape draw:name="Rectangle 11" draw:style-name="gr217" draw:text-style-name="P7" svg:width="0.17mm" svg:height="8.34mm" draw:transform="rotate (1.5707963267949) translate (20.03mm 5.19mm)">
                <text:p/>
                <draw:enhanced-geometry draw:text-rotate-angle="90" svg:viewBox="0 0 21600 21600" draw:type="rectangle" draw:enhanced-path="M 0 0 L 21600 0 21600 21600 0 21600 0 0 Z N"/>
              </draw:custom-shape>
            </draw:g>
          </table:covered-table-cell>
          <table:covered-table-cell table:style-name="ce343"/>
          <table:table-cell table:style-name="ce34" office:value-type="string" calcext:value-type="string" table:number-columns-spanned="2" table:number-rows-spanned="1">
            <text:p>陽台</text:p>
          </table:table-cell>
          <table:covered-table-cell table:style-name="ce46"/>
          <table:table-cell table:style-name="ce188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22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354" office:value-type="string" calcext:value-type="string" table:number-columns-spanned="2" table:number-rows-spanned="1">
            <text:p>陽台</text:p>
          </table:table-cell>
          <table:covered-table-cell table:style-name="ce60"/>
          <table:table-cell table:style-name="ce405" office:value-type="string" calcext:value-type="string" table:number-columns-spanned="2" table:number-rows-spanned="1">
            <text:p>陽台</text:p>
          </table:table-cell>
          <table:covered-table-cell table:style-name="ce82"/>
          <table:table-cell table:style-name="ce313" table:number-columns-spanned="2" table:number-rows-spanned="2"/>
          <table:covered-table-cell table:style-name="ce641"/>
          <table:covered-table-cell table:style-name="ce144"/>
          <table:table-cell table:style-name="ce207"/>
          <table:table-cell table:number-columns-repeated="985"/>
        </table:table-row>
        <table:table-row table:style-name="ro8">
          <table:table-cell table:style-name="ce277"/>
          <table:covered-table-cell table:number-columns-repeated="2" table:style-name="ce244"/>
          <table:table-cell table:style-name="ce199" table:number-columns-repeated="8"/>
          <table:table-cell table:style-name="ce15" table:number-columns-spanned="8" table:number-rows-spanned="1"/>
          <table:covered-table-cell table:number-columns-repeated="7" table:style-name="ce15"/>
          <table:table-cell table:style-name="ce15" table:number-columns-spanned="2" table:number-rows-spanned="1"/>
          <table:covered-table-cell table:style-name="ce15"/>
          <table:table-cell table:style-name="ce15" table:number-columns-spanned="14" table:number-rows-spanned="1"/>
          <table:covered-table-cell table:number-columns-repeated="13" table:style-name="ce15"/>
          <table:covered-table-cell table:number-columns-repeated="2" table:style-name="ce656"/>
          <table:covered-table-cell table:style-name="ce623"/>
          <table:table-cell table:style-name="ce212" office:value-type="string" calcext:value-type="string">
            <text:p>鐵門</text:p>
          </table:table-cell>
          <table:table-cell table:number-columns-repeated="985"/>
        </table:table-row>
        <table:table-row table:style-name="ro9">
          <table:table-cell table:number-columns-repeated="1024"/>
        </table:table-row>
        <table:table-row table:style-name="ro10" table:number-rows-repeated="104855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Excel_BuiltIn_Print_Area" table:base-cell-address="$1樓.$A$1" table:cell-range-address="$5樓.$A$1:.$AM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41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$</number:text>
      <number:number number:decimal-places="0" loext:min-decimal-places="0" number:min-integer-digits="1" number:grouping="true"/>
    </number:number-style>
    <number:number-style style:name="N143">
      <number:text>-$</number:text>
      <number:number number:decimal-places="0" loext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0" loext:min-decimal-places="0" number:min-integer-digits="1" number:grouping="true"/>
    </number:number-style>
    <number:number-style style:name="N144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4P0"/>
    </number:number-style>
    <number:number-style style:name="N146P0" style:volatile="true">
      <number:text>$</number:text>
      <number:number number:decimal-places="2" loext:min-decimal-places="2" number:min-integer-digits="1" number:grouping="true"/>
    </number:number-style>
    <number:number-style style:name="N146">
      <number:text>-$</number:text>
      <number:number number:decimal-places="2" loext:min-decimal-places="2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2" loext:min-decimal-places="2" number:min-integer-digits="1" number:grouping="true"/>
    </number:number-style>
    <number:number-style style:name="N147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9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2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">
      <number:text>-</number:text>
      <number:number number:decimal-places="0" loext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loext:min-decimal-places="2" number:min-integer-digits="1" number:grouping="true"/>
    </number:number-style>
    <number:number-style style:name="N156">
      <number:text>-</number:text>
      <number:number number:decimal-places="2" loext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6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2" style:volatile="true">
      <loext:text> $</loext:text>
      <loext:fill-character> </loext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74">
      <number:month/>
      <number:text>月</number:text>
      <number:day/>
      <number:text>日</number:text>
    </number:date-style>
    <number:number-style style:name="N176P0" style:volatile="true">
      <number:text>Yes</number:text>
    </number:number-style>
    <number:number-style style:name="N176P1" style:volatile="true">
      <number:text>Yes</number:text>
    </number:number-style>
    <number:number-style style:name="N176">
      <number:text>No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True</number:text>
    </number:number-style>
    <number:number-style style:name="N178P1" style:volatile="true">
      <number:text>True</number:text>
    </number:number-style>
    <number:number-style style:name="N178">
      <number:text>False</number:text>
      <style:map style:condition="value()&gt;0" style:apply-style-name="N178P0"/>
      <style:map style:condition="value()&lt;0" style:apply-style-name="N178P1"/>
    </number:number-style>
    <number:number-style style:name="N180P0" style:volatile="true">
      <number:text>On</number:text>
    </number:number-style>
    <number:number-style style:name="N180P1" style:volatile="true">
      <number:text>On</number:text>
    </number:number-style>
    <number:number-style style:name="N180">
      <number:text>Off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0" loext:min-decimal-places="0" number:min-integer-digits="1"/>
    </number:number-style>
    <number:number-style style:name="N181">
      <style:text-properties fo:color="#ff0000"/>
      <number:number number:decimal-places="0" loext:min-decimal-places="0" number:min-integer-digits="1"/>
      <style:map style:condition="value()&gt;=0" style:apply-style-name="N181P0"/>
    </number:number-style>
    <number:number-style style:name="N182P0" style:volatile="true">
      <number:number number:decimal-places="0" loext:min-decimal-places="0" number:min-integer-digits="1" number:grouping="true"/>
    </number:number-style>
    <number:number-style style:name="N182">
      <style:text-properties fo:color="#ff0000"/>
      <number:number number:decimal-places="0" loext:min-decimal-places="0" number:min-integer-digits="1" number:grouping="true"/>
      <style:map style:condition="value()&gt;=0" style:apply-style-name="N182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合計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41">
      <style:table-cell-properties fo:padding="0.71mm"/>
    </style:style>
    <draw:stroke-dash draw:name="Dashed_20__28_var_29__20_4" draw:display-name="Dashed (var) 4" draw:style="rect" draw:dots1="1" draw:dots1-length="0.26mm" draw:distance="0.26mm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4.99mm" fo:margin-bottom="4.99mm" fo:margin-left="4mm" fo:margin-right="4mm" style:first-page-number="continue" style:scale-to="47%" style:table-centering="both" style:writing-mode="lr-tb"/>
      <style:header-style>
        <style:header-footer-properties fo:min-height="7.5mm" fo:margin-left="14.99mm" fo:margin-right="14.99mm" fo:margin-bottom="0mm"/>
      </style:header-style>
      <style:footer-style>
        <style:header-footer-properties fo:min-height="7.5mm" fo:margin-left="14.99mm" fo:margin-right="14.99mm" fo:margin-top="0mm"/>
      </style:footer-style>
    </style:page-layout>
    <style:page-layout style:name="Mpm4">
      <style:page-layout-properties fo:page-width="297mm" fo:page-height="210.01mm" style:num-format="1" style:print-orientation="landscape" fo:margin-top="10mm" fo:margin-bottom="10mm" fo:margin-left="9mm" fo:margin-right="9mm" style:first-page-number="continue" style:scale-to="93%" style:table-centering="both" style:writing-mode="lr-tb"/>
      <style:header-style>
        <style:header-footer-properties fo:min-height="7.5mm" fo:margin-left="10mm" fo:margin-right="10mm" fo:margin-bottom="0mm"/>
      </style:header-style>
      <style:footer-style>
        <style:header-footer-properties fo:min-height="7.5mm" fo:margin-left="10mm" fo:margin-right="10mm" fo:margin-top="0mm"/>
      </style:footer-style>
    </style:page-layout>
    <style:page-layout style:name="Mpm5">
      <style:page-layout-properties fo:page-width="297mm" fo:page-height="210.01mm" style:num-format="1" style:print-orientation="landscape" fo:margin-top="10mm" fo:margin-bottom="10mm" fo:margin-left="9mm" fo:margin-right="9mm" style:first-page-number="continue" style:scale-to="95%" style:table-centering="horizontal" style:writing-mode="lr-tb"/>
      <style:header-style>
        <style:header-footer-properties fo:min-height="7.5mm" fo:margin-left="10mm" fo:margin-right="10mm" fo:margin-bottom="0mm"/>
      </style:header-style>
      <style:footer-style>
        <style:header-footer-properties fo:min-height="7.5mm" fo:margin-left="10mm" fo:margin-right="1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3-06">0000/00/00</text:date>, <text:time style:data-style-name="N2" text:time-value="09:29:59.417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一舍1樓" style:display-name="PageStyle_一舍1樓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一舍2樓" style:display-name="PageStyle_一舍2樓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一舍3樓" style:display-name="PageStyle_一舍3樓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一舍4樓" style:display-name="PageStyle_一舍4樓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一舍5樓" style:display-name="PageStyle_一舍5樓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二舍A棟2樓" style:display-name="PageStyle_二舍A棟2樓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二舍A棟3樓" style:display-name="PageStyle_二舍A棟3樓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二舍A棟4樓" style:display-name="PageStyle_二舍A棟4樓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二舍A棟5樓" style:display-name="PageStyle_二舍A棟5樓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二舍B棟1-3樓" style:display-name="PageStyle_二舍B棟1-3樓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in7User</meta:initial-creator>
    <meta:creation-date>2011-07-21T23:53:09</meta:creation-date>
    <dc:date>2024-03-06T09:33:10.644000000</dc:date>
    <meta:print-date>2012-01-13T14:44:08</meta:print-date>
    <meta:generator>NDC_ODF_Application_Tools/2.0.4$Windows_X86_64 LibreOffice_project/ace8b54cb4771cd6636f2ccb1aac7c9dad875112</meta:generator>
    <meta:editing-duration>PT25M26S</meta:editing-duration>
    <meta:editing-cycles>9</meta:editing-cycles>
    <meta:document-statistic meta:table-count="5" meta:cell-count="1058" meta:object-count="247"/>
  </office:meta>
</office:document-meta>
</file>